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 manifest:full-path="Pictures/200000CF000025BD000019BE69A42CA5.wmf"/>
  <manifest:file-entry manifest:media-type="image/png" manifest:full-path="Pictures/1000000000000320000001E57C2A90EB.png"/>
  <manifest:file-entry manifest:media-type="" manifest:full-path="Pictures/2000013700002E8F00002347F3CE1712.wmf"/>
  <manifest:file-entry manifest:media-type="" manifest:full-path="Pictures/200000B6000049A100002B7B75021EDB.wmf"/>
  <manifest:file-entry manifest:media-type="" manifest:full-path="Pictures/2000013D0000325A00000FB746505A73.wmf"/>
  <manifest:file-entry manifest:media-type="" manifest:full-path="Pictures/200002460000365B0000317471131423.wmf"/>
  <manifest:file-entry manifest:media-type="" manifest:full-path="Pictures/2000000B0000169000000E5CC708CBA3.wmf"/>
  <manifest:file-entry manifest:media-type="image/jpeg" manifest:full-path="Pictures/10000000000000ED000000284FDCB913.jpg"/>
  <manifest:file-entry manifest:media-type="" manifest:full-path="Pictures/200000B1000049A100002B7BBAA46DBB.wmf"/>
  <manifest:file-entry manifest:media-type="" manifest:full-path="Pictures/2000012F00002E8F000023471CE020D3.wmf"/>
  <manifest:file-entry manifest:media-type="" manifest:full-path="Pictures/200000B8000049A100002B7BBDC67BF1.wmf"/>
  <manifest:file-entry manifest:media-type="" manifest:full-path="Pictures/20000252000036EF00003174D6268762.wmf"/>
  <manifest:file-entry manifest:media-type="" manifest:full-path="Pictures/2000010300003A5900003033AFCE28DE.wmf"/>
  <manifest:file-entry manifest:media-type="" manifest:full-path="Pictures/200000A9000049A100002B7BFD64BBE0.wmf"/>
  <manifest:file-entry manifest:media-type="" manifest:full-path="Pictures/2000009C0000365B000008A47F9A0DC9.wmf"/>
  <manifest:file-entry manifest:media-type="" manifest:full-path="Pictures/200002460000365B000031744CF2F547.wmf"/>
  <manifest:file-entry manifest:media-type="" manifest:full-path="Pictures/2000009C0000365B000008A4D9782FC1.wmf"/>
  <manifest:file-entry manifest:media-type="" manifest:full-path="Pictures/200002FE000054D0000016A96AB57366.wmf"/>
  <manifest:file-entry manifest:media-type="" manifest:full-path="Pictures/200001A900003F9400001DA374CBD400.wmf"/>
  <manifest:file-entry manifest:media-type="" manifest:full-path="Pictures/200000B9000023CC00000A5735BA4703.wmf"/>
  <manifest:file-entry manifest:media-type="" manifest:full-path="Pictures/200000C7000020D1000011E372FC3FBB.wmf"/>
  <manifest:file-entry manifest:media-type="" manifest:full-path="Pictures/200000B8000048500000101026BC8A25.wmf"/>
  <manifest:file-entry manifest:media-type="" manifest:full-path="Pictures/2000013C00002E8F00002347863B5B0D.wmf"/>
  <manifest:file-entry manifest:media-type="" manifest:full-path="Pictures/200001B100003F9400001DA368E03CEE.wmf"/>
  <manifest:file-entry manifest:media-type="" manifest:full-path="Pictures/2000007E00001FF3000001D45C437FD1.wmf"/>
  <manifest:file-entry manifest:media-type="" manifest:full-path="Pictures/200000D500003EDA000019440DF0DC2B.wmf"/>
  <manifest:file-entry manifest:media-type="" manifest:full-path="Pictures/2000021100004D8500000FB7ACF1E3FD.wmf"/>
  <manifest:file-entry manifest:media-type="" manifest:full-path="Pictures/2000015600003C290000192D04741A9F.wmf"/>
  <manifest:file-entry manifest:media-type="" manifest:full-path="Pictures/2000013600002E8F000023471FAB4C74.wmf"/>
  <manifest:file-entry manifest:media-type="" manifest:full-path="Pictures/2000016500004DB20000275459FCEBA6.wmf"/>
  <manifest:file-entry manifest:media-type="" manifest:full-path="Pictures/2000013A00002E8F0000234749065531.wmf"/>
  <manifest:file-entry manifest:media-type="image/png" manifest:full-path="Pictures/1000000000000292000001B6091F2E0F.png"/>
  <manifest:file-entry manifest:media-type="" manifest:full-path="Pictures/2000009C0000365B000008A4ABD589BA.wmf"/>
  <manifest:file-entry manifest:media-type="" manifest:full-path="Pictures/200000FC0000357A00001B59DE622C66.wmf"/>
  <manifest:file-entry manifest:media-type="" manifest:full-path="Pictures/2000009C0000365B000008A435B8AE78.wmf"/>
  <manifest:file-entry manifest:media-type="" manifest:full-path="Pictures/2000012900002E8F000023473598E73B.wmf"/>
  <manifest:file-entry manifest:media-type="" manifest:full-path="Pictures/200000D0000029D80000192D0195E5D6.wmf"/>
  <manifest:file-entry manifest:media-type="" manifest:full-path="Pictures/2000009C0000365B000008A478366E61.wmf"/>
  <manifest:file-entry manifest:media-type="" manifest:full-path="Pictures/2000017D0000442500001B5923EBA77E.wmf"/>
  <manifest:file-entry manifest:media-type="" manifest:full-path="Pictures/2000023800004B9D000011747E6CDE83.wmf"/>
  <manifest:file-entry manifest:media-type="" manifest:full-path="Pictures/2000012F00002E8F00002347D3CB12DB.wmf"/>
  <manifest:file-entry manifest:media-type="" manifest:full-path="Pictures/2000013200002E8F00002347B862A1FE.wmf"/>
  <manifest:file-entry manifest:media-type="" manifest:full-path="Pictures/2000013500002E8F0000234741C9FAF9.wmf"/>
  <manifest:file-entry manifest:media-type="" manifest:full-path="Pictures/200000F20000203500000A8270234DF7.wmf"/>
  <manifest:file-entry manifest:media-type="" manifest:full-path="Pictures/2000010F00005F0E000022FD92109D7B.wmf"/>
  <manifest:file-entry manifest:media-type="" manifest:full-path="Pictures/2000013500002E8F0000234726D79472.wmf"/>
  <manifest:file-entry manifest:media-type="" manifest:full-path="Pictures/200000B3000049A100002B7B7C32369B.wmf"/>
  <manifest:file-entry manifest:media-type="" manifest:full-path="Pictures/2000009C0000365B000008A4F290DA87.wmf"/>
  <manifest:file-entry manifest:media-type="" manifest:full-path="Pictures/200000E70000463B00001EBCF49726AB.wmf"/>
  <manifest:file-entry manifest:media-type="" manifest:full-path="Pictures/200000CA00002589000019A4637C2CEC.wmf"/>
  <manifest:file-entry manifest:media-type="" manifest:full-path="Pictures/200001A300005393000036DDB7B4D11B.wmf"/>
  <manifest:file-entry manifest:media-type="" manifest:full-path="Pictures/2000009C000035D4000008A43D1B41B6.wmf"/>
  <manifest:file-entry manifest:media-type="" manifest:full-path="Pictures/200000A0000033220000192D1BA7A4C0.wmf"/>
  <manifest:file-entry manifest:media-type="" manifest:full-path="Pictures/200000F900002FEC00001D857F528261.wmf"/>
  <manifest:file-entry manifest:media-type="" manifest:full-path="Pictures/200001CF000034000000216D781A8898.wmf"/>
  <manifest:file-entry manifest:media-type="" manifest:full-path="Pictures/2000013400002E8F00002347826C097F.wmf"/>
  <manifest:file-entry manifest:media-type="" manifest:full-path="Pictures/2000014E00003C290000192D46E90F8D.wmf"/>
  <manifest:file-entry manifest:media-type="" manifest:full-path="Pictures/2000013100002E8F00002347E37268E7.wmf"/>
  <manifest:file-entry manifest:media-type="" manifest:full-path="Pictures/2000017B0000442500001B59FC5D7FF4.wmf"/>
  <manifest:file-entry manifest:media-type="" manifest:full-path="Pictures/2000022F00004C380000117401D9E19C.wmf"/>
  <manifest:file-entry manifest:media-type="" manifest:full-path="Pictures/200000C3000027C3000015039A6B170F.wmf"/>
  <manifest:file-entry manifest:media-type="" manifest:full-path="Pictures/2000012C00002E8F00002347E6707663.wmf"/>
  <manifest:file-entry manifest:media-type="" manifest:full-path="Pictures/200000C4000025A3000019A4D9F8DFFB.wmf"/>
  <manifest:file-entry manifest:media-type="image/png" manifest:full-path="Pictures/10000000000002D0000001C2A30501EF.png"/>
  <manifest:file-entry manifest:media-type="" manifest:full-path="Pictures/2000012C00002E8F00002347CA2DDE3F.wmf"/>
  <manifest:file-entry manifest:media-type="" manifest:full-path="Pictures/200000A5000049A100002B7BA1F2617B.wmf"/>
  <manifest:file-entry manifest:media-type="" manifest:full-path="Pictures/200000DB000047F500000A5756687F6E.wmf"/>
  <manifest:file-entry manifest:media-type="image/png" manifest:full-path="Pictures/10000201000004DF000006E0B280B29E.png"/>
  <manifest:file-entry manifest:media-type="" manifest:full-path="Pictures/200000D400001D3A000019204F111016.wmf"/>
  <manifest:file-entry manifest:media-type="" manifest:full-path="Pictures/2000012E00002E8F00002347E56FA872.wmf"/>
  <manifest:file-entry manifest:media-type="" manifest:full-path="Pictures/200002460000365B0000317499093E3B.wmf"/>
  <manifest:file-entry manifest:media-type="" manifest:full-path="Pictures/200000B5000049A100002B7B01E62E4D.wmf"/>
  <manifest:file-entry manifest:media-type="" manifest:full-path="Pictures/2000013400002E8F00002347D1AC58E6.wmf"/>
  <manifest:file-entry manifest:media-type="" manifest:full-path="Pictures/2000017D0000442500001B5909A4BEDB.wmf"/>
  <manifest:file-entry manifest:media-type="" manifest:full-path="Pictures/20000167000056A3000030B4C286FF8A.wmf"/>
  <manifest:file-entry manifest:media-type="" manifest:full-path="Pictures/200000B300002E720000192D3907723E.wmf"/>
  <manifest:file-entry manifest:media-type="" manifest:full-path="Pictures/200000B7000049A100002B7B7DA8D690.wmf"/>
  <manifest:file-entry manifest:media-type="" manifest:full-path="Pictures/200002460000365B000031743A0CF790.wmf"/>
  <manifest:file-entry manifest:media-type="" manifest:full-path="Pictures/200000F700005F0E0000231326324564.wmf"/>
  <manifest:file-entry manifest:media-type="" manifest:full-path="Pictures/2000009D0000365B000008A4395465EF.wmf"/>
  <manifest:file-entry manifest:media-type="" manifest:full-path="Pictures/200000C4000025BD000019BECC21F24D.wmf"/>
  <manifest:file-entry manifest:media-type="" manifest:full-path="Pictures/2000013A00002E8F00002347224E3479.wmf"/>
  <manifest:file-entry manifest:media-type="" manifest:full-path="Pictures/200003050000532A000016A9BAFB089C.wmf"/>
  <manifest:file-entry manifest:media-type="" manifest:full-path="Pictures/2000013400002E8F000023476C97144F.wmf"/>
  <manifest:file-entry manifest:media-type="" manifest:full-path="Pictures/200000BA000049A100002B7B35B5D0DF.wmf"/>
  <manifest:file-entry manifest:media-type="" manifest:full-path="Pictures/2000022F00004D85000011744270DDC8.wmf"/>
  <manifest:file-entry manifest:media-type="" manifest:full-path="Pictures/200000C90000255400001989E9ED7FBD.wmf"/>
  <manifest:file-entry manifest:media-type="" manifest:full-path="Pictures/200002460000365B00003174C455627C.wmf"/>
  <manifest:file-entry manifest:media-type="" manifest:full-path="Pictures/200002460000365B000031740CD58C2C.wmf"/>
  <manifest:file-entry manifest:media-type="" manifest:full-path="Pictures/200002460000365B00003174388199A9.wmf"/>
  <manifest:file-entry manifest:media-type="" manifest:full-path="Pictures/200000C90000256E0000198963398921.wmf"/>
  <manifest:file-entry manifest:media-type="image/png" manifest:full-path="Pictures/10000000000002570000009629516DF0.png"/>
  <manifest:file-entry manifest:media-type="" manifest:full-path="Pictures/200002460000365B00003174867A116B.wmf"/>
  <manifest:file-entry manifest:media-type="" manifest:full-path="Pictures/2000010F0000220C00001DA39E86B6D7.wmf"/>
  <manifest:file-entry manifest:media-type="" manifest:full-path="Pictures/200000BB000027C300001503515F6ACD.wmf"/>
  <manifest:file-entry manifest:media-type="" manifest:full-path="Pictures/2000011C000039F30000231DB6CA8D6F.wmf"/>
  <manifest:file-entry manifest:media-type="" manifest:full-path="Pictures/2000009C0000365B000008A4BF8948C6.wmf"/>
  <manifest:file-entry manifest:media-type="" manifest:full-path="Pictures/2000012B00002E8F000023471ED31CBB.wmf"/>
  <manifest:file-entry manifest:media-type="" manifest:full-path="Pictures/20000118000029D80000192D0198D93D.wmf"/>
  <manifest:file-entry manifest:media-type="" manifest:full-path="Pictures/2000000F0000486600002C46906F5C3B.wmf"/>
  <manifest:file-entry manifest:media-type="" manifest:full-path="Pictures/2000012B00002E8F0000234731861E19.wmf"/>
  <manifest:file-entry manifest:media-type="" manifest:full-path="Pictures/20000369000037E800001BDE0B9F260B.wmf"/>
  <manifest:file-entry manifest:media-type="" manifest:full-path="Pictures/2000013200002E8F000023479CA21D64.wmf"/>
  <manifest:file-entry manifest:media-type="" manifest:full-path="Pictures/200000AA000049A100002B7B4D3D4694.wmf"/>
  <manifest:file-entry manifest:media-type="image/png" manifest:full-path="Pictures/100000000000013900000121DEE34904.png"/>
  <manifest:file-entry manifest:media-type="" manifest:full-path="Pictures/2000009C0000365B000008A4849EDAE1.wmf"/>
  <manifest:file-entry manifest:media-type="" manifest:full-path="Pictures/2000016F000056A3000030B440D7A8B7.wmf"/>
  <manifest:file-entry manifest:media-type="" manifest:full-path="Pictures/200000BC000049A100002B7B4B65D1CB.wmf"/>
  <manifest:file-entry manifest:media-type="" manifest:full-path="Pictures/2000012F00002E8F00002347DA437473.wmf"/>
  <manifest:file-entry manifest:media-type="" manifest:full-path="Pictures/200000C0000049A100002B7B06D3E522.wmf"/>
  <manifest:file-entry manifest:media-type="" manifest:full-path="Pictures/200002460000365B000031747FED9B8F.wmf"/>
  <manifest:file-entry manifest:media-type="" manifest:full-path="Pictures/2000012E00002E8F00002347CEF88F9F.wmf"/>
  <manifest:file-entry manifest:media-type="" manifest:full-path="Pictures/2000010B0000328600001A386E2F4883.wmf"/>
  <manifest:file-entry manifest:media-type="" manifest:full-path="Pictures/2000000700000F83000002F73C9AB2C3.wmf"/>
  <manifest:file-entry manifest:media-type="" manifest:full-path="Pictures/20000134000040C300000A6C09DABF04.wmf"/>
  <manifest:file-entry manifest:media-type="" manifest:full-path="Pictures/200000BC000029D80000192D6E78DCE8.wmf"/>
  <manifest:file-entry manifest:media-type="" manifest:full-path="Pictures/200001CF000033BD0000216D5F0942E6.wmf"/>
  <manifest:file-entry manifest:media-type="" manifest:full-path="Pictures/20000224000053560000192DAADFCC50.wmf"/>
  <manifest:file-entry manifest:media-type="" manifest:full-path="Pictures/20000136000043E300000C3ED139DE7F.wmf"/>
  <manifest:file-entry manifest:media-type="" manifest:full-path="Pictures/200002460000365B000031749242C9B4.wmf"/>
  <manifest:file-entry manifest:media-type="" manifest:full-path="Pictures/2000009C0000365B000008A4DC1BB00E.wmf"/>
  <manifest:file-entry manifest:media-type="" manifest:full-path="Pictures/2000013D00002E8F000023479EFD3747.wmf"/>
  <manifest:file-entry manifest:media-type="image/png" manifest:full-path="Pictures/1000000000000281000001884E2B1A46.png"/>
  <manifest:file-entry manifest:media-type="" manifest:full-path="Pictures/2000012C00002E8F000023476933EBD0.wmf"/>
  <manifest:file-entry manifest:media-type="" manifest:full-path="Pictures/200002460000365B000031742A4BE6C9.wmf"/>
  <manifest:file-entry manifest:media-type="" manifest:full-path="Pictures/200002460000365B000031747E1B6B09.wmf"/>
  <manifest:file-entry manifest:media-type="" manifest:full-path="Pictures/200001CB00005393000036DDB425EF7D.wmf"/>
  <manifest:file-entry manifest:media-type="image/png" manifest:full-path="Pictures/10000201000002F2000001C6D52309E6.png"/>
  <manifest:file-entry manifest:media-type="" manifest:full-path="Pictures/2000012600002E8F0000234702C4E367.wmf"/>
  <manifest:file-entry manifest:media-type="" manifest:full-path="Pictures/2000013500002E8F00002347E47B9F97.wmf"/>
  <manifest:file-entry manifest:media-type="" manifest:full-path="Pictures/200001A900002E8F00002347A195AA79.wmf"/>
  <manifest:file-entry manifest:media-type="" manifest:full-path="Pictures/2000024D0000362D00002FC071C65AFE.wmf"/>
  <manifest:file-entry manifest:media-type="" manifest:full-path="Pictures/200001F20000404C0000273303042159.wmf"/>
  <manifest:file-entry manifest:media-type="" manifest:full-path="Pictures/2000012E00002E8F00002347BA79735A.wmf"/>
  <manifest:file-entry manifest:media-type="" manifest:full-path="Pictures/200000E70000434700001B9CFBBFBEE1.wmf"/>
  <manifest:file-entry manifest:media-type="" manifest:full-path="Pictures/200000B3000027C30000150385D70A15.wmf"/>
  <manifest:file-entry manifest:media-type="" manifest:full-path="Pictures/200000C4000025BD000019BE4BB5D53A.wmf"/>
  <manifest:file-entry manifest:media-type="" manifest:full-path="Pictures/"/>
  <manifest:file-entry manifest:media-type="application/binary" manifest:full-path="layout-cache"/>
  <manifest:file-entry manifest:media-type="application/x-openoffice-wmf;windows_formatname=&quot;Image WMF&quot;" manifest:full-path="ObjectReplacements/Obj100"/>
  <manifest:file-entry manifest:media-type="" manifest:full-path="ObjectReplacements/"/>
  <manifest:file-entry manifest:media-type="text/xml" manifest:full-path="content.xml"/>
  <manifest:file-entry manifest:media-type="application/vnd.sun.star.oleobject" manifest:full-path="Obj100"/>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Wingdings1" svg:font-family="Wingdings" style:font-adornments="Normal" style:font-pitch="variable" style:font-charset="x-symbol"/>
    <style:font-face style:name="Symbol" svg:font-family="Symbol" style:font-adornments="Normal" style:font-family-generic="roman" style:font-pitch="variable" style:font-charset="x-symbol"/>
    <style:font-face style:name="Wingdings 3" svg:font-family="'Wingdings 3'" style:font-adornments="Normal" style:font-family-generic="roman" style:font-pitch="variable" style:font-charset="x-symbol"/>
    <style:font-face style:name="Arial" svg:font-family="Arial"/>
    <style:font-face style:name="Calibri" svg:font-family="Calibri"/>
    <style:font-face style:name="Cambria" svg:font-family="Cambria"/>
    <style:font-face style:name="Liberation Sans" svg:font-family="'Liberation Sans'"/>
    <style:font-face style:name="Tahoma" svg:font-family="Tahoma"/>
    <style:font-face style:name="Times New Roman" svg:font-family="'Times New Roman'"/>
    <style:font-face style:name="Verdana" svg:font-family="Verdana"/>
    <style:font-face style:name="Wingdings" svg:font-family="Wingdings"/>
    <style:font-face style:name="Courier New" svg:font-family="'Courier New'" style:font-adornments="Normal" style:font-family-generic="modern" style:font-pitch="fixed"/>
    <style:font-face style:name="Arial1" svg:font-family="Arial" style:font-adornments="Normal" style:font-family-generic="swiss" style:font-pitch="variable"/>
    <style:font-face style:name="F" svg:font-family="" style:font-family-generic="system" style:font-pitch="variable"/>
    <style:font-face style:name="Arial2" svg:font-family="Arial"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Courier New1" svg:font-family="'Courier New'" style:font-family-generic="system" style:font-pitch="variable"/>
    <style:font-face style:name="Lucida Sans Unicode" svg:font-family="'Lucida Sans Unicode'"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Tableau1" style:family="table">
      <style:table-properties style:width="9.701cm" table:align="center" style:writing-mode="lr-tb"/>
    </style:style>
    <style:style style:name="Tableau1.A" style:family="table-column">
      <style:table-column-properties style:column-width="5.466cm"/>
    </style:style>
    <style:style style:name="Tableau1.B" style:family="table-column">
      <style:table-column-properties style:column-width="2.117cm"/>
    </style:style>
    <style:style style:name="Tableau1.C" style:family="table-column">
      <style:table-column-properties style:column-width="2.118cm"/>
    </style:style>
    <style:style style:name="Tableau1.1" style:family="table-row">
      <style:table-row-properties style:min-row-height="0.529cm" style:keep-together="true" fo:keep-together="auto"/>
    </style:style>
    <style:style style:name="Tableau1.A1" style:family="table-cell">
      <style:table-cell-properties style:vertical-align="bottom" fo:background-color="#8064a2" fo:padding-left="0.123cm" fo:padding-right="0.123cm" fo:padding-top="0cm" fo:padding-bottom="0cm" fo:border="0.018cm solid #00000a">
        <style:background-image/>
      </style:table-cell-properties>
    </style:style>
    <style:style style:name="Tableau1.B1" style:family="table-cell">
      <style:table-cell-properties style:vertical-align="bottom" fo:background-color="#8db4e3" fo:padding-left="0.123cm" fo:padding-right="0.123cm" fo:padding-top="0cm" fo:padding-bottom="0cm" fo:border-left="0.002cm solid #000001" fo:border-right="0.018cm solid #00000a" fo:border-top="0.018cm solid #00000a" fo:border-bottom="0.018cm solid #00000a">
        <style:background-image/>
      </style:table-cell-properties>
    </style:style>
    <style:style style:name="Tableau1.C1" style:family="table-cell">
      <style:table-cell-properties style:vertical-align="bottom" fo:background-color="#ccc0da" fo:padding-left="0.123cm" fo:padding-right="0.123cm" fo:padding-top="0cm" fo:padding-bottom="0cm" fo:border-left="0.002cm solid #000001" fo:border-right="0.018cm solid #00000a" fo:border-top="0.018cm solid #00000a" fo:border-bottom="0.018cm solid #00000a">
        <style:background-image/>
      </style:table-cell-properties>
    </style:style>
    <style:style style:name="Tableau1.A2" style:family="table-cell">
      <style:table-cell-properties style:vertical-align="bottom" fo:background-color="#ffffff" fo:padding-left="0.123cm" fo:padding-right="0.123cm" fo:padding-top="0cm" fo:padding-bottom="0cm" fo:border="0.002cm solid #000001">
        <style:background-image/>
      </style:table-cell-properties>
    </style:style>
    <style:style style:name="Tableau1.B2" style:family="table-cell">
      <style:table-cell-properties style:vertical-align="bottom" fo:background-color="#8db4e3" fo:padding-left="0.123cm" fo:padding-right="0.123cm" fo:padding-top="0cm" fo:padding-bottom="0cm" fo:border-left="0.018cm solid #00000a" fo:border-right="0.018cm solid #00000a" fo:border-top="0.002cm solid #000001" fo:border-bottom="0.018cm solid #00000a">
        <style:background-image/>
      </style:table-cell-properties>
    </style:style>
    <style:style style:name="Tableau1.C2" style:family="table-cell">
      <style:table-cell-properties style:vertical-align="bottom" fo:background-color="#ccc0da" fo:padding-left="0.123cm" fo:padding-right="0.123cm" fo:padding-top="0cm" fo:padding-bottom="0cm" fo:border-left="0.002cm solid #000001" fo:border-right="0.018cm solid #00000a" fo:border-top="0.002cm solid #000001" fo:border-bottom="0.018cm solid #00000a">
        <style:background-image/>
      </style:table-cell-properties>
    </style:style>
    <style:style style:name="Tableau1.B4" style:family="table-cell">
      <style:table-cell-properties style:vertical-align="bottom" fo:background-color="#e5e0ec" fo:padding-left="0.123cm" fo:padding-right="0.123cm" fo:padding-top="0cm" fo:padding-bottom="0cm" fo:border-left="0.018cm solid #00000a" fo:border-right="0.018cm solid #00000a" fo:border-top="0.002cm solid #000001" fo:border-bottom="0.018cm solid #00000a">
        <style:background-image/>
      </style:table-cell-properties>
    </style:style>
    <style:style style:name="Tableau1.C4" style:family="table-cell">
      <style:table-cell-properties style:vertical-align="bottom" fo:background-color="#e5e0ec" fo:padding-left="0.123cm" fo:padding-right="0.123cm" fo:padding-top="0cm" fo:padding-bottom="0cm" fo:border-left="0.002cm solid #000001" fo:border-right="0.018cm solid #00000a" fo:border-top="0.002cm solid #000001" fo:border-bottom="0.018cm solid #00000a">
        <style:background-image/>
      </style:table-cell-properties>
    </style:style>
    <style:style style:name="Tableau1.A8" style:family="table-cell">
      <style:table-cell-properties style:vertical-align="bottom" fo:background-color="#ffffff" fo:padding-left="0.123cm" fo:padding-right="0.123cm" fo:padding-top="0cm" fo:padding-bottom="0cm" fo:border-left="0.002cm solid #000001" fo:border-right="0.002cm solid #000001" fo:border-top="0.002cm solid #000001" fo:border-bottom="none">
        <style:background-image/>
      </style:table-cell-properties>
    </style:style>
    <style:style style:name="Tableau1.B8" style:family="table-cell">
      <style:table-cell-properties style:vertical-align="bottom" fo:background-color="#8db4e3" fo:padding-left="0.123cm" fo:padding-right="0.123cm" fo:padding-top="0cm" fo:padding-bottom="0cm" fo:border="0.018cm solid #00000a">
        <style:background-image/>
      </style:table-cell-properties>
    </style:style>
    <style:style style:name="Tableau1.A9" style:family="table-cell">
      <style:table-cell-properties style:vertical-align="bottom" fo:background-color="#ffffff" fo:padding-left="0.123cm" fo:padding-right="0.123cm" fo:padding-top="0cm" fo:padding-bottom="0cm" fo:border-left="0.002cm solid #000001" fo:border-right="none" fo:border-top="0.002cm solid #000001" fo:border-bottom="0.002cm solid #000001">
        <style:background-image/>
      </style:table-cell-properties>
    </style:style>
    <style:style style:name="Tableau2" style:family="table">
      <style:table-properties style:width="20.629cm" fo:margin-left="-1.251cm" table:align="left" style:writing-mode="lr-tb"/>
    </style:style>
    <style:style style:name="Tableau2.A" style:family="table-column">
      <style:table-column-properties style:column-width="9.751cm"/>
    </style:style>
    <style:style style:name="Tableau2.B" style:family="table-column">
      <style:table-column-properties style:column-width="10.876cm"/>
    </style:style>
    <style:style style:name="Tableau2.1" style:family="table-row">
      <style:table-row-properties style:keep-together="true" fo:keep-together="auto"/>
    </style:style>
    <style:style style:name="Tableau2.A1" style:family="table-cell">
      <style:table-cell-properties fo:padding-left="0.191cm" fo:padding-right="0.191cm" fo:padding-top="0cm" fo:padding-bottom="0cm" fo:border="none"/>
    </style:style>
    <style:style style:name="Tableau3" style:family="table">
      <style:table-properties style:width="13.212cm" fo:margin-left="2.311cm" table:align="left" style:writing-mode="lr-tb"/>
    </style:style>
    <style:style style:name="Tableau3.A" style:family="table-column">
      <style:table-column-properties style:column-width="6.44cm"/>
    </style:style>
    <style:style style:name="Tableau3.B" style:family="table-column">
      <style:table-column-properties style:column-width="6.77cm"/>
    </style:style>
    <style:style style:name="Tableau3.1" style:family="table-row">
      <style:table-row-properties style:keep-together="true" fo:keep-together="auto"/>
    </style:style>
    <style:style style:name="Tableau3.A1" style:family="table-cell">
      <style:table-cell-properties fo:padding-left="0.191cm" fo:padding-right="0.191cm" fo:padding-top="0cm" fo:padding-bottom="0cm" fo:border="none"/>
    </style:style>
    <style:style style:name="Tableau4" style:family="table">
      <style:table-properties style:width="16.6cm" fo:margin-left="0cm" table:align="left" style:writing-mode="lr-tb"/>
    </style:style>
    <style:style style:name="Tableau4.A" style:family="table-column">
      <style:table-column-properties style:column-width="2.766cm"/>
    </style:style>
    <style:style style:name="Tableau4.B" style:family="table-column">
      <style:table-column-properties style:column-width="1.842cm"/>
    </style:style>
    <style:style style:name="Tableau4.C" style:family="table-column">
      <style:table-column-properties style:column-width="0.924cm"/>
    </style:style>
    <style:style style:name="Tableau4.D" style:family="table-column">
      <style:table-column-properties style:column-width="2.768cm"/>
    </style:style>
    <style:style style:name="Tableau4.E" style:family="table-column">
      <style:table-column-properties style:column-width="1.139cm"/>
    </style:style>
    <style:style style:name="Tableau4.F" style:family="table-column">
      <style:table-column-properties style:column-width="1.626cm"/>
    </style:style>
    <style:style style:name="Tableau4.1" style:family="table-row">
      <style:table-row-properties style:min-row-height="0.45cm" style:keep-together="true" fo:keep-together="auto"/>
    </style:style>
    <style:style style:name="Tableau4.A1" style:family="table-cell">
      <style:table-cell-properties style:vertical-align="bottom" fo:background-color="#ffffff" fo:padding-left="0.123cm" fo:padding-right="0.123cm" fo:padding-top="0cm" fo:padding-bottom="0cm" fo:border="0.002cm solid #000001">
        <style:background-image/>
      </style:table-cell-properties>
    </style:style>
    <style:style style:name="Tableau4.C1" style:family="table-cell">
      <style:table-cell-properties style:vertical-align="bottom" fo:background-color="#ffffff" fo:padding-left="0.123cm" fo:padding-right="0.123cm" fo:padding-top="0cm" fo:padding-bottom="0cm" fo:border="0.018cm solid #00000a">
        <style:background-image/>
      </style:table-cell-properties>
    </style:style>
    <style:style style:name="Tableau4.F1" style:family="table-cell">
      <style:table-cell-properties style:vertical-align="bottom" fo:background-color="#ffffff" fo:padding-left="0.123cm" fo:padding-right="0.123cm" fo:padding-top="0cm" fo:padding-bottom="0cm" fo:border-left="0.002cm solid #000001" fo:border-right="0.018cm solid #00000a" fo:border-top="0.018cm solid #00000a" fo:border-bottom="0.018cm solid #00000a">
        <style:background-image/>
      </style:table-cell-properties>
    </style:style>
    <style:style style:name="Tableau4.B2" style:family="table-cell">
      <style:table-cell-properties style:vertical-align="bottom" fo:background-color="#ffffff" fo:padding-left="0.123cm" fo:padding-right="0.123cm" fo:padding-top="0cm" fo:padding-bottom="0cm" fo:border-left="0.018cm solid #00000a" fo:border-right="0.018cm solid #00000a" fo:border-top="0.002cm solid #000001" fo:border-bottom="0.018cm solid #00000a">
        <style:background-image/>
      </style:table-cell-properties>
    </style:style>
    <style:style style:name="Tableau4.D2" style:family="table-cell">
      <style:table-cell-properties style:vertical-align="bottom" fo:background-color="#ffffff" fo:padding-left="0.123cm" fo:padding-right="0.123cm" fo:padding-top="0cm" fo:padding-bottom="0cm" fo:border-left="0.002cm solid #000001" fo:border-right="0.018cm solid #00000a" fo:border-top="0.002cm solid #000001" fo:border-bottom="0.018cm solid #00000a">
        <style:background-image/>
      </style:table-cell-properties>
    </style:style>
    <style:style style:name="Tableau4.B3" style:family="table-cell">
      <style:table-cell-properties style:vertical-align="bottom" fo:background-color="#ffffff" fo:padding-left="0.123cm" fo:padding-right="0.123cm" fo:padding-top="0cm" fo:padding-bottom="0cm" fo:border-left="0.018cm solid #00000a" fo:border-right="0.018cm solid #00000a" fo:border-top="0.002cm solid #000001" fo:border-bottom="0.002cm solid #000001">
        <style:background-image/>
      </style:table-cell-properties>
    </style:style>
    <style:style style:name="Tableau4.D3" style:family="table-cell">
      <style:table-cell-properties style:vertical-align="bottom" fo:background-color="#ffffff" fo:padding-left="0.123cm" fo:padding-right="0.123cm" fo:padding-top="0cm" fo:padding-bottom="0cm" fo:border-left="0.002cm solid #000001" fo:border-right="0.018cm solid #00000a" fo:border-top="0.002cm solid #000001" fo:border-bottom="0.002cm solid #000001">
        <style:background-image/>
      </style:table-cell-properties>
    </style:style>
    <style:style style:name="Tableau5" style:family="table">
      <style:table-properties style:width="14.416cm" table:align="center" style:writing-mode="lr-tb"/>
    </style:style>
    <style:style style:name="Tableau5.A" style:family="table-column">
      <style:table-column-properties style:column-width="4.572cm"/>
    </style:style>
    <style:style style:name="Tableau5.B" style:family="table-column">
      <style:table-column-properties style:column-width="2.399cm"/>
    </style:style>
    <style:style style:name="Tableau5.C" style:family="table-column">
      <style:table-column-properties style:column-width="2.505cm"/>
    </style:style>
    <style:style style:name="Tableau5.D" style:family="table-column">
      <style:table-column-properties style:column-width="2.468cm"/>
    </style:style>
    <style:style style:name="Tableau5.1" style:family="table-row">
      <style:table-row-properties style:min-row-height="0.9cm" style:keep-together="true" fo:keep-together="auto"/>
    </style:style>
    <style:style style:name="Tableau5.A1" style:family="table-cell">
      <style:table-cell-properties fo:background-color="#ffffff" fo:padding-left="0.123cm" fo:padding-right="0.123cm" fo:padding-top="0cm" fo:padding-bottom="0cm" fo:border="0.002cm solid #000001">
        <style:background-image/>
      </style:table-cell-properties>
    </style:style>
    <style:style style:name="Tableau5.B1" style:family="table-cell">
      <style:table-cell-properties fo:background-color="#ffffff" fo:padding-left="0.123cm" fo:padding-right="0.123cm" fo:padding-top="0cm" fo:padding-bottom="0cm" fo:border="0.018cm solid #00000a">
        <style:background-image/>
      </style:table-cell-properties>
    </style:style>
    <style:style style:name="Tableau5.D1" style:family="table-cell">
      <style:table-cell-properties fo:background-color="#ffffff" fo:padding-left="0.123cm" fo:padding-right="0.123cm" fo:padding-top="0cm" fo:padding-bottom="0cm" fo:border-left="0.002cm solid #000001" fo:border-right="0.018cm solid #00000a" fo:border-top="0.018cm solid #00000a" fo:border-bottom="0.018cm solid #00000a">
        <style:background-image/>
      </style:table-cell-properties>
    </style:style>
    <style:style style:name="Tableau5.A2" style:family="table-cell">
      <style:table-cell-properties style:vertical-align="middle" fo:background-color="#ffffff" fo:padding-left="0.123cm" fo:padding-right="0.123cm" fo:padding-top="0cm" fo:padding-bottom="0cm" fo:border="0.002cm solid #000001">
        <style:background-image/>
      </style:table-cell-properties>
    </style:style>
    <style:style style:name="Tableau5.B2" style:family="table-cell">
      <style:table-cell-properties style:vertical-align="middle" fo:background-color="#ffffff" fo:padding-left="0.123cm" fo:padding-right="0.123cm" fo:padding-top="0cm" fo:padding-bottom="0cm" fo:border-left="0.018cm solid #00000a" fo:border-right="0.018cm solid #00000a" fo:border-top="0.002cm solid #000001" fo:border-bottom="0.018cm solid #00000a">
        <style:background-image/>
      </style:table-cell-properties>
    </style:style>
    <style:style style:name="Tableau5.C2" style:family="table-cell">
      <style:table-cell-properties style:vertical-align="middle" fo:background-color="#ffffff" fo:padding-left="0.123cm" fo:padding-right="0.123cm" fo:padding-top="0cm" fo:padding-bottom="0cm" fo:border-left="0.002cm solid #000001" fo:border-right="0.018cm solid #00000a" fo:border-top="0.002cm solid #000001" fo:border-bottom="0.018cm solid #00000a">
        <style:background-image/>
      </style:table-cell-properties>
    </style:style>
    <style:style style:name="Tableau5.3" style:family="table-row">
      <style:table-row-properties style:min-row-height="0.45cm" style:keep-together="true" fo:keep-together="auto"/>
    </style:style>
    <style:style style:name="Tableau5.A3" style:family="table-cell">
      <style:table-cell-properties style:vertical-align="bottom" fo:background-color="#ffffff" fo:padding-left="0.123cm" fo:padding-right="0.123cm" fo:padding-top="0cm" fo:padding-bottom="0cm" fo:border="0.018cm solid #00000a">
        <style:background-image/>
      </style:table-cell-properties>
    </style:style>
    <style:style style:name="Tableau5.B3" style:family="table-cell">
      <style:table-cell-properties style:vertical-align="bottom" fo:background-color="#ffffff" fo:padding-left="0.123cm" fo:padding-right="0.123cm" fo:padding-top="0cm" fo:padding-bottom="0cm" fo:border-left="0.002cm solid #000001" fo:border-right="0.018cm solid #00000a" fo:border-top="0.002cm solid #000001" fo:border-bottom="0.018cm solid #00000a">
        <style:background-image/>
      </style:table-cell-properties>
    </style:style>
    <style:style style:name="Tableau5.A4" style:family="table-cell">
      <style:table-cell-properties style:vertical-align="bottom" fo:background-color="#ffffff" fo:padding-left="0.123cm" fo:padding-right="0.123cm" fo:padding-top="0cm" fo:padding-bottom="0cm" fo:border-left="0.018cm solid #00000a" fo:border-right="0.018cm solid #00000a" fo:border-top="0.002cm solid #000001" fo:border-bottom="0.018cm solid #00000a">
        <style:background-image/>
      </style:table-cell-properties>
    </style:style>
    <style:style style:name="Tableau6" style:family="table">
      <style:table-properties style:width="17.249cm" fo:margin-left="0cm" table:align="left" style:writing-mode="lr-tb"/>
    </style:style>
    <style:style style:name="Tableau6.A" style:family="table-column">
      <style:table-column-properties style:column-width="5.316cm"/>
    </style:style>
    <style:style style:name="Tableau6.B" style:family="table-column">
      <style:table-column-properties style:column-width="0.915cm"/>
    </style:style>
    <style:style style:name="Tableau6.C" style:family="table-column">
      <style:table-column-properties style:column-width="1.972cm"/>
    </style:style>
    <style:style style:name="Tableau6.D" style:family="table-column">
      <style:table-column-properties style:column-width="1.628cm"/>
    </style:style>
    <style:style style:name="Tableau6.E" style:family="table-column">
      <style:table-column-properties style:column-width="1.97cm"/>
    </style:style>
    <style:style style:name="Tableau6.G" style:family="table-column">
      <style:table-column-properties style:column-width="2.185cm"/>
    </style:style>
    <style:style style:name="Tableau6.1" style:family="table-row">
      <style:table-row-properties style:min-row-height="0.968cm" style:keep-together="true" fo:keep-together="auto"/>
    </style:style>
    <style:style style:name="Tableau6.A1" style:family="table-cell">
      <style:table-cell-properties style:vertical-align="middle" fo:background-color="#c0c0c0" fo:padding-left="0.123cm" fo:padding-right="0.123cm" fo:padding-top="0cm" fo:padding-bottom="0cm" fo:border="0.002cm solid #000001">
        <style:background-image/>
      </style:table-cell-properties>
    </style:style>
    <style:style style:name="Tableau6.C1" style:family="table-cell">
      <style:table-cell-properties style:vertical-align="middle" fo:background-color="#c0c0c0" fo:padding-left="0.123cm" fo:padding-right="0.123cm" fo:padding-top="0cm" fo:padding-bottom="0cm" fo:border="0.018cm solid #00000a">
        <style:background-image/>
      </style:table-cell-properties>
    </style:style>
    <style:style style:name="Tableau6.E1" style:family="table-cell">
      <style:table-cell-properties style:vertical-align="middle" fo:background-color="#c0c0c0" fo:padding-left="0.123cm" fo:padding-right="0.123cm" fo:padding-top="0cm" fo:padding-bottom="0cm" fo:border-left="0.002cm solid #000001" fo:border-right="0.018cm solid #00000a" fo:border-top="0.018cm solid #00000a" fo:border-bottom="0.018cm solid #00000a">
        <style:background-image/>
      </style:table-cell-properties>
    </style:style>
    <style:style style:name="Tableau6.2" style:family="table-row">
      <style:table-row-properties style:min-row-height="0.45cm" style:keep-together="true" fo:keep-together="auto"/>
    </style:style>
    <style:style style:name="Tableau6.A2" style:family="table-cell">
      <style:table-cell-properties style:vertical-align="bottom" fo:background-color="#ffffff" fo:padding-left="0.123cm" fo:padding-right="0.123cm" fo:padding-top="0cm" fo:padding-bottom="0cm" fo:border="0.002cm solid #000001">
        <style:background-image/>
      </style:table-cell-properties>
    </style:style>
    <style:style style:name="Tableau6.C2" style:family="table-cell">
      <style:table-cell-properties style:vertical-align="bottom" fo:background-color="#ffffff" fo:padding-left="0.123cm" fo:padding-right="0.123cm" fo:padding-top="0cm" fo:padding-bottom="0cm" fo:border-left="0.018cm solid #00000a" fo:border-right="0.018cm solid #00000a" fo:border-top="0.002cm solid #000001" fo:border-bottom="0.018cm solid #00000a">
        <style:background-image/>
      </style:table-cell-properties>
    </style:style>
    <style:style style:name="Tableau6.D2" style:family="table-cell">
      <style:table-cell-properties style:vertical-align="bottom" fo:background-color="#ffffff" fo:padding-left="0.123cm" fo:padding-right="0.123cm" fo:padding-top="0cm" fo:padding-bottom="0cm" fo:border-left="0.002cm solid #000001" fo:border-right="0.018cm solid #00000a" fo:border-top="0.002cm solid #000001" fo:border-bottom="0.018cm solid #00000a">
        <style:background-image/>
      </style:table-cell-properties>
    </style:style>
    <style:style style:name="Tableau6.A3" style:family="table-cell">
      <style:table-cell-properties style:vertical-align="bottom" fo:background-color="#ffffff" fo:padding-left="0.123cm" fo:padding-right="0.123cm" fo:padding-top="0cm" fo:padding-bottom="0cm" fo:border="0.018cm solid #00000a">
        <style:background-image/>
      </style:table-cell-properties>
    </style:style>
    <style:style style:name="Tableau6.B3" style:family="table-cell">
      <style:table-cell-properties style:vertical-align="bottom" fo:background-color="#ffffff" fo:padding-left="0.123cm" fo:padding-right="0.123cm" fo:padding-top="0cm" fo:padding-bottom="0cm" fo:border-left="0.002cm solid #000001" fo:border-right="0.002cm solid #000001" fo:border-top="0.018cm solid #00000a" fo:border-bottom="0.018cm solid #00000a">
        <style:background-image/>
      </style:table-cell-properties>
    </style:style>
    <style:style style:name="Tableau6.B4" style:family="table-cell">
      <style:table-cell-properties style:vertical-align="bottom" fo:background-color="#ffffff" fo:padding-left="0.123cm" fo:padding-right="0.123cm" fo:padding-top="0cm" fo:padding-bottom="0cm" fo:border-left="0.002cm solid #000001" fo:border-right="0.002cm solid #000001" fo:border-top="0.002cm solid #000001" fo:border-bottom="0.018cm solid #00000a">
        <style:background-image/>
      </style:table-cell-properties>
    </style:style>
    <style:style style:name="Tableau7" style:family="table">
      <style:table-properties style:width="10.407cm" table:align="center" style:writing-mode="lr-tb"/>
    </style:style>
    <style:style style:name="Tableau7.A" style:family="table-column">
      <style:table-column-properties style:column-width="4.269cm"/>
    </style:style>
    <style:style style:name="Tableau7.B" style:family="table-column">
      <style:table-column-properties style:column-width="1.304cm"/>
    </style:style>
    <style:style style:name="Tableau7.D" style:family="table-column">
      <style:table-column-properties style:column-width="1.764cm"/>
    </style:style>
    <style:style style:name="Tableau7.E" style:family="table-column">
      <style:table-column-properties style:column-width="1.767cm"/>
    </style:style>
    <style:style style:name="Tableau7.1" style:family="table-row">
      <style:table-row-properties style:min-row-height="0.45cm" style:keep-together="true" fo:keep-together="auto"/>
    </style:style>
    <style:style style:name="Tableau7.A1" style:family="table-cell">
      <style:table-cell-properties style:vertical-align="bottom" fo:background-color="#ffffff" fo:padding-left="0.123cm" fo:padding-right="0.123cm" fo:padding-top="0cm" fo:padding-bottom="0cm" fo:border="0.002cm solid #000001">
        <style:background-image/>
      </style:table-cell-properties>
    </style:style>
    <style:style style:name="Tableau7.C1" style:family="table-cell">
      <style:table-cell-properties style:vertical-align="bottom" fo:background-color="#ffffff" fo:padding-left="0.123cm" fo:padding-right="0.123cm" fo:padding-top="0cm" fo:padding-bottom="0cm" fo:border="0.018cm solid #00000a">
        <style:background-image/>
      </style:table-cell-properties>
    </style:style>
    <style:style style:name="Tableau7.D1" style:family="table-cell">
      <style:table-cell-properties style:vertical-align="bottom" fo:background-color="#ffffff" fo:padding-left="0.123cm" fo:padding-right="0.123cm" fo:padding-top="0cm" fo:padding-bottom="0cm" fo:border-left="0.002cm solid #000001" fo:border-right="0.018cm solid #00000a" fo:border-top="0.018cm solid #00000a" fo:border-bottom="0.018cm solid #00000a">
        <style:background-image/>
      </style:table-cell-properties>
    </style:style>
    <style:style style:name="Tableau7.C2" style:family="table-cell">
      <style:table-cell-properties style:vertical-align="bottom" fo:background-color="#ffffff" fo:padding-left="0.123cm" fo:padding-right="0.123cm" fo:padding-top="0cm" fo:padding-bottom="0cm" fo:border-left="0.002cm solid #000001" fo:border-right="0.018cm solid #00000a" fo:border-top="0.002cm solid #000001" fo:border-bottom="0.018cm solid #00000a">
        <style:background-image/>
      </style:table-cell-properties>
    </style:style>
    <style:style style:name="Tableau7.A3" style:family="table-cell">
      <style:table-cell-properties style:vertical-align="bottom" fo:background-color="#ffffff" fo:padding-left="0.123cm" fo:padding-right="0.123cm" fo:padding-top="0cm" fo:padding-bottom="0cm" fo:border-left="0.018cm solid #00000a" fo:border-right="0.018cm solid #00000a" fo:border-top="0.002cm solid #000001" fo:border-bottom="0.018cm solid #00000a">
        <style:background-image/>
      </style:table-cell-properties>
    </style:style>
    <style:style style:name="Tableau8" style:family="table">
      <style:table-properties style:width="16.51cm" fo:margin-left="0cm" table:align="left" style:writing-mode="lr-tb"/>
    </style:style>
    <style:style style:name="Tableau8.A" style:family="table-column">
      <style:table-column-properties style:column-width="3.485cm"/>
    </style:style>
    <style:style style:name="Tableau8.B" style:family="table-column">
      <style:table-column-properties style:column-width="4.477cm"/>
    </style:style>
    <style:style style:name="Tableau8.C" style:family="table-column">
      <style:table-column-properties style:column-width="4.318cm"/>
    </style:style>
    <style:style style:name="Tableau8.D" style:family="table-column">
      <style:table-column-properties style:column-width="4.228cm"/>
    </style:style>
    <style:style style:name="Tableau8.1" style:family="table-row">
      <style:table-row-properties style:min-row-height="1.18cm" style:keep-together="true" fo:keep-together="auto"/>
    </style:style>
    <style:style style:name="Tableau8.A1" style:family="table-cell">
      <style:table-cell-properties fo:background-color="#bbe0e3" fo:padding="0cm" fo:border-left="0.035cm solid #ffffff" fo:border-right="0.035cm solid #ffffff" fo:border-top="0.035cm solid #ffffff" fo:border-bottom="0.106cm solid #ffffff">
        <style:background-image/>
      </style:table-cell-properties>
    </style:style>
    <style:style style:name="Tableau8.A2" style:family="table-cell">
      <style:table-cell-properties fo:background-color="#9ed3d7" fo:padding="0cm" fo:border-left="0.035cm solid #ffffff" fo:border-right="0.035cm solid #ffffff" fo:border-top="0.106cm solid #ffffff" fo:border-bottom="0.035cm solid #ffffff">
        <style:background-image/>
      </style:table-cell-properties>
    </style:style>
    <style:style style:name="Tableau8.B2" style:family="table-cell">
      <style:table-cell-properties fo:background-color="#e7f3f4" fo:padding="0cm" fo:border-left="0.035cm solid #ffffff" fo:border-right="0.035cm solid #ffffff" fo:border-top="0.106cm solid #ffffff" fo:border-bottom="0.035cm solid #ffffff">
        <style:background-image/>
      </style:table-cell-properties>
    </style:style>
    <style:style style:name="Tableau8.3" style:family="table-row">
      <style:table-row-properties style:min-row-height="1.741cm" style:keep-together="true" fo:keep-together="auto"/>
    </style:style>
    <style:style style:name="Tableau8.A3" style:family="table-cell">
      <style:table-cell-properties fo:background-color="#9ed3d7" fo:padding="0cm" fo:border="0.035cm solid #ffffff">
        <style:background-image/>
      </style:table-cell-properties>
    </style:style>
    <style:style style:name="Tableau8.B3" style:family="table-cell">
      <style:table-cell-properties fo:background-color="#f3f9fa" fo:padding="0cm" fo:border="0.035cm solid #ffffff">
        <style:background-image/>
      </style:table-cell-properties>
    </style:style>
    <style:style style:name="Tableau8.4" style:family="table-row">
      <style:table-row-properties style:min-row-height="3.993cm" style:keep-together="true" fo:keep-together="auto"/>
    </style:style>
    <style:style style:name="Tableau8.B4" style:family="table-cell">
      <style:table-cell-properties fo:background-color="#e7f3f4" fo:padding="0cm" fo:border="0.035cm solid #ffffff">
        <style:background-image/>
      </style:table-cell-properties>
    </style:style>
    <style:style style:name="Tableau8.5" style:family="table-row">
      <style:table-row-properties style:min-row-height="4.526cm" style:keep-together="true" fo:keep-together="auto"/>
    </style:style>
    <style:style style:name="P1" style:family="paragraph" style:parent-style-name="Standard">
      <style:paragraph-properties fo:text-align="start" style:justify-single-word="false"/>
    </style:style>
    <style:style style:name="P2" style:family="paragraph" style:parent-style-name="Standard">
      <style:paragraph-properties fo:text-align="center" style:justify-single-word="false"/>
    </style:style>
    <style:style style:name="P3" style:family="paragraph" style:parent-style-name="Standard">
      <style:text-properties fo:color="#000000" style:font-name-complex="Arial2" style:font-size-complex="9pt"/>
    </style:style>
    <style:style style:name="P4" style:family="paragraph" style:parent-style-name="Standard">
      <style:paragraph-properties>
        <style:tab-stops>
          <style:tab-stop style:position="4.001cm"/>
          <style:tab-stop style:position="14.102cm"/>
        </style:tab-stops>
      </style:paragraph-properties>
    </style:style>
    <style:style style:name="P5" style:family="paragraph" style:parent-style-name="Standard">
      <style:text-properties fo:color="#ff0000"/>
    </style:style>
    <style:style style:name="P6" style:family="paragraph" style:parent-style-name="Standard">
      <style:text-properties fo:font-style="italic" style:font-style-asian="italic"/>
    </style:style>
    <style:style style:name="P7" style:family="paragraph" style:parent-style-name="Standard">
      <style:paragraph-properties fo:text-align="center" style:justify-single-word="false"/>
      <style:text-properties fo:font-style="italic" style:font-style-asian="italic" style:font-style-complex="italic"/>
    </style:style>
    <style:style style:name="P8" style:family="paragraph" style:parent-style-name="Standard">
      <style:paragraph-properties fo:text-align="end" style:justify-single-word="false"/>
      <style:text-properties fo:color="#ffffff" fo:font-size="12.5pt" fo:font-style="italic" style:font-size-asian="12.5pt" style:font-style-asian="italic" style:font-name-complex="Arial2" style:font-size-complex="12.5pt" style:font-style-complex="italic"/>
    </style:style>
    <style:style style:name="P9" style:family="paragraph" style:parent-style-name="Standard">
      <style:paragraph-properties fo:margin-left="0cm" fo:margin-right="0cm" fo:text-indent="0cm" style:auto-text-indent="false"/>
    </style:style>
    <style:style style:name="P10" style:family="paragraph" style:parent-style-name="Standard">
      <style:paragraph-properties fo:margin-left="0cm" fo:margin-right="0cm" fo:text-indent="0cm" style:auto-text-indent="false"/>
      <style:text-properties fo:font-size="14pt" style:font-size-asian="14pt"/>
    </style:style>
    <style:style style:name="P11" style:family="paragraph" style:parent-style-name="Standard">
      <style:paragraph-properties fo:margin-left="0cm" fo:margin-right="0cm" fo:text-align="center" style:justify-single-word="false" fo:text-indent="0cm" style:auto-text-indent="false"/>
      <style:text-properties fo:font-size="14pt" style:font-size-asian="14pt"/>
    </style:style>
    <style:style style:name="P12" style:family="paragraph" style:parent-style-name="Standard">
      <style:paragraph-properties fo:margin-left="0cm" fo:margin-right="0cm" fo:text-align="center" style:justify-single-word="false" fo:text-indent="0cm" style:auto-text-indent="false"/>
      <style:text-properties fo:font-size="12pt" style:font-size-asian="12pt" style:font-size-complex="12pt"/>
    </style:style>
    <style:style style:name="P13" style:family="paragraph" style:parent-style-name="Standard">
      <style:paragraph-properties fo:margin-left="0cm" fo:margin-right="0cm" fo:text-align="start" style:justify-single-word="false" fo:text-indent="0cm" style:auto-text-indent="false"/>
    </style:style>
    <style:style style:name="P14" style:family="paragraph" style:parent-style-name="Standard">
      <style:paragraph-properties fo:margin-left="0cm" fo:margin-right="0cm" fo:text-align="end" style:justify-single-word="false" fo:text-indent="0cm" style:auto-text-indent="false"/>
    </style:style>
    <style:style style:name="P15" style:family="paragraph" style:parent-style-name="Standard">
      <style:paragraph-properties fo:margin-left="0cm" fo:margin-right="0cm" fo:text-align="center" style:justify-single-word="false" fo:text-indent="0cm" style:auto-text-indent="false"/>
    </style:style>
    <style:style style:name="P16" style:family="paragraph" style:parent-style-name="Standard">
      <style:paragraph-properties fo:margin-left="0cm" fo:margin-right="0cm" fo:text-indent="0cm" style:auto-text-indent="false"/>
      <style:text-properties fo:color="#ffffff" fo:font-size="13pt" style:font-size-asian="13pt" style:font-name-complex="Arial2" style:font-size-complex="13pt"/>
    </style:style>
    <style:style style:name="P17" style:family="paragraph" style:parent-style-name="Standard">
      <style:paragraph-properties fo:margin-left="0cm" fo:margin-right="0cm" fo:margin-top="0cm" fo:margin-bottom="0cm" fo:text-align="start" style:justify-single-word="false" fo:text-indent="0cm" style:auto-text-indent="false"/>
    </style:style>
    <style:style style:name="P18" style:family="paragraph" style:parent-style-name="Standard">
      <style:paragraph-properties fo:margin-left="0cm" fo:margin-right="0cm" fo:margin-top="0cm" fo:margin-bottom="0cm" fo:text-align="end" style:justify-single-word="false" fo:text-indent="0cm" style:auto-text-indent="false"/>
    </style:style>
    <style:style style:name="P19" style:family="paragraph" style:parent-style-name="Standard">
      <style:paragraph-properties fo:margin-left="0cm" fo:margin-right="0cm" fo:margin-top="0cm" fo:margin-bottom="0cm" fo:text-align="start" style:justify-single-word="false" fo:text-indent="0cm" style:auto-text-indent="false"/>
      <style:text-properties fo:color="#000000" style:font-name="Calibri" fo:font-size="11pt" style:font-name-asian="Times New Roman1" style:font-size-asian="11pt" style:language-asian="fr" style:country-asian="FR"/>
    </style:style>
    <style:style style:name="P20" style:family="paragraph" style:parent-style-name="Standard">
      <style:paragraph-properties fo:margin-left="0cm" fo:margin-right="0cm" fo:margin-top="0cm" fo:margin-bottom="0cm" fo:text-align="start" style:justify-single-word="false" fo:text-indent="0cm" style:auto-text-indent="false"/>
      <style:text-properties style:font-name="Verdana" fo:font-size="11pt" fo:letter-spacing="0.035cm" fo:font-weight="bold" style:font-size-asian="11pt" style:font-weight-asian="bold"/>
    </style:style>
    <style:style style:name="P21" style:family="paragraph" style:parent-style-name="Standard" style:master-page-name="Converted2">
      <style:paragraph-properties fo:margin-left="0cm" fo:margin-right="0cm" fo:margin-top="0cm" fo:margin-bottom="0cm" fo:text-align="start" style:justify-single-word="false" fo:text-indent="0cm" style:auto-text-indent="false" style:page-number="auto"/>
    </style:style>
    <style:style style:name="P22" style:family="paragraph" style:parent-style-name="Standard">
      <style:paragraph-properties fo:margin-left="0cm" fo:margin-right="0cm" fo:text-indent="0cm" style:auto-text-indent="false" fo:keep-with-next="always"/>
    </style:style>
    <style:style style:name="P23" style:family="paragraph" style:parent-style-name="Standard">
      <style:paragraph-properties fo:margin-left="0cm" fo:margin-right="0cm" fo:text-align="center" style:justify-single-word="false" fo:text-indent="0cm" style:auto-text-indent="false" fo:keep-with-next="always"/>
    </style:style>
    <style:style style:name="P24" style:family="paragraph" style:parent-style-name="Standard">
      <style:paragraph-properties fo:margin-left="0cm" fo:margin-right="0cm" fo:margin-top="0.212cm" fo:margin-bottom="0cm" fo:text-indent="0cm" style:auto-text-indent="false" fo:keep-with-next="always"/>
    </style:style>
    <style:style style:name="P25" style:family="paragraph" style:parent-style-name="Standard">
      <style:paragraph-properties fo:margin-left="0cm" fo:margin-right="0cm" fo:margin-top="0.212cm" fo:margin-bottom="0cm" fo:text-align="start" style:justify-single-word="false" fo:text-indent="0cm" style:auto-text-indent="false" fo:keep-with-next="always"/>
    </style:style>
    <style:style style:name="P26" style:family="paragraph" style:parent-style-name="Standard">
      <style:paragraph-properties fo:margin-left="0cm" fo:margin-right="0cm" fo:margin-top="0.212cm" fo:margin-bottom="0cm" fo:text-indent="0cm" style:auto-text-indent="false"/>
    </style:style>
    <style:style style:name="P27" style:family="paragraph" style:parent-style-name="Standard">
      <style:paragraph-properties fo:margin-left="0cm" fo:margin-right="0cm" fo:margin-top="0.212cm" fo:margin-bottom="0cm" fo:text-align="start" style:justify-single-word="false" fo:text-indent="0cm" style:auto-text-indent="false"/>
    </style:style>
    <style:style style:name="P28" style:family="paragraph" style:parent-style-name="Standard">
      <style:paragraph-properties fo:margin-left="0.751cm" fo:margin-right="0cm" fo:text-indent="0cm" style:auto-text-indent="false"/>
    </style:style>
    <style:style style:name="P29" style:family="paragraph" style:parent-style-name="Standard">
      <style:paragraph-properties fo:margin-left="0.751cm" fo:margin-right="0cm" fo:text-align="center" style:justify-single-word="false" fo:text-indent="0cm" style:auto-text-indent="false"/>
    </style:style>
    <style:style style:name="P30" style:family="paragraph" style:parent-style-name="Standard">
      <style:paragraph-properties fo:text-align="center" style:justify-single-word="false" fo:break-before="page"/>
    </style:style>
    <style:style style:name="P31" style:family="paragraph" style:parent-style-name="Standard">
      <style:paragraph-properties fo:margin-left="0.501cm" fo:margin-right="0cm" fo:text-indent="0cm" style:auto-text-indent="false"/>
    </style:style>
    <style:style style:name="P32" style:family="paragraph" style:parent-style-name="Standard">
      <style:paragraph-properties fo:margin-left="0.501cm" fo:margin-right="0cm" fo:text-align="center" style:justify-single-word="false" fo:text-indent="0cm" style:auto-text-indent="false"/>
    </style:style>
    <style:style style:name="P33" style:family="paragraph" style:parent-style-name="Standard">
      <style:paragraph-properties fo:keep-with-next="always"/>
    </style:style>
    <style:style style:name="P34" style:family="paragraph" style:parent-style-name="Standard">
      <style:paragraph-properties fo:text-align="center" style:justify-single-word="false" fo:keep-with-next="always"/>
    </style:style>
    <style:style style:name="P35" style:family="paragraph" style:parent-style-name="Standard">
      <style:paragraph-properties fo:margin-left="0.25cm" fo:margin-right="0cm" fo:text-indent="0cm" style:auto-text-indent="false"/>
    </style:style>
    <style:style style:name="P36" style:family="paragraph" style:parent-style-name="Standard">
      <style:paragraph-properties fo:margin-left="0.25cm" fo:margin-right="0cm" fo:text-align="center" style:justify-single-word="false" fo:text-indent="0cm" style:auto-text-indent="false"/>
    </style:style>
    <style:style style:name="P37" style:family="paragraph" style:parent-style-name="Standard">
      <style:paragraph-properties fo:margin-left="0.25cm" fo:margin-right="0cm" fo:text-indent="0cm" style:auto-text-indent="false" fo:keep-with-next="always"/>
    </style:style>
    <style:style style:name="P38" style:family="paragraph" style:parent-style-name="Standard">
      <style:paragraph-properties fo:margin-left="1.011cm" fo:margin-right="0cm" fo:text-indent="-0.501cm" style:auto-text-indent="false"/>
    </style:style>
    <style:style style:name="P39" style:family="paragraph" style:parent-style-name="Standard">
      <style:paragraph-properties fo:margin-top="0.212cm" fo:margin-bottom="0cm" fo:text-align="center" style:justify-single-word="false" fo:keep-with-next="always"/>
      <style:text-properties style:font-name-complex="Arial2"/>
    </style:style>
    <style:style style:name="P40" style:family="paragraph" style:parent-style-name="Standard">
      <style:paragraph-properties fo:margin-top="0.212cm" fo:margin-bottom="0cm" fo:text-align="start" style:justify-single-word="false" fo:keep-with-next="always"/>
      <style:text-properties style:font-name-complex="Arial2"/>
    </style:style>
    <style:style style:name="P41" style:family="paragraph" style:parent-style-name="Standard">
      <style:paragraph-properties fo:margin-top="0.212cm" fo:margin-bottom="0cm" fo:text-align="center" style:justify-single-word="false" fo:keep-with-next="always"/>
    </style:style>
    <style:style style:name="P42" style:family="paragraph" style:parent-style-name="Standard">
      <style:paragraph-properties fo:margin-top="0.212cm" fo:margin-bottom="0cm" fo:text-align="start" style:justify-single-word="false" fo:keep-with-next="always"/>
    </style:style>
    <style:style style:name="P43" style:family="paragraph" style:parent-style-name="Standard">
      <style:paragraph-properties fo:margin-top="0.212cm" fo:margin-bottom="0cm" fo:text-align="start" style:justify-single-word="false"/>
      <style:text-properties style:font-name-complex="Arial2"/>
    </style:style>
    <style:style style:name="P44" style:family="paragraph" style:parent-style-name="caption">
      <style:paragraph-properties fo:text-align="justify" style:justify-single-word="false"/>
    </style:style>
    <style:style style:name="P45" style:family="paragraph" style:parent-style-name="caption">
      <style:paragraph-properties fo:margin-left="3.501cm" fo:margin-right="3.5cm" fo:text-indent="0cm" style:auto-text-indent="false"/>
    </style:style>
    <style:style style:name="P46" style:family="paragraph" style:parent-style-name="Heading_20_2" style:list-style-name="L36">
      <style:paragraph-properties fo:margin-left="1.7cm" fo:margin-right="0cm" fo:margin-top="0.423cm" fo:margin-bottom="0.212cm" fo:text-align="justify" style:justify-single-word="false" fo:text-indent="-1.071cm" style:auto-text-indent="false" fo:padding="0cm" fo:border-left="none" fo:border-right="none" fo:border-top="none" fo:border-bottom="0.002cm solid #00000a">
        <style:tab-stops/>
      </style:paragraph-properties>
    </style:style>
    <style:style style:name="P47" style:family="paragraph" style:parent-style-name="Heading_20_3" style:list-style-name="L37">
      <style:paragraph-properties fo:margin-left="2.161cm" fo:margin-right="0cm" fo:margin-top="0.212cm" fo:margin-bottom="0.212cm" fo:text-align="justify" style:justify-single-word="false" fo:text-indent="-0.891cm" style:auto-text-indent="false"/>
    </style:style>
    <style:style style:name="P48" style:family="paragraph" style:parent-style-name="Heading_20_4" style:list-style-name="L38"/>
    <style:style style:name="P49" style:family="paragraph" style:parent-style-name="Heading_20_4" style:list-style-name="L38">
      <style:paragraph-properties fo:margin-left="3.039cm" fo:margin-right="0cm" fo:margin-top="0.212cm" fo:margin-bottom="0.212cm" fo:text-indent="-1.139cm" style:auto-text-indent="false"/>
    </style:style>
    <style:style style:name="P50" style:family="paragraph" style:parent-style-name="Heading_20_4" style:list-style-name="L38">
      <style:paragraph-properties fo:margin-left="3.039cm" fo:margin-right="0cm" fo:margin-top="0.212cm" fo:margin-bottom="0.212cm" fo:text-indent="-1.139cm" style:auto-text-indent="false" fo:break-before="page"/>
    </style:style>
    <style:style style:name="P51" style:family="paragraph" style:parent-style-name="retrait_20_puce_20_1" style:list-style-name="L8"/>
    <style:style style:name="P52" style:family="paragraph" style:parent-style-name="retrait_20_puce_20_1" style:list-style-name="L8">
      <style:paragraph-properties fo:margin-left="3.101cm" fo:margin-right="0cm" fo:text-indent="0cm" style:auto-text-indent="false"/>
    </style:style>
    <style:style style:name="P53" style:family="paragraph" style:parent-style-name="List_20_Paragraph" style:list-style-name="L2"/>
    <style:style style:name="P54" style:family="paragraph" style:parent-style-name="List_20_Paragraph" style:list-style-name="L4"/>
    <style:style style:name="P55" style:family="paragraph" style:parent-style-name="List_20_Paragraph" style:list-style-name="L5"/>
    <style:style style:name="P56" style:family="paragraph" style:parent-style-name="List_20_Paragraph" style:list-style-name="L6"/>
    <style:style style:name="P57" style:family="paragraph" style:parent-style-name="List_20_Paragraph" style:list-style-name="L7"/>
    <style:style style:name="P58" style:family="paragraph" style:parent-style-name="List_20_Paragraph" style:list-style-name="L9"/>
    <style:style style:name="P59" style:family="paragraph" style:parent-style-name="List_20_Paragraph" style:list-style-name="L10"/>
    <style:style style:name="P60" style:family="paragraph" style:parent-style-name="List_20_Paragraph" style:list-style-name="L11"/>
    <style:style style:name="P61" style:family="paragraph" style:parent-style-name="List_20_Paragraph" style:list-style-name="L12"/>
    <style:style style:name="P62" style:family="paragraph" style:parent-style-name="List_20_Paragraph" style:list-style-name="L13"/>
    <style:style style:name="P63" style:family="paragraph" style:parent-style-name="List_20_Paragraph" style:list-style-name="L14"/>
    <style:style style:name="P64" style:family="paragraph" style:parent-style-name="List_20_Paragraph" style:list-style-name="L15"/>
    <style:style style:name="P65" style:family="paragraph" style:parent-style-name="List_20_Paragraph" style:list-style-name="L16"/>
    <style:style style:name="P66" style:family="paragraph" style:parent-style-name="List_20_Paragraph" style:list-style-name="L17"/>
    <style:style style:name="P67" style:family="paragraph" style:parent-style-name="List_20_Paragraph" style:list-style-name="L18"/>
    <style:style style:name="P68" style:family="paragraph" style:parent-style-name="List_20_Paragraph" style:list-style-name="L19"/>
    <style:style style:name="P69" style:family="paragraph" style:parent-style-name="List_20_Paragraph" style:list-style-name="L20"/>
    <style:style style:name="P70" style:family="paragraph" style:parent-style-name="List_20_Paragraph" style:list-style-name="L21"/>
    <style:style style:name="P71" style:family="paragraph" style:parent-style-name="List_20_Paragraph" style:list-style-name="L22"/>
    <style:style style:name="P72" style:family="paragraph" style:parent-style-name="List_20_Paragraph" style:list-style-name="L23"/>
    <style:style style:name="P73" style:family="paragraph" style:parent-style-name="List_20_Paragraph" style:list-style-name="L24"/>
    <style:style style:name="P74" style:family="paragraph" style:parent-style-name="List_20_Paragraph" style:list-style-name="L25"/>
    <style:style style:name="P75" style:family="paragraph" style:parent-style-name="List_20_Paragraph" style:list-style-name="L26"/>
    <style:style style:name="P76" style:family="paragraph" style:parent-style-name="List_20_Paragraph" style:list-style-name="L27"/>
    <style:style style:name="P77" style:family="paragraph" style:parent-style-name="List_20_Paragraph" style:list-style-name="L28"/>
    <style:style style:name="P78" style:family="paragraph" style:parent-style-name="List_20_Paragraph" style:list-style-name="L29"/>
    <style:style style:name="P79" style:family="paragraph" style:parent-style-name="List_20_Paragraph" style:list-style-name="L30"/>
    <style:style style:name="P80" style:family="paragraph" style:parent-style-name="List_20_Paragraph" style:list-style-name="L31"/>
    <style:style style:name="P81" style:family="paragraph" style:parent-style-name="List_20_Paragraph" style:list-style-name="L32"/>
    <style:style style:name="P82" style:family="paragraph" style:parent-style-name="List_20_Paragraph" style:list-style-name="L33"/>
    <style:style style:name="P83" style:family="paragraph" style:parent-style-name="List_20_Paragraph" style:list-style-name="L34"/>
    <style:style style:name="P84" style:family="paragraph" style:parent-style-name="List_20_Paragraph" style:list-style-name="L35"/>
    <style:style style:name="P85" style:family="paragraph" style:parent-style-name="List_20_Paragraph">
      <style:paragraph-properties fo:margin-left="3.771cm" fo:margin-right="0cm" fo:text-indent="0cm" style:auto-text-indent="false"/>
    </style:style>
    <style:style style:name="P86" style:family="paragraph" style:parent-style-name="List_20_Paragraph">
      <style:paragraph-properties fo:margin-left="3.81cm" fo:margin-right="0cm" fo:text-indent="0cm" style:auto-text-indent="false"/>
    </style:style>
    <style:style style:name="P87" style:family="paragraph" style:parent-style-name="footnote_20_text" style:master-page-name="Converted4">
      <style:paragraph-properties style:page-number="auto"/>
    </style:style>
    <style:style style:name="P88" style:family="paragraph" style:parent-style-name="footnote_20_text" style:master-page-name="Converted5">
      <style:paragraph-properties style:page-number="auto"/>
    </style:style>
    <style:style style:name="P89" style:family="paragraph" style:parent-style-name="footnote_20_text" style:master-page-name="Converted6">
      <style:paragraph-properties style:page-number="auto"/>
    </style:style>
    <style:style style:name="P90" style:family="paragraph" style:parent-style-name="footnote_20_text" style:master-page-name="Converted7">
      <style:paragraph-properties style:page-number="auto"/>
    </style:style>
    <style:style style:name="P91" style:family="paragraph" style:parent-style-name="footnote_20_text" style:master-page-name="Converted8">
      <style:paragraph-properties style:page-number="auto"/>
    </style:style>
    <style:style style:name="P92" style:family="paragraph" style:parent-style-name="footnote_20_text" style:master-page-name="Converted9">
      <style:paragraph-properties style:page-number="auto"/>
    </style:style>
    <style:style style:name="P93" style:family="paragraph" style:parent-style-name="footnote_20_text" style:master-page-name="Converted10">
      <style:paragraph-properties style:page-number="auto"/>
    </style:style>
    <style:style style:name="P94" style:family="paragraph" style:parent-style-name="footnote_20_text" style:master-page-name="Converted11">
      <style:paragraph-properties style:page-number="auto"/>
    </style:style>
    <style:style style:name="P95" style:family="paragraph" style:parent-style-name="footnote_20_text" style:master-page-name="Converted12">
      <style:paragraph-properties style:page-number="auto"/>
    </style:style>
    <style:style style:name="P96" style:family="paragraph" style:parent-style-name="footnote_20_text" style:master-page-name="Converted13">
      <style:paragraph-properties style:page-number="auto"/>
    </style:style>
    <style:style style:name="P97" style:family="paragraph" style:parent-style-name="footnote_20_text" style:master-page-name="Converted14">
      <style:paragraph-properties style:page-number="auto"/>
    </style:style>
    <style:style style:name="P98" style:family="paragraph" style:parent-style-name="footnote_20_text" style:master-page-name="Converted15">
      <style:paragraph-properties style:page-number="auto"/>
    </style:style>
    <style:style style:name="P99" style:family="paragraph" style:parent-style-name="footnote_20_text" style:master-page-name="Converted16">
      <style:paragraph-properties style:page-number="auto"/>
    </style:style>
    <style:style style:name="P100" style:family="paragraph" style:parent-style-name="footnote_20_text" style:master-page-name="Converted17">
      <style:paragraph-properties style:page-number="auto"/>
    </style:style>
    <style:style style:name="P101" style:family="paragraph" style:parent-style-name="footnote_20_text" style:master-page-name="Converted18">
      <style:paragraph-properties style:page-number="auto"/>
    </style:style>
    <style:style style:name="P102" style:family="paragraph" style:parent-style-name="footnote_20_text" style:master-page-name="Converted19">
      <style:paragraph-properties style:page-number="auto"/>
    </style:style>
    <style:style style:name="P103" style:family="paragraph" style:parent-style-name="footnote_20_text" style:master-page-name="Converted20">
      <style:paragraph-properties style:page-number="auto"/>
    </style:style>
    <style:style style:name="P104" style:family="paragraph" style:parent-style-name="footnote_20_text" style:master-page-name="Converted21">
      <style:paragraph-properties style:page-number="auto"/>
    </style:style>
    <style:style style:name="P105" style:family="paragraph" style:parent-style-name="footnote_20_text" style:master-page-name="Converted22">
      <style:paragraph-properties style:page-number="auto"/>
    </style:style>
    <style:style style:name="P106" style:family="paragraph" style:parent-style-name="footnote_20_text" style:master-page-name="Converted23">
      <style:paragraph-properties style:page-number="auto"/>
    </style:style>
    <style:style style:name="P107" style:family="paragraph" style:parent-style-name="footnote_20_text" style:master-page-name="Converted24">
      <style:paragraph-properties style:page-number="auto"/>
    </style:style>
    <style:style style:name="P108" style:family="paragraph" style:parent-style-name="footnote_20_text" style:master-page-name="Converted25">
      <style:paragraph-properties style:page-number="auto"/>
    </style:style>
    <style:style style:name="P109" style:family="paragraph" style:parent-style-name="footnote_20_text" style:master-page-name="Converted26">
      <style:paragraph-properties style:page-number="auto"/>
    </style:style>
    <style:style style:name="P110" style:family="paragraph" style:parent-style-name="footnote_20_text" style:master-page-name="Converted27">
      <style:paragraph-properties style:page-number="auto"/>
    </style:style>
    <style:style style:name="P111" style:family="paragraph" style:parent-style-name="footnote_20_text" style:master-page-name="Converted28">
      <style:paragraph-properties style:page-number="auto"/>
    </style:style>
    <style:style style:name="P112" style:family="paragraph" style:parent-style-name="footnote_20_text" style:master-page-name="Converted29">
      <style:paragraph-properties style:page-number="auto"/>
    </style:style>
    <style:style style:name="P113" style:family="paragraph" style:parent-style-name="footnote_20_text" style:master-page-name="Converted30">
      <style:paragraph-properties style:page-number="auto"/>
    </style:style>
    <style:style style:name="P114" style:family="paragraph" style:parent-style-name="footnote_20_text" style:master-page-name="Converted31">
      <style:paragraph-properties style:page-number="auto"/>
    </style:style>
    <style:style style:name="P115" style:family="paragraph" style:parent-style-name="footnote_20_text" style:master-page-name="Converted32">
      <style:paragraph-properties style:page-number="auto"/>
    </style:style>
    <style:style style:name="P116" style:family="paragraph" style:parent-style-name="footnote_20_text" style:master-page-name="Converted33">
      <style:paragraph-properties style:page-number="auto"/>
    </style:style>
    <style:style style:name="P117" style:family="paragraph" style:parent-style-name="J_20_Titre_20_1_20_av_20_num" style:list-style-name="L1"/>
    <style:style style:name="P118" style:family="paragraph" style:parent-style-name="J_20_Titre_20_1_20_av_20_num" style:list-style-name="L1">
      <style:paragraph-properties fo:break-before="page"/>
    </style:style>
    <style:style style:name="P119" style:family="paragraph" style:parent-style-name="J_20_Titre_20_2_20_av_20_num" style:list-style-name="L1"/>
    <style:style style:name="P120" style:family="paragraph" style:parent-style-name="J_20_Titre_20_2_20_av_20_num" style:list-style-name="L1">
      <style:paragraph-properties fo:break-before="page"/>
    </style:style>
    <style:style style:name="P121" style:family="paragraph" style:parent-style-name="J_20_Titre_20_3_20_av_20_num" style:list-style-name="L1"/>
    <style:style style:name="P122" style:family="paragraph" style:parent-style-name="J_20_Titre_20_4_20_av_20_num" style:list-style-name="L3"/>
    <style:style style:name="P123" style:family="paragraph" style:parent-style-name="J_20_Titre_20_4_20_av_20_num" style:list-style-name="L3">
      <style:paragraph-properties fo:break-before="page"/>
    </style:style>
    <style:style style:name="P124" style:family="paragraph" style:parent-style-name="Contents_20_2">
      <style:paragraph-properties>
        <style:tab-stops>
          <style:tab-stop style:position="16cm" style:type="right" style:leader-style="dotted" style:leader-text="."/>
        </style:tab-stops>
      </style:paragraph-properties>
    </style:style>
    <style:style style:name="P125" style:family="paragraph" style:parent-style-name="Contents_20_3">
      <style:paragraph-properties>
        <style:tab-stops>
          <style:tab-stop style:position="16cm" style:type="right" style:leader-style="dotted" style:leader-text="."/>
        </style:tab-stops>
      </style:paragraph-properties>
    </style:style>
    <style:style style:name="P126" style:family="paragraph" style:parent-style-name="Footer" style:master-page-name="Converted1">
      <style:paragraph-properties fo:text-align="end" style:justify-single-word="false" style:page-number="auto"/>
    </style:style>
    <style:style style:name="P127" style:family="paragraph" style:parent-style-name="Footer" style:master-page-name="Converted3">
      <style:paragraph-properties fo:text-align="end" style:justify-single-word="false" style:page-number="auto"/>
    </style:style>
    <style:style style:name="P128" style:family="paragraph" style:parent-style-name="Footer" style:master-page-name="Converted35">
      <style:paragraph-properties fo:text-align="end" style:justify-single-word="false" style:page-number="auto"/>
    </style:style>
    <style:style style:name="P129" style:family="paragraph" style:parent-style-name="Contents_20_4">
      <style:paragraph-properties>
        <style:tab-stops>
          <style:tab-stop style:position="16cm" style:type="right" style:leader-style="dotted" style:leader-text="."/>
        </style:tab-stops>
      </style:paragraph-properties>
    </style:style>
    <style:style style:name="P130" style:family="paragraph">
      <style:paragraph-properties fo:text-align="center"/>
    </style:style>
    <style:style style:name="P131" style:family="paragraph">
      <style:paragraph-properties fo:text-align="center"/>
      <style:text-properties fo:font-size="18pt"/>
    </style:style>
    <style:style style:name="T1" style:family="text">
      <style:text-properties text:display="none"/>
    </style:style>
    <style:style style:name="T2" style:family="text">
      <style:text-properties fo:font-weight="bold" style:font-weight-asian="bold"/>
    </style:style>
    <style:style style:name="T3" style:family="text">
      <style:text-properties fo:font-weight="bold" style:font-weight-asian="bold" style:font-weight-complex="bold"/>
    </style:style>
    <style:style style:name="T4" style:family="text">
      <style:text-properties fo:font-weight="bold" style:font-weight-asian="bold" style:font-name-complex="Arial2" style:font-weight-complex="bold"/>
    </style:style>
    <style:style style:name="T5" style:family="text">
      <style:text-properties style:font-name="Calibri" fo:font-weight="bold" style:language-asian="fr" style:country-asian="FR" style:font-weight-asian="bold"/>
    </style:style>
    <style:style style:name="T6" style:family="text">
      <style:text-properties style:font-name-complex="Tahoma1"/>
    </style:style>
    <style:style style:name="T7" style:family="text">
      <style:text-properties fo:color="#ffffff" style:font-name="Calibri" fo:font-size="11pt" fo:font-weight="bold" style:font-name-asian="Times New Roman1" style:font-size-asian="11pt" style:language-asian="fr" style:country-asian="FR" style:font-weight-asian="bold" style:font-weight-complex="bold"/>
    </style:style>
    <style:style style:name="T8" style:family="text">
      <style:text-properties fo:color="#ffffff" style:font-name="Calibri" fo:font-size="8pt" fo:font-weight="bold" style:font-name-asian="Times New Roman1" style:font-size-asian="8pt" style:language-asian="fr" style:country-asian="FR" style:font-weight-asian="bold" style:font-size-complex="8pt" style:font-weight-complex="bold"/>
    </style:style>
    <style:style style:name="T9" style:family="text">
      <style:text-properties style:font-weight-complex="bold"/>
    </style:style>
    <style:style style:name="T10" style:family="text">
      <style:text-properties style:font-name-asian="Times New Roman1" style:font-size-complex="10pt"/>
    </style:style>
    <style:style style:name="T11" style:family="text">
      <style:text-properties fo:color="#000000" style:font-name="Calibri" style:font-name-asian="Times New Roman1" style:language-asian="fr" style:country-asian="FR" style:font-size-complex="9pt"/>
    </style:style>
    <style:style style:name="T12" style:family="text">
      <style:text-properties fo:color="#000000" style:font-name="Calibri" fo:font-style="italic" style:font-name-asian="Times New Roman1" style:language-asian="fr" style:country-asian="FR" style:font-style-asian="italic"/>
    </style:style>
    <style:style style:name="T13" style:family="text">
      <style:text-properties fo:color="#000000" style:font-name="Calibri" fo:font-style="italic" style:font-name-asian="Times New Roman1" style:language-asian="fr" style:country-asian="FR" style:font-style-asian="italic" style:font-size-complex="9pt"/>
    </style:style>
    <style:style style:name="T14" style:family="text">
      <style:text-properties fo:color="#000000" style:font-name-complex="Arial2" style:font-size-complex="9pt"/>
    </style:style>
    <style:style style:name="T15" style:family="text">
      <style:text-properties fo:font-style="italic" style:font-style-asian="italic"/>
    </style:style>
    <style:style style:name="T16" style:family="text">
      <style:text-properties fo:font-style="italic" style:font-style-asian="italic" style:font-style-complex="italic"/>
    </style:style>
    <style:style style:name="T17" style:family="text">
      <style:text-properties fo:font-style="italic" style:font-style-asian="italic" style:font-name-complex="Arial2" style:font-style-complex="italic"/>
    </style:style>
    <style:style style:name="T18" style:family="text">
      <style:text-properties fo:font-style="italic" fo:font-weight="bold" style:font-style-asian="italic" style:font-weight-asian="bold" style:font-style-complex="italic" style:font-weight-complex="bold"/>
    </style:style>
    <style:style style:name="T19" style:family="text">
      <style:text-properties fo:color="#ff0000"/>
    </style:style>
    <style:style style:name="T20" style:family="text">
      <style:text-properties style:text-position="sub 58%"/>
    </style:style>
    <style:style style:name="T21" style:family="text">
      <style:text-properties style:text-position="sub 58%" fo:font-weight="bold" style:font-weight-asian="bold"/>
    </style:style>
    <style:style style:name="T22" style:family="text">
      <style:text-properties style:font-name-complex="Arial2"/>
    </style:style>
    <style:style style:name="T23" style:family="text">
      <style:text-properties fo:language="en" fo:country="GB"/>
    </style:style>
    <style:style style:name="T24" style:family="text">
      <style:text-properties style:text-position="super 58%"/>
    </style:style>
    <style:style style:name="T25" style:family="text">
      <style:text-properties fo:background-color="#ffff00"/>
    </style:style>
    <style:style style:name="T26" style:family="text">
      <style:text-properties fo:font-size="18pt" style:font-size-asian="18pt"/>
    </style:style>
    <style:style style:name="T27" style:family="text">
      <style:text-properties fo:font-size="12pt" style:font-size-asian="12pt" style:font-size-complex="12pt"/>
    </style:style>
    <style:style style:name="T28" style:family="text">
      <style:text-properties fo:color="#ffffff" fo:font-size="12.5pt" style:font-size-asian="12.5pt" style:font-name-complex="Arial2" style:font-size-complex="12.5pt"/>
    </style:style>
    <style:style style:name="T29" style:family="text">
      <style:text-properties fo:color="#ffffff" fo:font-size="12.5pt" fo:font-style="italic" style:font-size-asian="12.5pt" style:font-style-asian="italic" style:font-name-complex="Arial2" style:font-size-complex="12.5pt" style:font-style-complex="italic"/>
    </style:style>
    <style:style style:name="T30" style:family="text">
      <style:text-properties fo:color="#dcc538" fo:font-size="12.5pt" style:font-size-asian="12.5pt" style:font-name-complex="Arial2" style:font-size-complex="12.5pt"/>
    </style:style>
    <style:style style:name="T31" style:family="text">
      <style:text-properties fo:color="#ffffff" fo:font-size="11pt" style:font-size-asian="11pt" style:font-name-complex="Arial2"/>
    </style:style>
    <style:style style:name="T32" style:family="text">
      <style:text-properties fo:color="#ffffff" fo:font-size="13pt" style:font-size-asian="13pt" style:font-name-complex="Arial2" style:font-size-complex="13pt"/>
    </style:style>
    <style:style style:name="fr1" style:family="graphic" style:parent-style-name="OLE">
      <style:graphic-properties style:horizontal-pos="center" style:horizontal-rel="paragraph" draw:ole-draw-aspect="1" draw:visible-area-top="0cm" draw:visible-area-width="6.712cm" draw:visible-area-height="2.521cm"/>
    </style:style>
    <style:style style:name="Sect1" style:family="section">
      <style:section-properties style:editable="false">
        <style:columns fo:column-count="1" fo:column-gap="0cm"/>
      </style:section-properties>
    </style:style>
    <text:list-style style:name="L1">
      <text:list-level-style-number text:level="1"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text:style-name="ListLabel_20_1"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Arial1"/>
      </text:list-level-style-bullet>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text:style-name="ListLabel_20_1"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Arial1"/>
      </text:list-level-style-bullet>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ListLabel_20_3"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ListLabel_20_4"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3"/>
      </text:list-level-style-bullet>
      <text:list-level-style-bullet text:level="4" text:style-name="ListLabel_20_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4"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text:style-name="ListLabel_20_5"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9" text:style-name="ListLabel_20_6"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1"/>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1"/>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1"/>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1"/>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1"/>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1"/>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8">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9">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0">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2">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3">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4">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5">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6">
      <text:list-level-style-number text:level="1"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text:style-name="ListLabel_20_7"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7">
      <text:list-level-style-bullet text:level="1" text:style-name="ListLabel_20_8"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Arial1"/>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8">
      <text:list-level-style-bullet text:level="1" text:style-name="ListLabel_20_9"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Arial1"/>
      </text:list-level-style-bullet>
      <text:list-level-style-bullet text:level="2" text:style-name="ListLabel_20_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ListLabel_20_2"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ListLabel_20_2"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horizontal-align="center" draw:textarea-vertical-align="middle" style:run-through="background" style:vertical-pos="from-top" style:horizontal-pos="from-left" style:horizontal-rel="paragraph" draw:wrap-influence-on-position="once-concurrent" style:flow-with-text="false"/>
    </style:style>
    <style:style style:name="gr2" style:family="graphic">
      <style:graphic-properties draw:stroke="none" svg:stroke-width="0.026cm" draw:stroke-linejoin="miter" draw:fill="none" style:repeat="stretch" draw:fill-image-ref-point="top-left"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vertical-pos="from-top" style:horizontal-pos="from-left" style:horizontal-rel="paragraph" draw:wrap-influence-on-position="once-concurrent" style:flow-with-text="false"/>
    </style:style>
    <style:style style:name="gr3" style:family="graphic">
      <style:graphic-properties draw:textarea-horizontal-align="center" draw:textarea-vertical-align="middle" style:run-through="background" style:vertical-pos="from-top"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style-name="Sect1" text:name="TextSection">
        <text:p text:style-name="P9"><draw:frame draw:style-name="fr1" text:anchor-type="paragraph" svg:width="1cm" svg:height="1cm" draw:z-index="532"><draw:object-ole xlink:href="./Obj100" xlink:type="simple" xlink:show="embed" xlink:actuate="onLoad"/><draw:image xlink:href="./ObjectReplacements/Obj100" xlink:type="simple" xlink:show="embed" xlink:actuate="onLoad"/></draw:frame><draw:rect text:anchor-type="as-char" svg:y="0cm" draw:z-index="530" draw:style-name="gr1" draw:text-style-name="P130" svg:width="0.101cm" svg:height="0.101cm"><text:p/></draw:rect><draw:rect text:anchor-type="as-char" svg:y="0cm" draw:z-index="528" draw:style-name="gr1" draw:text-style-name="P130" svg:width="0.101cm" svg:height="0.101cm"><text:p/></draw:rect><draw:rect text:anchor-type="as-char" svg:y="0cm" draw:z-index="526" draw:style-name="gr1" draw:text-style-name="P130" svg:width="0.101cm" svg:height="0.101cm"><text:p/></draw:rect><draw:rect text:anchor-type="as-char" svg:y="0cm" draw:z-index="524" draw:style-name="gr1" draw:text-style-name="P130" svg:width="0.101cm" svg:height="0.101cm"><text:p/></draw:rect><draw:rect text:anchor-type="as-char" svg:y="0cm" draw:z-index="522" draw:style-name="gr1" draw:text-style-name="P130" svg:width="0.101cm" svg:height="0.101cm"><text:p/></draw:rect><draw:rect text:anchor-type="as-char" svg:y="0cm" draw:z-index="520" draw:style-name="gr1" draw:text-style-name="P130" svg:width="0.101cm" svg:height="0.101cm"><text:p/></draw:rect><draw:rect text:anchor-type="as-char" svg:y="0cm" draw:z-index="518" draw:style-name="gr1" draw:text-style-name="P130" svg:width="0.101cm" svg:height="0.101cm"><text:p/></draw:rect><draw:rect text:anchor-type="as-char" svg:y="0cm" draw:z-index="516" draw:style-name="gr1" draw:text-style-name="P130" svg:width="0.101cm" svg:height="0.101cm"><text:p/></draw:rect><draw:rect text:anchor-type="as-char" svg:y="0cm" draw:z-index="514" draw:style-name="gr1" draw:text-style-name="P130" svg:width="0.101cm" svg:height="0.101cm"><text:p/></draw:rect><draw:rect text:anchor-type="as-char" svg:y="0cm" draw:z-index="512" draw:style-name="gr1" draw:text-style-name="P130" svg:width="0.101cm" svg:height="0.101cm"><text:p/></draw:rect><draw:rect text:anchor-type="as-char" svg:y="0cm" draw:z-index="510" draw:style-name="gr1" draw:text-style-name="P130" svg:width="0.101cm" svg:height="0.101cm"><text:p/></draw:rect><draw:rect text:anchor-type="as-char" svg:y="0cm" draw:z-index="508" draw:style-name="gr1" draw:text-style-name="P130" svg:width="0.101cm" svg:height="0.101cm"><text:p/></draw:rect><draw:rect text:anchor-type="as-char" svg:y="0cm" draw:z-index="506" draw:style-name="gr1" draw:text-style-name="P130" svg:width="0.101cm" svg:height="0.101cm"><text:p/></draw:rect><draw:rect text:anchor-type="as-char" svg:y="0cm" draw:z-index="504" draw:style-name="gr1" draw:text-style-name="P130" svg:width="0.101cm" svg:height="0.101cm"><text:p/></draw:rect><draw:rect text:anchor-type="as-char" svg:y="0cm" draw:z-index="502" draw:style-name="gr1" draw:text-style-name="P130" svg:width="0.101cm" svg:height="0.101cm"><text:p/></draw:rect><draw:rect text:anchor-type="as-char" svg:y="0cm" draw:z-index="500" draw:style-name="gr1" draw:text-style-name="P130" svg:width="0.101cm" svg:height="0.101cm"><text:p/></draw:rect><draw:rect text:anchor-type="as-char" svg:y="0cm" draw:z-index="498" draw:style-name="gr1" draw:text-style-name="P130" svg:width="0.101cm" svg:height="0.101cm"><text:p/></draw:rect><draw:rect text:anchor-type="as-char" svg:y="0cm" draw:z-index="496" draw:style-name="gr1" draw:text-style-name="P130" svg:width="0.101cm" svg:height="0.101cm"><text:p/></draw:rect><draw:rect text:anchor-type="as-char" svg:y="0cm" draw:z-index="494" draw:style-name="gr1" draw:text-style-name="P130" svg:width="0.101cm" svg:height="0.101cm"><text:p/></draw:rect><draw:rect text:anchor-type="as-char" svg:y="0cm" draw:z-index="492" draw:style-name="gr1" draw:text-style-name="P130" svg:width="0.101cm" svg:height="0.101cm"><text:p/></draw:rect><draw:rect text:anchor-type="as-char" svg:y="0cm" draw:z-index="490" draw:style-name="gr1" draw:text-style-name="P130" svg:width="0.101cm" svg:height="0.101cm"><text:p/></draw:rect><draw:rect text:anchor-type="as-char" svg:y="0cm" draw:z-index="488" draw:style-name="gr1" draw:text-style-name="P130" svg:width="0.101cm" svg:height="0.101cm"><text:p/></draw:rect><draw:rect text:anchor-type="as-char" svg:y="0cm" draw:z-index="486" draw:style-name="gr1" draw:text-style-name="P130" svg:width="0.101cm" svg:height="0.101cm"><text:p/></draw:rect><draw:rect text:anchor-type="as-char" svg:y="0cm" draw:z-index="484" draw:style-name="gr1" draw:text-style-name="P130" svg:width="0.101cm" svg:height="0.101cm"><text:p/></draw:rect><draw:rect text:anchor-type="as-char" svg:y="0cm" draw:z-index="482" draw:style-name="gr1" draw:text-style-name="P130" svg:width="0.101cm" svg:height="0.101cm"><text:p/></draw:rect><draw:rect text:anchor-type="as-char" svg:y="0cm" draw:z-index="480" draw:style-name="gr1" draw:text-style-name="P130" svg:width="0.101cm" svg:height="0.101cm"><text:p/></draw:rect><draw:rect text:anchor-type="as-char" svg:y="0cm" draw:z-index="478" draw:style-name="gr1" draw:text-style-name="P130" svg:width="0.101cm" svg:height="0.101cm"><text:p/></draw:rect><draw:rect text:anchor-type="as-char" svg:y="0cm" draw:z-index="476" draw:style-name="gr1" draw:text-style-name="P130" svg:width="0.101cm" svg:height="0.101cm"><text:p/></draw:rect><draw:rect text:anchor-type="as-char" svg:y="0cm" draw:z-index="474" draw:style-name="gr1" draw:text-style-name="P130" svg:width="0.101cm" svg:height="0.101cm"><text:p/></draw:rect><draw:rect text:anchor-type="as-char" svg:y="0cm" draw:z-index="472" draw:style-name="gr1" draw:text-style-name="P130" svg:width="0.101cm" svg:height="0.101cm"><text:p/></draw:rect><draw:rect text:anchor-type="as-char" svg:y="0cm" draw:z-index="470" draw:style-name="gr1" draw:text-style-name="P130" svg:width="0.101cm" svg:height="0.101cm"><text:p/></draw:rect><draw:rect text:anchor-type="as-char" svg:y="0cm" draw:z-index="468" draw:style-name="gr1" draw:text-style-name="P130" svg:width="0.101cm" svg:height="0.101cm"><text:p/></draw:rect><draw:rect text:anchor-type="as-char" svg:y="0cm" draw:z-index="466" draw:style-name="gr1" draw:text-style-name="P130" svg:width="0.101cm" svg:height="0.101cm"><text:p/></draw:rect><draw:rect text:anchor-type="as-char" svg:y="0cm" draw:z-index="464" draw:style-name="gr1" draw:text-style-name="P130" svg:width="0.101cm" svg:height="0.101cm"><text:p/></draw:rect><draw:rect text:anchor-type="as-char" svg:y="0cm" draw:z-index="462" draw:style-name="gr1" draw:text-style-name="P130" svg:width="0.101cm" svg:height="0.101cm"><text:p/></draw:rect><draw:rect text:anchor-type="as-char" svg:y="0cm" draw:z-index="460" draw:style-name="gr1" draw:text-style-name="P130" svg:width="0.101cm" svg:height="0.101cm"><text:p/></draw:rect><draw:rect text:anchor-type="as-char" svg:y="0cm" draw:z-index="458" draw:style-name="gr1" draw:text-style-name="P130" svg:width="0.101cm" svg:height="0.101cm"><text:p/></draw:rect><draw:rect text:anchor-type="as-char" svg:y="0cm" draw:z-index="456" draw:style-name="gr1" draw:text-style-name="P130" svg:width="0.101cm" svg:height="0.101cm"><text:p/></draw:rect><draw:rect text:anchor-type="as-char" svg:y="0cm" draw:z-index="454" draw:style-name="gr1" draw:text-style-name="P130" svg:width="0.101cm" svg:height="0.101cm"><text:p/></draw:rect><draw:rect text:anchor-type="as-char" svg:y="0cm" draw:z-index="452" draw:style-name="gr1" draw:text-style-name="P130" svg:width="0.101cm" svg:height="0.101cm"><text:p/></draw:rect><draw:rect text:anchor-type="as-char" svg:y="0cm" draw:z-index="450" draw:style-name="gr1" draw:text-style-name="P130" svg:width="0.101cm" svg:height="0.101cm"><text:p/></draw:rect><draw:rect text:anchor-type="as-char" svg:y="0cm" draw:z-index="448" draw:style-name="gr1" draw:text-style-name="P130" svg:width="0.101cm" svg:height="0.101cm"><text:p/></draw:rect><draw:rect text:anchor-type="as-char" svg:y="0cm" draw:z-index="446" draw:style-name="gr1" draw:text-style-name="P130" svg:width="0.101cm" svg:height="0.101cm"><text:p/></draw:rect><draw:rect text:anchor-type="as-char" svg:y="0cm" draw:z-index="444" draw:style-name="gr1" draw:text-style-name="P130" svg:width="0.101cm" svg:height="0.101cm"><text:p/></draw:rect><draw:rect text:anchor-type="as-char" svg:y="0cm" draw:z-index="442" draw:style-name="gr1" draw:text-style-name="P130" svg:width="0.101cm" svg:height="0.101cm"><text:p/></draw:rect><draw:rect text:anchor-type="as-char" svg:y="0cm" draw:z-index="440" draw:style-name="gr1" draw:text-style-name="P130" svg:width="0.101cm" svg:height="0.101cm"><text:p/></draw:rect><draw:rect text:anchor-type="as-char" svg:y="0cm" draw:z-index="438" draw:style-name="gr1" draw:text-style-name="P130" svg:width="0.101cm" svg:height="0.101cm"><text:p/></draw:rect><draw:rect text:anchor-type="as-char" svg:y="0cm" draw:z-index="436" draw:style-name="gr1" draw:text-style-name="P130" svg:width="0.101cm" svg:height="0.101cm"><text:p/></draw:rect><draw:rect text:anchor-type="as-char" svg:y="0cm" draw:z-index="434" draw:style-name="gr1" draw:text-style-name="P130" svg:width="0.101cm" svg:height="0.101cm"><text:p/></draw:rect><draw:rect text:anchor-type="as-char" svg:y="0cm" draw:z-index="432" draw:style-name="gr1" draw:text-style-name="P130" svg:width="0.101cm" svg:height="0.101cm"><text:p/></draw:rect><draw:rect text:anchor-type="as-char" svg:y="0cm" draw:z-index="430" draw:style-name="gr1" draw:text-style-name="P130" svg:width="0.101cm" svg:height="0.101cm"><text:p/></draw:rect><draw:rect text:anchor-type="as-char" svg:y="0cm" draw:z-index="428" draw:style-name="gr1" draw:text-style-name="P130" svg:width="0.101cm" svg:height="0.101cm"><text:p/></draw:rect><draw:rect text:anchor-type="as-char" svg:y="0cm" draw:z-index="426" draw:style-name="gr1" draw:text-style-name="P130" svg:width="0.101cm" svg:height="0.101cm"><text:p/></draw:rect><draw:rect text:anchor-type="as-char" svg:y="0cm" draw:z-index="424" draw:style-name="gr1" draw:text-style-name="P130" svg:width="0.101cm" svg:height="0.101cm"><text:p/></draw:rect><draw:rect text:anchor-type="as-char" svg:y="0cm" draw:z-index="422" draw:style-name="gr1" draw:text-style-name="P130" svg:width="0.101cm" svg:height="0.101cm"><text:p/></draw:rect><draw:rect text:anchor-type="as-char" svg:y="0cm" draw:z-index="420" draw:style-name="gr1" draw:text-style-name="P130" svg:width="0.101cm" svg:height="0.101cm"><text:p/></draw:rect><draw:rect text:anchor-type="as-char" svg:y="0cm" draw:z-index="418" draw:style-name="gr1" draw:text-style-name="P130" svg:width="0.101cm" svg:height="0.101cm"><text:p/></draw:rect><draw:rect text:anchor-type="as-char" svg:y="0cm" draw:z-index="416" draw:style-name="gr1" draw:text-style-name="P130" svg:width="0.101cm" svg:height="0.101cm"><text:p/></draw:rect><draw:rect text:anchor-type="as-char" svg:y="0cm" draw:z-index="414" draw:style-name="gr1" draw:text-style-name="P130" svg:width="0.101cm" svg:height="0.101cm"><text:p/></draw:rect><draw:rect text:anchor-type="as-char" svg:y="0cm" draw:z-index="412" draw:style-name="gr1" draw:text-style-name="P130" svg:width="0.101cm" svg:height="0.101cm"><text:p/></draw:rect><draw:rect text:anchor-type="as-char" svg:y="0cm" draw:z-index="410" draw:style-name="gr1" draw:text-style-name="P130" svg:width="0.101cm" svg:height="0.101cm"><text:p/></draw:rect><draw:rect text:anchor-type="as-char" svg:y="0cm" draw:z-index="408" draw:style-name="gr1" draw:text-style-name="P130" svg:width="0.101cm" svg:height="0.101cm"><text:p/></draw:rect><draw:rect text:anchor-type="as-char" svg:y="0cm" draw:z-index="406" draw:style-name="gr1" draw:text-style-name="P130" svg:width="0.101cm" svg:height="0.101cm"><text:p/></draw:rect><draw:rect text:anchor-type="as-char" svg:y="0cm" draw:z-index="404" draw:style-name="gr1" draw:text-style-name="P130" svg:width="0.101cm" svg:height="0.101cm"><text:p/></draw:rect><draw:rect text:anchor-type="as-char" svg:y="0cm" draw:z-index="402" draw:style-name="gr1" draw:text-style-name="P130" svg:width="0.101cm" svg:height="0.101cm"><text:p/></draw:rect><draw:rect text:anchor-type="as-char" svg:y="0cm" draw:z-index="400" draw:style-name="gr1" draw:text-style-name="P130" svg:width="0.101cm" svg:height="0.101cm"><text:p/></draw:rect><draw:rect text:anchor-type="as-char" svg:y="0cm" draw:z-index="398" draw:style-name="gr1" draw:text-style-name="P130" svg:width="0.101cm" svg:height="0.101cm"><text:p/></draw:rect><draw:rect text:anchor-type="as-char" svg:y="0cm" draw:z-index="396" draw:style-name="gr1" draw:text-style-name="P130" svg:width="0.101cm" svg:height="0.101cm"><text:p/></draw:rect><draw:rect text:anchor-type="as-char" svg:y="0cm" draw:z-index="394" draw:style-name="gr1" draw:text-style-name="P130" svg:width="0.101cm" svg:height="0.101cm"><text:p/></draw:rect><draw:rect text:anchor-type="as-char" svg:y="0cm" draw:z-index="392" draw:style-name="gr1" draw:text-style-name="P130" svg:width="0.101cm" svg:height="0.101cm"><text:p/></draw:rect><draw:rect text:anchor-type="as-char" svg:y="0cm" draw:z-index="390" draw:style-name="gr1" draw:text-style-name="P130" svg:width="0.101cm" svg:height="0.101cm"><text:p/></draw:rect><draw:rect text:anchor-type="as-char" svg:y="0cm" draw:z-index="388" draw:style-name="gr1" draw:text-style-name="P130" svg:width="0.101cm" svg:height="0.101cm"><text:p/></draw:rect><draw:rect text:anchor-type="as-char" svg:y="0cm" draw:z-index="386" draw:style-name="gr1" draw:text-style-name="P130" svg:width="0.101cm" svg:height="0.101cm"><text:p/></draw:rect><draw:rect text:anchor-type="as-char" svg:y="0cm" draw:z-index="384" draw:style-name="gr1" draw:text-style-name="P130" svg:width="0.101cm" svg:height="0.101cm"><text:p/></draw:rect><draw:rect text:anchor-type="as-char" svg:y="0cm" draw:z-index="382" draw:style-name="gr1" draw:text-style-name="P130" svg:width="0.101cm" svg:height="0.101cm"><text:p/></draw:rect><draw:rect text:anchor-type="as-char" svg:y="0cm" draw:z-index="380" draw:style-name="gr1" draw:text-style-name="P130" svg:width="0.101cm" svg:height="0.101cm"><text:p/></draw:rect><draw:rect text:anchor-type="as-char" svg:y="0cm" draw:z-index="378" draw:style-name="gr1" draw:text-style-name="P130" svg:width="0.101cm" svg:height="0.101cm"><text:p/></draw:rect><draw:rect text:anchor-type="as-char" svg:y="0cm" draw:z-index="376" draw:style-name="gr1" draw:text-style-name="P130" svg:width="0.101cm" svg:height="0.101cm"><text:p/></draw:rect><draw:rect text:anchor-type="as-char" svg:y="0cm" draw:z-index="374" draw:style-name="gr1" draw:text-style-name="P130" svg:width="0.101cm" svg:height="0.101cm"><text:p/></draw:rect><draw:rect text:anchor-type="as-char" svg:y="0cm" draw:z-index="372" draw:style-name="gr1" draw:text-style-name="P130" svg:width="0.101cm" svg:height="0.101cm"><text:p/></draw:rect><draw:rect text:anchor-type="as-char" svg:y="0cm" draw:z-index="370" draw:style-name="gr1" draw:text-style-name="P130" svg:width="0.101cm" svg:height="0.101cm"><text:p/></draw:rect><draw:rect text:anchor-type="as-char" svg:y="0cm" draw:z-index="368" draw:style-name="gr1" draw:text-style-name="P130" svg:width="0.101cm" svg:height="0.101cm"><text:p/></draw:rect><draw:rect text:anchor-type="as-char" svg:y="0cm" draw:z-index="366" draw:style-name="gr1" draw:text-style-name="P130" svg:width="0.101cm" svg:height="0.101cm"><text:p/></draw:rect><draw:rect text:anchor-type="as-char" svg:y="0cm" draw:z-index="364" draw:style-name="gr1" draw:text-style-name="P130" svg:width="0.101cm" svg:height="0.101cm"><text:p/></draw:rect><draw:rect text:anchor-type="as-char" svg:y="0cm" draw:z-index="362" draw:style-name="gr1" draw:text-style-name="P130" svg:width="0.101cm" svg:height="0.101cm"><text:p/></draw:rect><draw:rect text:anchor-type="as-char" svg:y="0cm" draw:z-index="360" draw:style-name="gr1" draw:text-style-name="P130" svg:width="0.101cm" svg:height="0.101cm"><text:p/></draw:rect><draw:rect text:anchor-type="as-char" svg:y="0cm" draw:z-index="358" draw:style-name="gr1" draw:text-style-name="P130" svg:width="0.101cm" svg:height="0.101cm"><text:p/></draw:rect><draw:rect text:anchor-type="as-char" svg:y="0cm" draw:z-index="356" draw:style-name="gr1" draw:text-style-name="P130" svg:width="0.101cm" svg:height="0.101cm"><text:p/></draw:rect><draw:rect text:anchor-type="as-char" svg:y="0cm" draw:z-index="354" draw:style-name="gr1" draw:text-style-name="P130" svg:width="0.101cm" svg:height="0.101cm"><text:p/></draw:rect><draw:rect text:anchor-type="as-char" svg:y="0cm" draw:z-index="352" draw:style-name="gr1" draw:text-style-name="P130" svg:width="0.101cm" svg:height="0.101cm"><text:p/></draw:rect><draw:rect text:anchor-type="as-char" svg:y="0cm" draw:z-index="350" draw:style-name="gr1" draw:text-style-name="P130" svg:width="0.101cm" svg:height="0.101cm"><text:p/></draw:rect><draw:rect text:anchor-type="as-char" svg:y="0cm" draw:z-index="348" draw:style-name="gr1" draw:text-style-name="P130" svg:width="0.101cm" svg:height="0.101cm"><text:p/></draw:rect><draw:rect text:anchor-type="as-char" svg:y="0cm" draw:z-index="346" draw:style-name="gr1" draw:text-style-name="P130" svg:width="0.101cm" svg:height="0.101cm"><text:p/></draw:rect><draw:rect text:anchor-type="as-char" svg:y="0cm" draw:z-index="344" draw:style-name="gr1" draw:text-style-name="P130" svg:width="0.101cm" svg:height="0.101cm"><text:p/></draw:rect><draw:rect text:anchor-type="as-char" svg:y="0cm" draw:z-index="343" draw:style-name="gr3" draw:text-style-name="P130" svg:width="0.101cm" svg:height="0.101cm"><text:p><text:span text:style-name="T32">Hypothèses de projection</text:span></text:p><text:p><text:span text:style-name="T32">Amélioration des procédés</text:span></text:p><text:p><text:span text:style-name="T32">Baisses de production (sobriété) ?</text:span></text:p><text:p><text:span text:style-name="T32">Transferts (primaire &lt;-&gt; recyclage)</text:span></text:p><text:p><text:span text:style-name="T32">Consommations actuelles détaillées</text:span></text:p><text:p><text:span text:style-name="T32">Substitution de d’énergies</text:span></text:p><text:p><text:span text:style-name="T32">Nouvelles consommations détaillées</text:span></text:p><text:p><text:span text:style-name="T32">Estimation de la récupération d’énergie</text:span></text:p><text:p><text:span text:style-name="T32">Cogénération</text:span></text:p><text:p><text:span text:style-name="T32">Résidentiel / Tertiaire</text:span></text:p></draw:rect><draw:rect text:anchor-type="as-char" svg:y="0cm" draw:z-index="342" draw:style-name="gr3" draw:text-style-name="P130" svg:width="0.101cm" svg:height="0.101cm"><text:p><text:span text:style-name="T28">Consommations</text:span></text:p><text:p><text:span text:style-name="T28">+ par branche</text:span></text:p><text:p><text:span text:style-name="T28">+ par type énergie</text:span></text:p><text:p><text:span text:style-name="T29">SESSI</text:span></text:p><text:p><text:span text:style-name="T29">Norener</text:span></text:p><text:p><text:span text:style-name="T28">+ par entreprise </text:span></text:p><text:p><text:span text:style-name="T28">(les principales)</text:span></text:p><text:p><text:span text:style-name="T30">National</text:span></text:p><text:p><text:span text:style-name="T30">Régional</text:span></text:p><text:p><text:span text:style-name="T28">Répartition par usage</text:span></text:p><text:p><text:span text:style-name="T28">Consommations</text:span></text:p><text:p><text:span text:style-name="T28">+ par branche</text:span></text:p><text:p><text:span text:style-name="T28">+ par type énergie</text:span></text:p><text:p><text:span text:style-name="T28">+ par entreprise (les principales)</text:span></text:p><text:p><text:span text:style-name="T28">+ par usage</text:span></text:p><text:p><text:span text:style-name="T30">Régional</text:span></text:p><text:p><text:span text:style-name="T31">+corrections ponctuelles pour s’adapter aux spécificités régionales</text:span></text:p><text:p><text:span text:style-name="T29">E&amp;E</text:span></text:p></draw:rect><draw:rect text:anchor-type="as-char" svg:y="0cm" draw:z-index="340" draw:style-name="gr1" draw:text-style-name="P130" svg:width="0.101cm" svg:height="0.101cm"><text:p/></draw:rect><draw:rect text:anchor-type="as-char" svg:y="0cm" draw:z-index="338" draw:style-name="gr1" draw:text-style-name="P130" svg:width="0.101cm" svg:height="0.101cm"><text:p/></draw:rect><draw:rect text:anchor-type="as-char" svg:y="0cm" draw:z-index="336" draw:style-name="gr1" draw:text-style-name="P130" svg:width="0.101cm" svg:height="0.101cm"><text:p/></draw:rect><draw:rect text:anchor-type="as-char" svg:y="0cm" draw:z-index="334" draw:style-name="gr1" draw:text-style-name="P130" svg:width="0.101cm" svg:height="0.101cm"><text:p/></draw:rect><draw:rect text:anchor-type="as-char" svg:y="0cm" draw:z-index="332" draw:style-name="gr1" draw:text-style-name="P130" svg:width="0.101cm" svg:height="0.101cm"><text:p/></draw:rect><draw:rect text:anchor-type="as-char" svg:y="0cm" draw:z-index="330" draw:style-name="gr1" draw:text-style-name="P130" svg:width="0.101cm" svg:height="0.101cm"><text:p/></draw:rect><draw:rect text:anchor-type="as-char" svg:y="0cm" draw:z-index="328" draw:style-name="gr1" draw:text-style-name="P130" svg:width="0.101cm" svg:height="0.101cm"><text:p/></draw:rect><draw:rect text:anchor-type="as-char" svg:y="0cm" draw:z-index="326" draw:style-name="gr1" draw:text-style-name="P130" svg:width="0.101cm" svg:height="0.101cm"><text:p/></draw:rect><draw:rect text:anchor-type="as-char" svg:y="0cm" draw:z-index="324" draw:style-name="gr1" draw:text-style-name="P130" svg:width="0.101cm" svg:height="0.101cm"><text:p/></draw:rect><draw:rect text:anchor-type="as-char" svg:y="0cm" draw:z-index="322" draw:style-name="gr1" draw:text-style-name="P130" svg:width="0.101cm" svg:height="0.101cm"><text:p/></draw:rect><draw:rect text:anchor-type="as-char" svg:y="0cm" draw:z-index="320" draw:style-name="gr1" draw:text-style-name="P130" svg:width="0.101cm" svg:height="0.101cm"><text:p/></draw:rect><draw:rect text:anchor-type="as-char" svg:y="0cm" draw:z-index="318" draw:style-name="gr1" draw:text-style-name="P130" svg:width="0.101cm" svg:height="0.101cm"><text:p/></draw:rect><draw:rect text:anchor-type="as-char" svg:y="0cm" draw:z-index="316" draw:style-name="gr1" draw:text-style-name="P130" svg:width="0.101cm" svg:height="0.101cm"><text:p/></draw:rect><draw:rect text:anchor-type="as-char" svg:y="0cm" draw:z-index="314" draw:style-name="gr1" draw:text-style-name="P130" svg:width="0.101cm" svg:height="0.101cm"><text:p/></draw:rect><draw:rect text:anchor-type="as-char" svg:y="0cm" draw:z-index="312" draw:style-name="gr1" draw:text-style-name="P130" svg:width="0.101cm" svg:height="0.101cm"><text:p/></draw:rect><draw:rect text:anchor-type="as-char" svg:y="0cm" draw:z-index="310" draw:style-name="gr1" draw:text-style-name="P130" svg:width="0.101cm" svg:height="0.101cm"><text:p/></draw:rect><draw:rect text:anchor-type="as-char" svg:y="0cm" draw:z-index="308" draw:style-name="gr1" draw:text-style-name="P130" svg:width="0.101cm" svg:height="0.101cm"><text:p/></draw:rect><draw:rect text:anchor-type="as-char" svg:y="0cm" draw:z-index="306" draw:style-name="gr1" draw:text-style-name="P130" svg:width="0.101cm" svg:height="0.101cm"><text:p/></draw:rect><draw:rect text:anchor-type="as-char" svg:y="0cm" draw:z-index="304" draw:style-name="gr1" draw:text-style-name="P130" svg:width="0.101cm" svg:height="0.101cm"><text:p/></draw:rect><draw:rect text:anchor-type="as-char" svg:y="0cm" draw:z-index="302" draw:style-name="gr1" draw:text-style-name="P130" svg:width="0.101cm" svg:height="0.101cm"><text:p/></draw:rect><draw:rect text:anchor-type="as-char" svg:y="0cm" draw:z-index="300" draw:style-name="gr1" draw:text-style-name="P130" svg:width="0.101cm" svg:height="0.101cm"><text:p/></draw:rect><draw:rect text:anchor-type="as-char" svg:y="0cm" draw:z-index="298" draw:style-name="gr1" draw:text-style-name="P130" svg:width="0.101cm" svg:height="0.101cm"><text:p/></draw:rect><draw:rect text:anchor-type="as-char" svg:y="0cm" draw:z-index="296" draw:style-name="gr1" draw:text-style-name="P130" svg:width="0.101cm" svg:height="0.101cm"><text:p/></draw:rect><draw:rect text:anchor-type="as-char" svg:y="0cm" draw:z-index="294" draw:style-name="gr1" draw:text-style-name="P130" svg:width="0.101cm" svg:height="0.101cm"><text:p/></draw:rect><draw:rect text:anchor-type="as-char" svg:y="0cm" draw:z-index="292" draw:style-name="gr1" draw:text-style-name="P130" svg:width="0.101cm" svg:height="0.101cm"><text:p/></draw:rect><draw:rect text:anchor-type="as-char" svg:y="0cm" draw:z-index="290" draw:style-name="gr1" draw:text-style-name="P130" svg:width="0.101cm" svg:height="0.101cm"><text:p/></draw:rect><draw:rect text:anchor-type="as-char" svg:y="0cm" draw:z-index="288" draw:style-name="gr1" draw:text-style-name="P130" svg:width="0.101cm" svg:height="0.101cm"><text:p/></draw:rect><draw:rect text:anchor-type="as-char" svg:y="0cm" draw:z-index="286" draw:style-name="gr1" draw:text-style-name="P130" svg:width="0.101cm" svg:height="0.101cm"><text:p/></draw:rect><draw:rect text:anchor-type="as-char" svg:y="0cm" draw:z-index="284" draw:style-name="gr1" draw:text-style-name="P130" svg:width="0.101cm" svg:height="0.101cm"><text:p/></draw:rect><draw:rect text:anchor-type="as-char" svg:y="0cm" draw:z-index="282" draw:style-name="gr1" draw:text-style-name="P130" svg:width="0.101cm" svg:height="0.101cm"><text:p/></draw:rect><draw:rect text:anchor-type="as-char" svg:y="0cm" draw:z-index="280" draw:style-name="gr1" draw:text-style-name="P130" svg:width="0.101cm" svg:height="0.101cm"><text:p/></draw:rect><draw:rect text:anchor-type="as-char" svg:y="0cm" draw:z-index="278" draw:style-name="gr1" draw:text-style-name="P130" svg:width="0.101cm" svg:height="0.101cm"><text:p/></draw:rect><draw:rect text:anchor-type="as-char" svg:y="0cm" draw:z-index="276" draw:style-name="gr1" draw:text-style-name="P130" svg:width="0.101cm" svg:height="0.101cm"><text:p/></draw:rect><draw:rect text:anchor-type="as-char" svg:y="0cm" draw:z-index="274" draw:style-name="gr1" draw:text-style-name="P130" svg:width="0.101cm" svg:height="0.101cm"><text:p/></draw:rect><draw:rect text:anchor-type="as-char" svg:y="0cm" draw:z-index="272" draw:style-name="gr1" draw:text-style-name="P130" svg:width="0.101cm" svg:height="0.101cm"><text:p/></draw:rect><draw:rect text:anchor-type="as-char" svg:y="0cm" draw:z-index="270" draw:style-name="gr1" draw:text-style-name="P130" svg:width="0.101cm" svg:height="0.101cm"><text:p/></draw:rect><draw:rect text:anchor-type="as-char" svg:y="0cm" draw:z-index="268" draw:style-name="gr1" draw:text-style-name="P130" svg:width="0.101cm" svg:height="0.101cm"><text:p/></draw:rect><draw:rect text:anchor-type="as-char" svg:y="0cm" draw:z-index="267" draw:style-name="gr1" draw:text-style-name="P130" svg:width="0.101cm" svg:height="0.101cm"><text:p/></draw:rect><draw:rect text:anchor-type="as-char" svg:y="0cm" draw:z-index="266" draw:style-name="gr1" draw:text-style-name="P130" svg:width="0.101cm" svg:height="0.101cm"><text:p/></draw:rect><draw:rect text:anchor-type="as-char" svg:y="0cm" draw:z-index="264" draw:style-name="gr1" draw:text-style-name="P130" svg:width="0.101cm" svg:height="0.101cm"><text:p/></draw:rect><draw:rect text:anchor-type="as-char" svg:y="0cm" draw:z-index="262" draw:style-name="gr1" draw:text-style-name="P130" svg:width="0.101cm" svg:height="0.101cm"><text:p/></draw:rect><draw:rect text:anchor-type="as-char" svg:y="0cm" draw:z-index="260" draw:style-name="gr1" draw:text-style-name="P130" svg:width="0.101cm" svg:height="0.101cm"><text:p/></draw:rect><draw:rect text:anchor-type="as-char" svg:y="0cm" draw:z-index="258" draw:style-name="gr1" draw:text-style-name="P130" svg:width="0.101cm" svg:height="0.101cm"><text:p/></draw:rect><draw:rect text:anchor-type="as-char" svg:y="0cm" draw:z-index="256" draw:style-name="gr1" draw:text-style-name="P130" svg:width="0.101cm" svg:height="0.101cm"><text:p/></draw:rect><draw:rect text:anchor-type="as-char" svg:y="0cm" draw:z-index="254" draw:style-name="gr1" draw:text-style-name="P130" svg:width="0.101cm" svg:height="0.101cm"><text:p/></draw:rect><draw:rect text:anchor-type="as-char" svg:y="0cm" draw:z-index="252" draw:style-name="gr1" draw:text-style-name="P130" svg:width="0.101cm" svg:height="0.101cm"><text:p/></draw:rect><draw:rect text:anchor-type="as-char" svg:y="0cm" draw:z-index="250" draw:style-name="gr1" draw:text-style-name="P130" svg:width="0.101cm" svg:height="0.101cm"><text:p/></draw:rect><draw:rect text:anchor-type="as-char" svg:y="0cm" draw:z-index="248" draw:style-name="gr1" draw:text-style-name="P130" svg:width="0.101cm" svg:height="0.101cm"><text:p/></draw:rect><draw:rect text:anchor-type="as-char" svg:y="0cm" draw:z-index="127" draw:style-name="gr1" draw:text-style-name="P130" svg:width="0.101cm" svg:height="0.101cm"><text:p/></draw:rect><draw:rect text:anchor-type="as-char" svg:y="0cm" draw:z-index="6" draw:style-name="gr1" draw:text-style-name="P130" svg:width="0.101cm" svg:height="0.101cm"><text:p/></draw:rect><draw:rect text:anchor-type="as-char" svg:y="0cm" draw:z-index="3" draw:style-name="gr1" draw:text-style-name="P130" svg:width="0.101cm" svg:height="0.101cm"><text:p/></draw:rect><draw:rect text:anchor-type="as-char" svg:y="0cm" draw:z-index="2" draw:style-name="gr3" draw:text-style-name="P130" svg:width="0.101cm" svg:height="0.101cm"><text:p><text:span text:style-name="T26">Etude efficacité énergétique en </text:span></text:p><text:p><text:span text:style-name="T26">Nord-pas-de-Calais</text:span></text:p><text:p/><text:p/><text:p><text:span text:style-name="T27">Rapport Intermédiaire</text:span></text:p></draw:rect><draw:rect text:anchor-type="as-char" svg:y="0cm" draw:z-index="0" draw:style-name="gr1" draw:text-style-name="P130" svg:width="0.101cm" svg:height="0.101cm"><text:p/></draw:rect> <text:s text:c="38"/><draw:frame text:anchor-type="as-char" svg:y="0cm" draw:z-index="1" draw:name="Picture 201" draw:style-name="gr2" draw:text-style-name="P131" svg:width="6.28cm" svg:height="1.059cm"><draw:image xlink:href="Pictures/10000000000000ED000000284FDCB913.jpg" xlink:type="simple" xlink:show="embed" xlink:actuate="onLoad"><text:p/></draw:image></draw:frame></text:p>
        <text:p text:style-name="P9"/>
        <text:p text:style-name="P9"/>
        <text:p text:style-name="P9"/>
        <text:p text:style-name="P9"/>
        <text:p text:style-name="P9"/>
        <text:p text:style-name="P9"/>
        <text:p text:style-name="P9"/>
        <text:p text:style-name="P11"/>
        <text:p text:style-name="P11"/>
        <text:p text:style-name="P12"/>
        <text:p text:style-name="P11"/>
        <text:p text:style-name="P10"/>
        <text:p text:style-name="P10"/>
        <text:p text:style-name="P10"/>
        <text:p text:style-name="P10"/>
        <text:p text:style-name="P10"/>
        <text:p text:style-name="P10"/>
        <text:p text:style-name="P10"/>
        <text:p text:style-name="P10"/>
        <text:p text:style-name="P10"/>
        <text:p text:style-name="P10"/>
        <text:p text:style-name="P10"/>
        <text:p text:style-name="P10"><text:soft-page-break/></text:p>
        <text:p text:style-name="P9"/>
        <text:p text:style-name="P9">SARL au capital de 110 400 €</text:p>
        <text:p text:style-name="P9">16bis, Rue François Arago</text:p>
        <text:p text:style-name="P9">93100 Montreuil sous bois</text:p>
        <text:p text:style-name="P9">Tel : 01 42 87 23 27</text:p>
        <text:p text:style-name="P9">Fax : 01 42 87 30 75</text:p>
        <text:p text:style-name="P9">SIRET<text:tab/>480 478 502 00036</text:p>
        <text:p text:style-name="Standard"/>
      </text:section>
      <text:p text:style-name="P21"/>
      <text:p text:style-name="Standard"/>
      <text:section text:style-name="Sect1" text:name="Section1">
        <text:p text:style-name="Contents_20_Heading">Sommaire</text:p>
        <text:p text:style-name="Standard"/>
        <text:table-of-content text:style-name="Sect1" text:protected="true" text:name="Table des matières1">
          <text:table-of-content-source text:outline-level="10" text:use-index-marks="false">
            <text:index-title-template text:style-name="Contents_20_Heading"/>
            <text:table-of-content-entry-template text:outline-level="1" text:style-name="Contents_20_1">
              <text:index-entry-link-start/>
              <text:index-entry-chapter/>
              <text:index-entry-text/>
              <text:index-entry-tab-stop style:type="right" style:leader-char="."/>
              <text:index-entry-page-number/>
              <text:index-entry-link-end/>
            </text:table-of-content-entry-template>
            <text:table-of-content-entry-template text:outline-level="2" text:style-name="Contents_20_2">
              <text:index-entry-link-start/>
              <text:index-entry-chapter/>
              <text:index-entry-text/>
              <text:index-entry-tab-stop style:type="right" style:leader-char="."/>
              <text:index-entry-page-number/>
              <text:index-entry-link-end/>
            </text:table-of-content-entry-template>
            <text:table-of-content-entry-template text:outline-level="3" text:style-name="Contents_20_3">
              <text:index-entry-link-start/>
              <text:index-entry-chapter/>
              <text:index-entry-text/>
              <text:index-entry-tab-stop style:type="right" style:leader-char="."/>
              <text:index-entry-page-number/>
              <text:index-entry-link-end/>
            </text:table-of-content-entry-template>
            <text:table-of-content-entry-template text:outline-level="4" text:style-name="Contents_20_4">
              <text:index-entry-link-start/>
              <text:index-entry-chapter/>
              <text:index-entry-text/>
              <text:index-entry-tab-stop style:type="right" style:leader-char="."/>
              <text:index-entry-page-number/>
              <text:index-entry-link-end/>
            </text:table-of-content-entry-template>
            <text:table-of-content-entry-template text:outline-level="5" text:style-name="Contents_20_5">
              <text:index-entry-link-start/>
              <text:index-entry-chapter/>
              <text:index-entry-text/>
              <text:index-entry-tab-stop style:type="right" style:leader-char="."/>
              <text:index-entry-page-number/>
              <text:index-entry-link-end/>
            </text:table-of-content-entry-template>
            <text:table-of-content-entry-template text:outline-level="6" text:style-name="Contents_20_6">
              <text:index-entry-link-start/>
              <text:index-entry-chapter/>
              <text:index-entry-text/>
              <text:index-entry-tab-stop style:type="right" style:leader-char="."/>
              <text:index-entry-page-number/>
              <text:index-entry-link-end/>
            </text:table-of-content-entry-template>
            <text:table-of-content-entry-template text:outline-level="7" text:style-name="Contents_20_7">
              <text:index-entry-link-start/>
              <text:index-entry-chapter/>
              <text:index-entry-text/>
              <text:index-entry-tab-stop style:type="right" style:leader-char="."/>
              <text:index-entry-page-number/>
              <text:index-entry-link-end/>
            </text:table-of-content-entry-template>
            <text:table-of-content-entry-template text:outline-level="8" text:style-name="Contents_20_8">
              <text:index-entry-link-start/>
              <text:index-entry-chapter/>
              <text:index-entry-text/>
              <text:index-entry-tab-stop style:type="right" style:leader-char="."/>
              <text:index-entry-page-number/>
              <text:index-entry-link-end/>
            </text:table-of-content-entry-template>
            <text:table-of-content-entry-template text:outline-level="9" text:style-name="Contents_20_9">
              <text:index-entry-link-start/>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index-entry-chapter/>
              <text:index-entry-text/>
              <text:index-entry-tab-stop style:type="right" style:leader-char="."/>
              <text:index-entry-page-number/>
              <text:index-entry-link-end/>
            </text:table-of-content-entry-template>
          </text:table-of-content-source>
          <text:index-body>
            <text:p text:style-name="P124"><text:a xlink:type="simple" xlink:href="#1.1.Résultats de potentiel global de l’industrie|outline">1.Résultats de potentiel global de l’industrie<text:tab/>28</text:a></text:p>
            <text:p text:style-name="P125"><text:a xlink:type="simple" xlink:href="#1.1.1.Récupération de chaleur|outline">Récupération de chaleur<text:tab/>28</text:a></text:p>
            <text:p text:style-name="P129"><text:a xlink:type="simple" xlink:href="#1.1.1.1.Définition|outline">Définition<text:tab/>28</text:a></text:p>
            <text:p text:style-name="P129"><text:a xlink:type="simple" xlink:href="#1.1.1.2.Description et évolution du secteur|outline">Description et évolution du secteur<text:tab/>31</text:a></text:p>
            <text:p text:style-name="P129"><text:a xlink:type="simple" xlink:href="#1.1.1.3.Profil énergétique|outline">Profil énergétique<text:tab/>32</text:a></text:p>
            <text:p text:style-name="P129"><text:a xlink:type="simple" xlink:href="#1.1.1.4.Résultat global|outline">Résultat global<text:tab/>34</text:a></text:p>
            <text:p text:style-name="P129"><text:a xlink:type="simple" xlink:href="#1.1.1.5.Résultat global|outline">Résultat global<text:tab/>43</text:a></text:p>
            <text:p text:style-name="P124"><text:a xlink:type="simple" xlink:href="#1.2.Cogénération|outline">2.Cogénération<text:tab/>61</text:a></text:p>
            <text:p text:style-name="P124"><text:a xlink:type="simple" xlink:href="#1.3.Transformateurs électriques et économies dans les réseaux|outline">3.Transformateurs électriques et économies dans les réseaux<text:tab/>61</text:a></text:p>
          </text:index-body>
        </text:table-of-content>
        <text:p text:style-name="Standard"/>
        <text:list xml:id="list28579730" text:style-name="L1">
          <text:list-item>
            <text:p text:style-name="P117"><text:bookmark-start text:name="_Toc278394875"/>Résidentiel<text:bookmark-end text:name="_Toc278394875"/></text:p>
            <text:list>
              <text:list-item>
                <text:p text:style-name="P119"><text:bookmark-start text:name="_Toc278394876"/>Description générale des scénarios/étude de gisements pour le résidentiel<text:bookmark-end text:name="_Toc278394876"/></text:p>
              </text:list-item>
            </text:list>
          </text:list-item>
        </text:list>
        <text:p text:style-name="Standard">La modélisation du parc de logements ainsi que de leurs consommations énergétiques est basée sur le modèle Enerter<text:span text:style-name="T6">©</text:span> développé par Energies Demain. Dans le cadre de la présentation des résultats de cette étude, le parc est décomposé en trois types de logements :</text:p>
        <text:list xml:id="list28583611" text:style-name="L2">
          <text:list-item>
            <text:p text:style-name="P53">les maisons individuelles (« MI »),</text:p>
          </text:list-item>
          <text:list-item>
            <text:p text:style-name="P53">les immeubles collectifs (« IC »),</text:p>
          </text:list-item>
          <text:list-item>
            <text:p text:style-name="P53">les logements sociaux (« HLM »).</text:p>
          </text:list-item>
        </text:list>
        <text:list xml:id="list28601425" text:style-name="L3">
          <text:list-item>
            <text:list>
              <text:list-item>
                <text:list>
                  <text:list-item>
                    <text:list>
                      <text:list-item>
                        <text:p text:style-name="P122">Les gisements identifiés</text:p>
                      </text:list-item>
                    </text:list>
                  </text:list-item>
                </text:list>
              </text:list-item>
            </text:list>
          </text:list-item>
        </text:list>
        <text:p text:style-name="Standard">Les résultats sont présentés selon six thèmes identifiés comme de possibles gisements d’économies d’énergies et de réductions des émissions de gaz à effet de serre (GES). Les gisements identifiés sont :</text:p>
        <text:list xml:id="list28604318" text:style-name="L4">
          <text:list-item>
            <text:p text:style-name="P54">l’efficacité énergétique et carbone des logements neufs,</text:p>
          </text:list-item>
          <text:list-item>
            <text:p text:style-name="P54">la rehabilitation thermique des logements existants :</text:p>
            <text:list>
              <text:list-item>
                <text:p text:style-name="P54">par la rénovation du bâti,</text:p>
              </text:list-item>
              <text:list-item>
                <text:p text:style-name="P54">par le remplacement des systèmes de chauffage,</text:p>
              </text:list-item>
            </text:list>
          </text:list-item>
          <text:list-item>
            <text:p text:style-name="P54">le remplacement des systèmes de production d’eau chaude sanitaire (ECS) dans les logements existants,</text:p>
          </text:list-item>
          <text:list-item>
            <text:p text:style-name="P54">l’amélioration de la performance des appareils électriques,</text:p>
          </text:list-item>
          <text:list-item>
            <text:p text:style-name="P54">l’amélioration des comportements des usagers.</text:p>
          </text:list-item>
        </text:list>
        <text:list xml:id="list30479832" text:continue-list="list28601425" text:style-name="L3">
          <text:list-item>
            <text:list>
              <text:list-item>
                <text:list>
                  <text:list-item>
                    <text:list>
                      <text:list-item>
                        <text:p text:style-name="P122">Les différences entre scénario tendanciel et Grenelle</text:p>
                      </text:list-item>
                    </text:list>
                  </text:list-item>
                </text:list>
              </text:list-item>
            </text:list>
          </text:list-item>
        </text:list>
        <text:p text:style-name="Standard">Les gisements d’économie d’énergies et de réduction des GES identifiés sont quantifiés aux horizons temporels 2020 et 2050 par rapport à deux scénarios d’évolution : un scénario tendanciel et un scénario Grenelle.</text:p>
        <text:p text:style-name="Standard">Ces deux scénarios reposent sur le même socle d’hypothèses d’évolution démographique et de parc de logement. Toutefois de nombreuses mesures issues du Grenelle sont susceptibles d’impacter la performance énergétique des logements. Voici pour rappel un certains nombre de mesures identifiées :</text:p>
        <text:list xml:id="list28598784" text:style-name="L5">
          <text:list-item>
            <text:p text:style-name="P55">Prolongation du crédit d’impôt développement Durable</text:p>
          </text:list-item>
          <text:list-item>
            <text:p text:style-name="P55">Eco-Prêt à taux zéro</text:p>
          </text:list-item>
          <text:list-item>
            <text:p text:style-name="P55">RT 2012 et Bâtiment Energie Positive 2020</text:p>
          </text:list-item>
          <text:list-item>
            <text:p text:style-name="P55">Label Haute Performance Energétique Rénovation</text:p>
          </text:list-item>
          <text:list-item>
            <text:p text:style-name="P55">Directive Eco-Conception sur les ampoules, veilles des appareils, éclairage, etc..</text:p>
          </text:list-item>
          <text:list-item>
            <text:p text:style-name="P55">Fonds Chaleurs</text:p>
          </text:list-item>
        </text:list>
        <text:p text:style-name="P85"/>
        <text:p text:style-name="Standard"><text:span text:style-name="T2">Le choix a été fait pour cette étude de ne considérer dans le cadre du scénario Grenelle que les mesures normatives ne necessitant pas (ou peu) d’effort complémentaire au niveau régional. </text:span></text:p>
        <text:p text:style-name="Standard">De plus certaines mesures sont encore en cours d’évaluation au niveau de l’état et nécessitent un retour sur expérience plus important pour la quantification de leurs effets au niveau régional.</text:p>
        <text:p text:style-name="Standard">Le mesures retenues dans le cadre du scénario Grenelle sont donc les deux suivantes :</text:p>
        <text:list xml:id="list30492375" text:continue-numbering="true" text:style-name="L5">
          <text:list-item>
            <text:p text:style-name="P55"><text:span text:style-name="T2">RT 2012 et Bâtiment Energie Positive 2020,</text:span></text:p>
          </text:list-item>
          <text:list-item>
            <text:p text:style-name="P55"><text:soft-page-break/><text:span text:style-name="T2">Directive Eco-Conception sur les ampoules, veilles des appareils, éclairage, etc.</text:span></text:p>
          </text:list-item>
        </text:list>
        <text:list xml:id="list30499945" text:continue-list="list28579730" text:style-name="L1">
          <text:list-item>
            <text:list>
              <text:list-item>
                <text:p text:style-name="P119"><text:bookmark-start text:name="_Toc278394877"/>Efficacité énergétique et carbone sur les logements neufs<text:bookmark-end text:name="_Toc278394877"/></text:p>
                <text:list>
                  <text:list-item>
                    <text:p text:style-name="P121"><text:bookmark-start text:name="_Toc278394878"/>Les paramètres et hypothèses utilisés<text:bookmark-end text:name="_Toc278394878"/></text:p>
                  </text:list-item>
                </text:list>
              </text:list-item>
            </text:list>
          </text:list-item>
        </text:list>
        <text:list xml:id="list30480375" text:continue-list="list30479832" text:style-name="L3">
          <text:list-item>
            <text:list>
              <text:list-item>
                <text:list>
                  <text:list-item>
                    <text:list>
                      <text:list-item>
                        <text:p text:style-name="P122">Le nombre de logements neufs</text:p>
                      </text:list-item>
                    </text:list>
                  </text:list-item>
                </text:list>
              </text:list-item>
            </text:list>
          </text:list-item>
        </text:list>
        <text:p text:style-name="Standard">Suite à la projection de l’évolution de la démographie du Nord-Pas-de-Calais, qui influe directement sur la projection du nombre de constructions de logements, nous obtenons la structure de parc suivante :</text:p>
        <text:p text:style-name="P28"><draw:frame text:anchor-type="as-char" svg:y="0cm" draw:z-index="249" draw:name="Picture 2" draw:style-name="gr2" draw:text-style-name="P131" svg:width="16.003cm" svg:height="8.183cm"><draw:image xlink:href="Pictures/200000FC0000357A00001B59DE622C66.wmf" xlink:type="simple" xlink:show="embed" xlink:actuate="onLoad"><text:p/></draw:image></draw:frame></text:p>
        <text:p text:style-name="Standard"/>
        <text:p text:style-name="Standard">Suivant les horizons de temps, le nombre de nouveaux logements s’élèvent à 75 000 entre 2010 et 2020, et à 260 000 entre 2010 et 2050.</text:p>
        <text:p text:style-name="Standard">Ces chiffres sont valables pour les deux scénarios, tendanciel et Grenelle.</text:p>
        <text:list xml:id="list30490291" text:continue-numbering="true" text:style-name="L3">
          <text:list-item>
            <text:list>
              <text:list-item>
                <text:list>
                  <text:list-item>
                    <text:list>
                      <text:list-item>
                        <text:p text:style-name="P122">Caractéristiques générales des logements neufs</text:p>
                      </text:list-item>
                    </text:list>
                  </text:list-item>
                </text:list>
              </text:list-item>
            </text:list>
          </text:list-item>
        </text:list>
        <text:p text:style-name="Standard">Quelque soit le scénario, les logements neufs sont répartis de la même façon en termes de type de logement (MI, IC, HLM) et de surface moyenne, considérés comme constants au cours du temps faute de données permétant de modifier ces chiffres.</text:p>
        <text:p text:style-name="P17"/>
        <text:p text:style-name="P30"/>
        <table:table table:name="Tableau1" table:style-name="Tableau1">
          <table:table-column table:style-name="Tableau1.A"/>
          <table:table-column table:style-name="Tableau1.B"/>
          <table:table-column table:style-name="Tableau1.C"/>
          <table:table-row table:style-name="Tableau1.1">
            <table:table-cell table:style-name="Tableau1.A1" office:value-type="string">
              <text:p text:style-name="P17"><text:span text:style-name="T7">Part Structure</text:span></text:p>
            </table:table-cell>
            <table:table-cell table:style-name="Tableau1.B1" office:value-type="string">
              <text:p text:style-name="P17"><text:span text:style-name="T8">MI</text:span></text:p>
            </table:table-cell>
            <table:table-cell table:style-name="Tableau1.C1" office:value-type="string">
              <text:p text:style-name="P18"><text:span text:style-name="T11">61%</text:span></text:p>
            </table:table-cell>
          </table:table-row>
          <table:table-row table:style-name="Tableau1.1">
            <table:table-cell table:style-name="Tableau1.A2" office:value-type="string">
              <text:p text:style-name="P19"/>
            </table:table-cell>
            <table:table-cell table:style-name="Tableau1.B2" office:value-type="string">
              <text:p text:style-name="P17"><text:span text:style-name="T8">HLM</text:span></text:p>
            </table:table-cell>
            <table:table-cell table:style-name="Tableau1.C2" office:value-type="string">
              <text:p text:style-name="P18"><text:span text:style-name="T11">16%</text:span></text:p>
            </table:table-cell>
          </table:table-row>
          <table:table-row table:style-name="Tableau1.1">
            <table:table-cell table:style-name="Tableau1.A2" office:value-type="string">
              <text:p text:style-name="P19"/>
            </table:table-cell>
            <table:table-cell table:style-name="Tableau1.B2" office:value-type="string">
              <text:p text:style-name="P17"><text:span text:style-name="T8">Autres IC</text:span></text:p>
            </table:table-cell>
            <table:table-cell table:style-name="Tableau1.C2" office:value-type="string">
              <text:p text:style-name="P18"><text:span text:style-name="T11">23%</text:span></text:p>
            </table:table-cell>
          </table:table-row>
          <table:table-row table:style-name="Tableau1.1">
            <table:table-cell table:style-name="Tableau1.A2" office:value-type="string">
              <text:p text:style-name="P19"/>
            </table:table-cell>
            <table:table-cell table:style-name="Tableau1.B4" office:value-type="string">
              <text:p text:style-name="P18"><text:span text:style-name="T11">Verif</text:span></text:p>
            </table:table-cell>
            <table:table-cell table:style-name="Tableau1.C4" office:value-type="string">
              <text:p text:style-name="P18"><text:span text:style-name="T11">100%</text:span></text:p>
            </table:table-cell>
          </table:table-row>
          <table:table-row table:style-name="Tableau1.1">
            <table:table-cell table:style-name="Tableau1.A2" table:number-columns-spanned="3" office:value-type="string">
              <text:p text:style-name="P17"><text:span text:style-name="T12">Source : structure du parc actuel</text:span></text:p>
            </table:table-cell>
            <table:covered-table-cell/>
            <table:covered-table-cell/>
          </table:table-row>
          <table:table-row table:style-name="Tableau1.1">
            <table:table-cell table:style-name="Tableau1.A1" office:value-type="string">
              <text:p text:style-name="P17"><text:span text:style-name="T7">Surface (m²/lgt)</text:span></text:p>
            </table:table-cell>
            <table:table-cell table:style-name="Tableau1.B1" office:value-type="string">
              <text:p text:style-name="P17"><text:span text:style-name="T8">MI</text:span></text:p>
            </table:table-cell>
            <table:table-cell table:style-name="Tableau1.C1" office:value-type="string">
              <text:p text:style-name="P18"><text:span text:style-name="T11">148,1</text:span></text:p>
            </table:table-cell>
          </table:table-row>
          <table:table-row table:style-name="Tableau1.1">
            <table:table-cell table:style-name="Tableau1.A2" office:value-type="string">
              <text:p text:style-name="P19"/>
            </table:table-cell>
            <table:table-cell table:style-name="Tableau1.B2" office:value-type="string">
              <text:p text:style-name="P17"><text:span text:style-name="T8">Autres IC</text:span></text:p>
            </table:table-cell>
            <table:table-cell table:style-name="Tableau1.C2" office:value-type="string">
              <text:p text:style-name="P18"><text:span text:style-name="T11">72,8</text:span></text:p>
            </table:table-cell>
          </table:table-row>
          <table:table-row table:style-name="Tableau1.1">
            <table:table-cell table:style-name="Tableau1.A8" office:value-type="string">
              <text:p text:style-name="P19"/>
            </table:table-cell>
            <table:table-cell table:style-name="Tableau1.B8" office:value-type="string">
              <text:p text:style-name="P17"><text:span text:style-name="T8">HLM</text:span></text:p>
            </table:table-cell>
            <table:table-cell table:style-name="Tableau1.C1" office:value-type="string">
              <text:p text:style-name="P18"><text:span text:style-name="T11">72,8</text:span></text:p>
            </table:table-cell>
          </table:table-row>
          <table:table-row table:style-name="Tableau1.1">
            <table:table-cell table:style-name="Tableau1.A9" table:number-columns-spanned="3" office:value-type="string">
              <text:p text:style-name="P17"><text:span text:style-name="T13">Source : Sit@del2, moyenne 2006-2008</text:span></text:p>
            </table:table-cell>
            <table:covered-table-cell/>
            <table:covered-table-cell/>
          </table:table-row>
        </table:table>
        <text:p text:style-name="Standard"/>
        <text:list xml:id="list30479306" text:continue-numbering="true" text:style-name="L3">
          <text:list-item>
            <text:list>
              <text:list-item>
                <text:list>
                  <text:list-item>
                    <text:list>
                      <text:list-item>
                        <text:p text:style-name="P122">Caractéristiques thermiques du bâti neuf</text:p>
                      </text:list-item>
                    </text:list>
                  </text:list-item>
                </text:list>
              </text:list-item>
            </text:list>
          </text:list-item>
        </text:list>
        <text:p text:style-name="Standard">La qualité thermique du bâti neuf est impactée suivant les scénarios par l’apparition de nouvelles réglementations thermiques.</text:p>
        <text:p text:style-name="Standard"><text:span text:style-name="T2">Pour la période 2005-2010</text:span>, chaque scénario (Tendanciel, Grenelle et Gisement) prend en compte une qualité thermique des bâtiments neufs correspondant au niveau de la réglementation en cours : la RT2005. Ce niveau de performance est modulé en considérant que 20% des logements neufs sont tout de même considérés comme ayant des qualités thermiques supérieures (niveau HPE et THPE). Ceci correspond aux tendances observées, liés à un effet d’anticipation de nouvelles réglementations, de sensibilisation et d’un effet « label ».</text:p>
        <text:p text:style-name="Standard"><text:span text:style-name="T2">Concernant la période 2011-2050, des différences apparaissent suivant les scénarios. </text:span>Dans le scénario tendanciel, le niveau de qualité thermique de la période 2005-2010 est considéré comme constant sur toutes les années. Le scénario Grenelle prend en compte l’apparition des réglementations thermiques RT2012 et RT2020 qui imposent d’atteindre les niveaux BBC (Bâtiment Basse Consommation) et BEPOS (Bâtiment à Energie POSitive). L’évaluation de ce gisement se fait en considérant le niveaux BEPOS atteint dès 2011.</text:p>
        <text:p text:style-name="Standard">Les différentes hypothèses de répartition des qualités thermiques sont résumées sur les graphiques ci-dessous :</text:p>
        <table:table table:name="Tableau2" table:style-name="Tableau2">
          <table:table-column table:style-name="Tableau2.A"/>
          <table:table-column table:style-name="Tableau2.B"/>
          <table:table-row table:style-name="Tableau2.1">
            <table:table-cell table:style-name="Tableau2.A1" office:value-type="string">
              <text:p text:style-name="P14"><draw:frame text:anchor-type="as-char" svg:y="0cm" draw:z-index="251" draw:name="Picture 1" draw:style-name="gr2" draw:text-style-name="P131" svg:width="8.713cm" svg:height="4.605cm"><draw:image xlink:href="Pictures/200000B3000027C30000150385D70A15.wmf" xlink:type="simple" xlink:show="embed" xlink:actuate="onLoad"><text:p/></draw:image></draw:frame></text:p>
            </table:table-cell>
            <table:table-cell table:style-name="Tableau2.A1" office:value-type="string">
              <text:p text:style-name="P13"><draw:frame text:anchor-type="as-char" svg:y="0cm" draw:z-index="253" draw:name="Picture 2" draw:style-name="gr2" draw:text-style-name="P131" svg:width="8.711cm" svg:height="4.605cm"><draw:image xlink:href="Pictures/200000C3000027C3000015039A6B170F.wmf" xlink:type="simple" xlink:show="embed" xlink:actuate="onLoad"><text:p/></draw:image></draw:frame></text:p>
            </table:table-cell>
          </table:table-row>
          <table:table-row table:style-name="Tableau2.1">
            <table:table-cell table:style-name="Tableau2.A1" table:number-columns-spanned="2" office:value-type="string">
              <text:p text:style-name="P15"><draw:frame text:anchor-type="as-char" svg:y="0cm" draw:z-index="255" draw:name="Picture 3" draw:style-name="gr2" draw:text-style-name="P131" svg:width="8.709cm" svg:height="4.601cm"><draw:image xlink:href="Pictures/200000BB000027C300001503515F6ACD.wmf" xlink:type="simple" xlink:show="embed" xlink:actuate="onLoad"><text:p/></draw:image></draw:frame><text:soft-page-break/></text:p>
            </table:table-cell>
            <table:covered-table-cell/>
          </table:table-row>
        </table:table>
        <text:list xml:id="list30494842" text:continue-numbering="true" text:style-name="L3">
          <text:list-item>
            <text:list>
              <text:list-item>
                <text:list>
                  <text:list-item>
                    <text:list>
                      <text:list-item>
                        <text:p text:style-name="P122">Les systèmes de chauffage des logements neufs</text:p>
                      </text:list-item>
                    </text:list>
                  </text:list-item>
                </text:list>
              </text:list-item>
            </text:list>
          </text:list-item>
        </text:list>
        <text:p text:style-name="List_20_Paragraph"><text:span text:style-name="T2">Un point sur les technologies</text:span></text:p>
        <text:p text:style-name="Standard">Les systèmes de chauffage pouvant être installés sont ici présentés suivant les grandes familles suivantes :</text:p>
        <text:list xml:id="list28597486" text:style-name="L6">
          <text:list-item>
            <text:p text:style-name="P56">Le chauffage urbain : nécessite un réseau et un chaufferie collective alimentant plusieurs bâtiments.</text:p>
          </text:list-item>
          <text:list-item>
            <text:p text:style-name="P56">Le gaz : représente les systèmes de chaudières basses températures et à condensation.</text:p>
          </text:list-item>
          <text:list-item>
            <text:p text:style-name="P56">L’électricité joule : représente les ventilo-convecteur et les panneaux rayonnants.</text:p>
          </text:list-item>
          <text:list-item>
            <text:p text:style-name="P56">Le bois : représente les systèmes indépendants tel que les foyers et inserts bois, ainsi que les chaudières à granulés, buches ou plaquettes.</text:p>
          </text:list-item>
          <text:list-item>
            <text:p text:style-name="P56">Autres : représente les systèmes au charbon, GPL et fioul.</text:p>
          </text:list-item>
          <text:list-item>
            <text:p text:style-name="P56">Les Pompes à Chaleur (PAC) :</text:p>
          </text:list-item>
        </text:list>
        <text:p text:style-name="Standard">Le PAC sont subdivisées en deux catégories : les PAC Air/Eau et les autres PAC qui regroupe les PAC Air/Air, Sol/Sol/ Sol/eau. Les PAC Air/Eau sont isolés car elles représentent la catégorie de PAC le plus à même de se développer compte tenu de leur bon équilibre performance/prix/facilité d’installation. </text:p>
        <text:list xml:id="list28599101" text:style-name="L7">
          <text:list-item>
            <text:p text:style-name="P57">Les technologies gaz innovantes :</text:p>
          </text:list-item>
        </text:list>
        <text:p text:style-name="Standard">Les technologies gaz innovantes représentent des technologies plus ou moins matures actuellement, qui se développe dans cette étude à partir de 2020. Ces technologies regroupent : les chaudières à micro-cogénération, les PAC gaz et la pile à combustible.</text:p>
        <text:list xml:id="list28590412" text:style-name="L8">
          <text:list-item>
            <text:list>
              <text:list-item>
                <text:list>
                  <text:list-item>
                    <text:list>
                      <text:list-item>
                        <text:list>
                          <text:list-item>
                            <text:list>
                              <text:list-item>
                                <text:list>
                                  <text:list-item>
                                    <text:p text:style-name="P51"><text:span text:style-name="T2">La répartition des parts de marché</text:span></text:p>
                                  </text:list-item>
                                </text:list>
                              </text:list-item>
                            </text:list>
                          </text:list-item>
                        </text:list>
                      </text:list-item>
                    </text:list>
                  </text:list-item>
                </text:list>
              </text:list-item>
            </text:list>
          </text:list-item>
        </text:list>
        <text:p text:style-name="Standard">Les parts de marché des systèmes et énergies de chauffage des logements neufs sont définis de telle façon, suivant les scénarios :</text:p>
        <text:p text:style-name="Standard"><text:span text:style-name="T2">Pour tous les scénarios :</text:span></text:p>
        <text:p text:style-name="Standard">Les parts de marché des systèmes de chauffage des logements neufs sont définis pour la période 2005-2010 à partir des données du recensement 2006 INSEE.</text:p>
        <text:p text:style-name="Standard"><text:span text:style-name="T2">Pour le scénario tendanciel :</text:span></text:p>
        <text:p text:style-name="Standard">Les parts de marché sont constantes dans le temps, égales aux parts de marché de la période 2005-2010</text:p>
        <text:p text:style-name="Standard"><draw:frame text:anchor-type="as-char" svg:y="0cm" draw:z-index="257" draw:name="Picture 4" draw:style-name="gr2" draw:text-style-name="P131" svg:width="12.904cm" svg:height="5.176cm"><draw:image xlink:href="Pictures/2000017B0000442500001B59FC5D7FF4.wmf" xlink:type="simple" xlink:show="embed" xlink:actuate="onLoad"><text:p/></draw:image></draw:frame></text:p>
        <text:p text:style-name="Standard"><text:span text:style-name="T2">Pour le scénario Grenelle :</text:span></text:p>
        <text:p text:style-name="Standard">Les systèmes introduits dans les constructions neuves sont impactés par les nouvelles réglementations thermiques. </text:p>
        <text:p text:style-name="Standard">Concernant la période 2010-2020 :</text:p>
        <text:p text:style-name="Standard"><text:soft-page-break/>La répartition de ces systèmes pour la période 2010-2020 est issue de l’étude technico-économiques menées par le MEEDDM et présentée dans le dossier de presse du 6 juillet 2010 sur la RT2012.</text:p>
        <text:p text:style-name="Standard">Les grandes tendances à observer sont :</text:p>
        <text:list xml:id="list28579761" text:style-name="L9">
          <text:list-item>
            <text:p text:style-name="P58">Un maintient du bois pour les MI et un développement pour les IC.</text:p>
          </text:list-item>
          <text:list-item>
            <text:p text:style-name="P58">Une forte diminution de l’électrique joule et une diminution des systèmes autres (charbon, fioul et GPL) au profit :</text:p>
            <text:list>
              <text:list-item>
                <text:p text:style-name="P58">des PAC en MI</text:p>
              </text:list-item>
              <text:list-item>
                <text:p text:style-name="P58">du chauffage urbain et du gaz en IC (la technologie PAC est bien moins mature en immeuble collectif qu’en individuel.)</text:p>
              </text:list-item>
            </text:list>
          </text:list-item>
          <text:list-item>
            <text:p text:style-name="P58">La baisse de l’électrique joule est bien moins prononcée en IC car la RT2012 prévoit une autorisation de dépassement de 7,5 kWhep/m² jusqu’en 2015 pour les logements collectifs. Ceci diminuera l’impact de la RT2012 sur la sortie de ces systèmes, qui seront encore des solutions économiquement intéressantes. </text:p>
          </text:list-item>
        </text:list>
        <text:p text:style-name="Standard">Concernant la période 2020-2050 :</text:p>
        <text:p text:style-name="Standard">Le passage au standard « bâtiment à énergie positive » éliminera les systèmes les moins performants.</text:p>
        <text:list xml:id="list30498751" text:continue-numbering="true" text:style-name="L9">
          <text:list-item>
            <text:p text:style-name="P58">Le mix pour les MI se répartira principalement entre le bois, les pompes à chaleur et les technologies gaz innovantes.</text:p>
          </text:list-item>
          <text:list-item>
            <text:p text:style-name="P58">Le mix pour les IC se partagera entre le chauffage urbain, le bois, les PAC et les technologies gaz innovantes.</text:p>
          </text:list-item>
        </text:list>
        <text:p text:style-name="Standard"/>
        <text:p text:style-name="Standard"><draw:frame text:anchor-type="as-char" svg:y="0cm" draw:z-index="259" draw:name="Picture 2" draw:style-name="gr2" draw:text-style-name="P131" svg:width="13.078cm" svg:height="5.25cm"><draw:image xlink:href="Pictures/2000017D0000442500001B5923EBA77E.wmf" xlink:type="simple" xlink:show="embed" xlink:actuate="onLoad"><text:p/></draw:image></draw:frame></text:p>
        <text:p text:style-name="Standard"><text:span text:style-name="T2">Pour le scénario Gisement :</text:span></text:p>
        <text:p text:style-name="Standard">Dans le scénario gisement, l’électricité joule disparait dès la période 2010-2020.</text:p>
        <text:p text:style-name="Standard"><draw:frame text:anchor-type="as-char" svg:y="0cm" draw:z-index="261" draw:name="Picture 3" draw:style-name="gr2" draw:text-style-name="P131" svg:width="13.078cm" svg:height="5.25cm"><draw:image xlink:href="Pictures/2000017D0000442500001B5909A4BEDB.wmf" xlink:type="simple" xlink:show="embed" xlink:actuate="onLoad"><text:p/></draw:image></draw:frame></text:p>
        <text:list xml:id="list30488469" text:continue-list="list30494842" text:style-name="L3">
          <text:list-item>
            <text:list>
              <text:list-item>
                <text:list>
                  <text:list-item>
                    <text:list>
                      <text:list-item>
                        <text:p text:style-name="P122">La production d’eau chaude sanitaire</text:p>
                      </text:list-item>
                    </text:list>
                  </text:list-item>
                </text:list>
              </text:list-item>
            </text:list>
          </text:list-item>
        </text:list>
        <text:list xml:id="list30498778" text:continue-list="list28590412" text:style-name="L8">
          <text:list-item>
            <text:list>
              <text:list-item>
                <text:list>
                  <text:list-item>
                    <text:list>
                      <text:list-item>
                        <text:list>
                          <text:list-item>
                            <text:list>
                              <text:list-item>
                                <text:list>
                                  <text:list-item>
                                    <text:p text:style-name="P51"><text:span text:style-name="T2">Un point sur les technologies</text:span></text:p>
                                  </text:list-item>
                                </text:list>
                              </text:list-item>
                            </text:list>
                          </text:list-item>
                        </text:list>
                      </text:list-item>
                    </text:list>
                  </text:list-item>
                </text:list>
              </text:list-item>
            </text:list>
          </text:list-item>
        </text:list>
        <text:p text:style-name="Standard"><text:soft-page-break/>Nous répartissons les systèmes de production d’eau chaude sanitaire (ECS) suivant les technologies/énergies suivantes :</text:p>
        <text:list xml:id="list28588279" text:style-name="L10">
          <text:list-item>
            <text:p text:style-name="P59">Gaz : ECS produite par la chaudière ou par un appareil indépendant fonctionnant au gaz naturel,</text:p>
          </text:list-item>
          <text:list-item>
            <text:p text:style-name="P59">Elec joule : ECS produite par un ballon électrique</text:p>
          </text:list-item>
          <text:list-item>
            <text:p text:style-name="P59">Solaire : ECS produite par des panneaux solaires thermiques. </text:p>
          </text:list-item>
        </text:list>
        <text:p text:style-name="Standard">Les parts de marché du solaire représentent le nombre de logements équipés. Les besoin en ECS sont considérés comme couvert à hauteur de 55% par l’équipement solaire. Les 45% restant sont couverts par une énergie d’appoint (gaz ou électrique).</text:p>
        <text:list xml:id="list30496428" text:continue-numbering="true" text:style-name="L10">
          <text:list-item>
            <text:p text:style-name="P59">Thermo : ECS produite par un appareil thermodynamique qui peut être la pompe à chaleur chauffant le logement ou un appareil indépendant.</text:p>
          </text:list-item>
          <text:list-item>
            <text:p text:style-name="P59">Autres : ECS produite à partir de chaudière fioul, bois, GPL ou du chauffage urbain.</text:p>
          </text:list-item>
        </text:list>
        <text:p text:style-name="P85"/>
        <text:list xml:id="list30500676" text:continue-list="list30498778" text:style-name="L8">
          <text:list-item>
            <text:list>
              <text:list-item>
                <text:list>
                  <text:list-item>
                    <text:list>
                      <text:list-item>
                        <text:list>
                          <text:list-item>
                            <text:list>
                              <text:list-item>
                                <text:list>
                                  <text:list-item>
                                    <text:p text:style-name="P51"><text:span text:style-name="T2">La répartition des parts de marché</text:span></text:p>
                                  </text:list-item>
                                </text:list>
                              </text:list-item>
                            </text:list>
                          </text:list-item>
                        </text:list>
                      </text:list-item>
                    </text:list>
                  </text:list-item>
                </text:list>
              </text:list-item>
            </text:list>
          </text:list-item>
        </text:list>
        <text:p text:style-name="P86"/>
        <text:p text:style-name="Standard">Les parts de marché des systèmes et énergies pour l’ECS des logements neufs sont définis de telle façon, suivant les scénarios :</text:p>
        <text:p text:style-name="Standard"><text:span text:style-name="T2">Pour tous les scénarios :</text:span></text:p>
        <text:p text:style-name="Standard">Les parts de marché de la période 2005-2010 ont été déterminées à partir de matrices d’association des systèmes d’ECS et des systèmes de chauffage. Afin d’illustrer la logique employée : un logement chauffé au gaz à 90% de chance d’avoir un système ECS gaz et 10% de chance d’avoir un système ECS Elec joule.</text:p>
        <text:p text:style-name="Standard"><text:span text:style-name="T2">Pour le scénario tendanciel :</text:span></text:p>
        <text:p text:style-name="Standard">Les parts de marché sont constantes dans le temps, égales aux parts de marché de la période 2005-2010.</text:p>
        <text:p text:style-name="Standard"><draw:frame text:anchor-type="as-char" svg:y="0cm" draw:z-index="263" draw:name="Picture 4" draw:style-name="gr2" draw:text-style-name="P131" svg:width="12.946cm" svg:height="5.416cm"><draw:image xlink:href="Pictures/2000014E00003C290000192D46E90F8D.wmf" xlink:type="simple" xlink:show="embed" xlink:actuate="onLoad"><text:p/></draw:image></draw:frame></text:p>
        <text:p text:style-name="Standard"><text:span text:style-name="T2">Pour les scénarios Grenelle et Gisement :</text:span></text:p>
        <text:p text:style-name="Standard">Suite à l’application des nouvelles réglementations thermiques, l’ECS solaire et l’ECS thermodynamique se partage l’essentiel des parts de marché avec un peu de bois. Le scénario Gisement est considéré comme identique au scénario Grenelle, le scénario Grenelle ne permettant pas de gains supplémentaires.</text:p>
        <text:p text:style-name="Standard"><text:soft-page-break/><draw:frame text:anchor-type="as-char" svg:y="0cm" draw:z-index="265" draw:name="Picture 5" draw:style-name="gr2" draw:text-style-name="P131" svg:width="12.775cm" svg:height="5.344cm"><draw:image xlink:href="Pictures/2000015600003C290000192D04741A9F.wmf" xlink:type="simple" xlink:show="embed" xlink:actuate="onLoad"><text:p/></draw:image></draw:frame></text:p>
        <text:p text:style-name="Standard"/>
        <text:p text:style-name="P4"><text:tab/></text:p>
        <text:p text:style-name="P5"/>
        <text:p text:style-name="P5"/>
        <text:list xml:id="list30493315" text:continue-list="list30499945" text:style-name="L1">
          <text:list-item>
            <text:list>
              <text:list-item>
                <text:list>
                  <text:list-item>
                    <text:p text:style-name="P121"><text:bookmark-start text:name="_Toc278394879"/>Résultats de l’étude du gisement : efficacité énergétique et carbone des logements neufs<text:bookmark-end text:name="_Toc278394879"/></text:p>
                  </text:list-item>
                </text:list>
              </text:list-item>
            </text:list>
          </text:list-item>
        </text:list>
        <text:list xml:id="list30491964" text:continue-list="list30488469" text:style-name="L3">
          <text:list-item>
            <text:list>
              <text:list-item>
                <text:list>
                  <text:list-item>
                    <text:list>
                      <text:list-item>
                        <text:p text:style-name="P122">Les gisements d’économie d’énergie de la construction neuve</text:p>
                      </text:list-item>
                    </text:list>
                  </text:list-item>
                </text:list>
              </text:list-item>
            </text:list>
          </text:list-item>
        </text:list>
        <text:p text:style-name="Standard">La consommation totale pour le chauffage et l’ECS des logements est indiquée dans les graphiques suivants pour le scénario tendanciel, le scénario Grenelle, et le scénario « gisement construction neuves » (on agit seulement sur ce levier).</text:p>
        <text:p text:style-name="P31"><draw:frame text:anchor-type="as-char" svg:y="0cm" draw:z-index="269" draw:name="Picture 6" draw:style-name="gr2" draw:text-style-name="P131" svg:width="15.525cm" svg:height="5.726cm"><draw:image xlink:href="Pictures/200000F700005F0E0000231326324564.wmf" xlink:type="simple" xlink:show="embed" xlink:actuate="onLoad"><text:p/></draw:image></draw:frame></text:p>
        <text:p text:style-name="P31"><text:soft-page-break/><draw:frame text:anchor-type="as-char" svg:y="0cm" draw:z-index="271" draw:name="Picture 7" draw:style-name="gr2" draw:text-style-name="P131" svg:width="16.003cm" svg:height="5.89cm"><draw:image xlink:href="Pictures/2000010F00005F0E000022FD92109D7B.wmf" xlink:type="simple" xlink:show="embed" xlink:actuate="onLoad"><text:p/></draw:image></draw:frame></text:p>
        <text:p text:style-name="P31">On observe que l’impact de la réduction des consommations des constructions neuves est relativement faible. <text:span text:style-name="T2">Les gisements d’économie d’énergie identifiés s’élèvent à 464 GWh en 2020 et 1 550 en 2050</text:span> sur un total des consommations d’environs 30 000 GWh. Soit respectivement <text:span text:style-name="T2">1,6% et 5,1% de réduction des consommations du résidentiel.</text:span> On observe de plus un écart de gains assez faible entre le scénario Grenelle et Gisement. <text:span text:style-name="T2">Le scénario Gisement ne permet que de gagner 0.4% de gains en 2020 et 2050 par rapport au scénario Grenelle. Les principaux résultats sont récapitulés dans les tableaux et graphique suivants :</text:span></text:p>
        <text:p text:style-name="P31"><draw:frame text:anchor-type="as-char" svg:y="0cm" draw:z-index="273" draw:name="Picture 16" draw:style-name="gr2" draw:text-style-name="P131" svg:width="16.003cm" svg:height="2.583cm"><draw:image xlink:href="Pictures/20000134000040C300000A6C09DABF04.wmf" xlink:type="simple" xlink:show="embed" xlink:actuate="onLoad"><text:p/></draw:image></draw:frame></text:p>
        <text:p text:style-name="P33">La plus grande partie du gisement est logiquement concentrée sur le poste chauffage, étant beaucoup plus énergivore que l’usage d’ECS.</text:p>
        <text:p text:style-name="P33"><draw:frame text:anchor-type="as-char" svg:y="0cm" draw:z-index="275" draw:name="Picture 15" draw:style-name="gr2" draw:text-style-name="P131" svg:width="11.688cm" svg:height="6.054cm"><draw:image xlink:href="Pictures/2000010B0000328600001A386E2F4883.wmf" xlink:type="simple" xlink:show="embed" xlink:actuate="onLoad"><text:p/></draw:image></draw:frame></text:p>
        <text:p text:style-name="caption">Figure <text:s/>: Gains chauffage + ECS des scénarios Grenelle et Gisement par rapport au scénario tendanciel</text:p>
        <text:list xml:id="list30473612" text:continue-numbering="true" text:style-name="L3">
          <text:list-item>
            <text:list>
              <text:list-item>
                <text:list>
                  <text:list-item>
                    <text:list>
                      <text:list-item>
                        <text:p text:style-name="P122">La construction neuve : une faible participation à la problématique énergétique du logement</text:p>
                      </text:list-item>
                    </text:list>
                  </text:list-item>
                </text:list>
              </text:list-item>
            </text:list>
          </text:list-item>
        </text:list>
        <text:p text:style-name="Standard">Le faible gain observé s’explique par la faible part des logements neufs dans le parc total (cases vertes des tableaux ci-dessous). <text:span text:style-name="T2">Ainsi en 2020 et en 2050 ils ne représentent respectivement  que 4,6% et 15% du parc total de logements.</text:span></text:p>
        <text:p text:style-name="P31"><text:soft-page-break/><draw:frame text:anchor-type="as-char" svg:y="0cm" draw:z-index="277" draw:name="Picture 19" draw:style-name="gr2" draw:text-style-name="P131" svg:width="16.003cm" svg:height="3.246cm"><draw:image xlink:href="Pictures/2000021100004D8500000FB7ACF1E3FD.wmf" xlink:type="simple" xlink:show="embed" xlink:actuate="onLoad"><text:p/></draw:image></draw:frame></text:p>
        <text:p text:style-name="Standard">Cette faible proportion devient d’autant plus petite lorsque nous la traduisons en consommations énergétique. En effet par rapport à un parc existant fortement consommateur, les logements neufs consomment relativement peu.</text:p>
        <text:p text:style-name="Standard">Dans le cadre du scénario tendanciel où tous les logements neufs seraient au niveau de la RT2005, la consommation de ces logements représenterait 473 GWh en 2020 et 1650 GWh en 2050, soit respectivement 2,2% et 8,1%. <text:s/></text:p>
        <text:p text:style-name="P31"><text:s/><draw:frame text:anchor-type="as-char" svg:y="0cm" draw:z-index="279" draw:name="Picture 20" draw:style-name="gr2" draw:text-style-name="P131" svg:width="16.003cm" svg:height="3.666cm"><draw:image xlink:href="Pictures/2000022F00004C380000117401D9E19C.wmf" xlink:type="simple" xlink:show="embed" xlink:actuate="onLoad"><text:p/></draw:image></draw:frame></text:p>
        <text:p text:style-name="Standard">L’application des nouvelles réglementations thermiques réduirat fortement les consommations de ce parc à 171 GWh en 2020 et 287 GWh en 2050. Soit une division par respectivement 2,7 et 5,7 des consommations.</text:p>
        <text:p text:style-name="P31"><draw:frame text:anchor-type="as-char" svg:y="0cm" draw:z-index="281" draw:name="Picture 21" draw:style-name="gr2" draw:text-style-name="P131" svg:width="16.003cm" svg:height="3.603cm"><draw:image xlink:href="Pictures/2000022F00004D85000011744270DDC8.wmf" xlink:type="simple" xlink:show="embed" xlink:actuate="onLoad"><text:p/></draw:image></draw:frame></text:p>
        <text:p text:style-name="Standard">Le gisement identifié, représentant une anticipation des réglementations thermiques, permettrait d’abaisser encore plus les consommations, mais les gains ne seraient que de 2% en 2020 sur les consommations totales du résidentiel dans le scénario tendanciel, et de 7,3% en 2050. </text:p>
        <text:p text:style-name="Standard">Le scénario Grenelle étant déjà relativement ambitieux, les gains du scénario gisement n’abaisseraient les consommations que de 0,7% en 2020 et 2050 par rapport au scénario Grenelle.</text:p>
        <text:p text:style-name="P31"><draw:frame text:anchor-type="as-char" svg:y="0cm" draw:z-index="283" draw:name="Picture 23" draw:style-name="gr2" draw:text-style-name="P131" svg:width="16.003cm" svg:height="3.693cm"><draw:image xlink:href="Pictures/2000023800004B9D000011747E6CDE83.wmf" xlink:type="simple" xlink:show="embed" xlink:actuate="onLoad"><text:p/></draw:image></draw:frame></text:p>
        <text:p text:style-name="P31"/>
        <text:list xml:id="list30497365" text:continue-list="list30493315" text:style-name="L1">
          <text:list-item>
            <text:list>
              <text:list-item>
                <text:list>
                  <text:list-item>
                    <text:p text:style-name="P121"><text:bookmark-start text:name="_Toc278394880"/><text:soft-page-break/>Conclusions sur le gisement des logements neufs<text:bookmark-end text:name="_Toc278394880"/></text:p>
                  </text:list-item>
                </text:list>
              </text:list-item>
            </text:list>
          </text:list-item>
        </text:list>
        <text:p text:style-name="Standard">Le gisement sur la construction neuve permet d’économiser :</text:p>
        <text:list xml:id="list28592260" text:style-name="L11">
          <text:list-item>
            <text:p text:style-name="P60">465 GWh/an à l’horizon 2020</text:p>
          </text:list-item>
          <text:list-item>
            <text:p text:style-name="P60">1 550 GWh/an à l’horizon 2050</text:p>
          </text:list-item>
        </text:list>
        <text:p text:style-name="Standard">Le cadre du Grenelle impact fortement ce gisement au travers des futures réglementations thermiques. Ainsi par rapport au scénario Grenelle, le gisement disponible s’élève à :</text:p>
        <text:list xml:id="list28600237" text:style-name="L12">
          <text:list-item>
            <text:p text:style-name="P61">141 GWh/an à l’horizon 2020</text:p>
          </text:list-item>
          <text:list-item>
            <text:p text:style-name="P61">129 GWh/an à l’horizon 2050</text:p>
          </text:list-item>
        </text:list>
        <text:p text:style-name="Standard">Ainsi l’enjeu principal concernant la construction neuve sera la maîtrise des coûts, et plus particulièrement des surcoûts de construction induits par les nouvelles réglementations thermiques.</text:p>
        <text:p text:style-name="Standard"><text:span text:style-name="T2">L’enjeu purement énergétique est donc plutôt limité dans le cadre du SRCAE. Toutefois la construction neuve a un lien et donc un impact qui peut être significatif sur les questions de mobilité.</text:span></text:p>
        <text:p text:style-name="Standard"/>
        <text:p text:style-name="P9"/>
        <text:p text:style-name="P20"/>
        <text:list xml:id="list30504574" text:continue-list="list30497365" text:style-name="L1">
          <text:list-item>
            <text:list>
              <text:list-item>
                <text:p text:style-name="P120"><text:bookmark-start text:name="_Toc278394881"/>Efficacité énergétique dans les logements existants : le chauffage<text:bookmark-end text:name="_Toc278394881"/></text:p>
              </text:list-item>
            </text:list>
          </text:list-item>
        </text:list>
        <text:p text:style-name="Standard">Après avoir identifié les gisements d’économie d’énergie des logements neufs, relativement faibles par rapport aux consommations totales du parc résidentiel, l’étape suivante est d’identifier les gisements d’économies d’énergie de chauffage du parc existant. </text:p>
        <text:p text:style-name="Standard">Les économies d’énergies de chauffage peuvent être obtenues par trois grands moyens :</text:p>
        <text:list xml:id="list28605688" text:style-name="L13">
          <text:list-item>
            <text:p text:style-name="P62">L’amélioration du bâti des logements : isolation, remplacement des menuiseries etc…</text:p>
          </text:list-item>
          <text:list-item>
            <text:p text:style-name="P62">L’amélioration des systèmes de chauffage : remplacement des chaudières et substitution d’énergie,</text:p>
          </text:list-item>
          <text:list-item>
            <text:p text:style-name="P62">La rationalisation des comportements : sensibilisation aux économies d’énergie, meilleur entretient des équipements, meilleur régulation…</text:p>
          </text:list-item>
        </text:list>
        <text:p text:style-name="Standard">Si l’on traduit ces facteurs de consommation énergétique en équation cela donne :</text:p>
        <text:p text:style-name="Standard"><draw:frame text:anchor-type="as-char" svg:y="0cm" draw:z-index="285" draw:name="Picture 24" draw:style-name="gr2" draw:text-style-name="P131" svg:width="14.181cm" svg:height="3.144cm"><draw:image xlink:href="Pictures/200000B8000048500000101026BC8A25.wmf" xlink:type="simple" xlink:show="embed" xlink:actuate="onLoad"><text:p/></draw:image></draw:frame></text:p>
        <text:list xml:id="list30474548" text:continue-list="list30504574" text:style-name="L1">
          <text:list-item>
            <text:list>
              <text:list-item>
                <text:list>
                  <text:list-item>
                    <text:p text:style-name="P121"><text:bookmark-start text:name="_Toc278394882"/>La réhabilitation du bâti<text:bookmark-end text:name="_Toc278394882"/></text:p>
                  </text:list-item>
                </text:list>
              </text:list-item>
            </text:list>
          </text:list-item>
        </text:list>
        <text:list xml:id="list30482491" text:continue-list="list30473612" text:style-name="L3">
          <text:list-item>
            <text:list>
              <text:list-item>
                <text:list>
                  <text:list-item>
                    <text:list>
                      <text:list-item>
                        <text:p text:style-name="P122">Description de la méthodologie employée</text:p>
                      </text:list-item>
                    </text:list>
                  </text:list-item>
                </text:list>
              </text:list-item>
            </text:list>
          </text:list-item>
        </text:list>
        <text:p text:style-name="Standard">La réhabilitation du bâti d’un logement permet de réduire son besoin. Le besoin de chauffage, initial d’un logement existant, exprimé en kWh/m², dépend de plusieurs facteurs. </text:p>
        <text:p text:style-name="Standard">Tout d’abord ce besoin dépend de l’âge de ce logement. Par exemple les logements construits avant le premier choc pétrolier (avant 1968) n’étaient pas conçus avec des notions de limitation des besoins de chauffage, la problématique énergétique n’étant pas identifiée à cette époque.</text:p>
        <text:p text:style-name="Standard">De plus tous les logements n’ont pas les mêmes surfaces déperditives. Ainsi une différence notable peut être observée entre une maison individuelle ayant ses quatre murs donnant sur l’air extérieur, et un appartement faisant partie d’un immeuble collectif et étant entouré de plusieurs logements également chauffés. Ce dernier peut n’avoir qu’une seule de ses parois donnant sur l’extérieur.</text:p>
        <text:p text:style-name="Standard">Voici ci-dessous un exemple d’impact de ces facteurs :</text:p>
        <text:p text:style-name="P34"><text:soft-page-break/><draw:frame text:anchor-type="as-char" svg:y="0cm" draw:z-index="287" draw:name="Picture 3" draw:style-name="gr2" draw:text-style-name="P131" svg:width="9.891cm" svg:height="5.749cm"><draw:image xlink:href="Pictures/10000201000002F2000001C6D52309E6.png" xlink:type="simple" xlink:show="embed" xlink:actuate="onLoad"><text:p/></draw:image></draw:frame></text:p>
        <text:p text:style-name="caption">Figure <text:s/>: Besoin de chauffage d'un logement en fonction de son âge et de son type</text:p>
        <text:p text:style-name="Standard">Ainsi le besoin unitaire est moindre en milieux urbain, les logements collectifs y étant plus présents. Voici une carte du Nord-Pas-de-Calais présentant les consommations unitaires moyennes par communes :</text:p>
        <text:p text:style-name="P36"><draw:frame text:anchor-type="as-char" svg:y="0cm" draw:z-index="289" draw:name="Picture 25" draw:style-name="gr2" draw:text-style-name="P131" svg:width="14.544cm" svg:height="8.891cm"><draw:image xlink:href="Pictures/2000000F0000486600002C46906F5C3B.wmf" xlink:type="simple" xlink:show="embed" xlink:actuate="onLoad"><text:p/></draw:image></draw:frame></text:p>
        <text:p text:style-name="Standard">L’étude du gisement « réhabilitation du parc bâti » se fait en effectuant une simulation large de gestes de réhabilitation sur l’ensemble du parc existant. </text:p>
        <text:p text:style-name="Standard">Ces gestes sont décomposés en deux « bouquets de travaux ».</text:p>
        <text:list xml:id="list28582307" text:style-name="L14">
          <text:list-item>
            <text:p text:style-name="P63">Un bouquet « 3 gestes » consistant en l’isolation des murs, de la toiture et au remplacement des menuiseries (fenêtres). Ceci correspond à une rénovation thermique complète typique. Le coût par logement d’une telle rénovation est approximativement de 20 000 <text:span text:style-name="T6">€</text:span></text:p>
          </text:list-item>
          <text:list-item>
            <text:p text:style-name="P63">Un bouquet « volontaire » constitué des trois gestes du bouquet précédent ainsi que de l’isolation du plancher et du remplacement de la ventilation. Le coût par logement d’une telle rénovation est approximativement de 26 000 <text:span text:style-name="T6">€</text:span></text:p>
          </text:list-item>
        </text:list>
        <text:p text:style-name="Standard">Les besoins du parc initial sont définis par le modèle développé par Energies Demain : Enerter<text:span text:style-name="T6">©</text:span>. Ce modèle se base notamment sur la définition et la caractérisation thermique de plus de vingt familles architecturales. La répartition du parc du Nord-Pas-de-Calais selon ces familles est résumée dans le tableau ci-dessous. On observe que le parc de cette région se démarque par sa faible proportion de logements collectifs et par la forte présence d’habitats du type « habitat Ouvrier ».</text:p>
        <text:p text:style-name="P33"><text:soft-page-break/><draw:frame text:anchor-type="as-char" svg:y="0cm" draw:z-index="291" draw:name="Picture 1" draw:style-name="gr2" draw:text-style-name="P131" svg:width="12.553cm" svg:height="6.566cm"><draw:image xlink:href="Pictures/1000000000000281000001884E2B1A46.png" xlink:type="simple" xlink:show="embed" xlink:actuate="onLoad"><text:p/></draw:image></draw:frame></text:p>
        <text:p text:style-name="caption">Figure <text:s/>: Répartition du parc du Nord-Pas-de-Calais en différentes typologies architecturales selon le modèle Enerter<text:span text:style-name="T6">©</text:span> (Energies Demain)</text:p>
        <text:p text:style-name="Standard">Ces familles architecturales permettent aussi de définir l’impact thermique des rénovations évoquées précédemment. </text:p>
        <text:p text:style-name="Standard">Pour plus de clarté, voici l’exemple de l’impact de la rénovation d’un logement appartenant à la famille « habitat ouvrier » emblématique de la région Nord-Pas-de-Calais.</text:p>
        <text:list xml:id="list30486456" text:continue-list="list30500676" text:style-name="L8">
          <text:list-item>
            <text:list>
              <text:list-item>
                <text:list>
                  <text:list-item>
                    <text:list>
                      <text:list-item>
                        <text:list>
                          <text:list-item>
                            <text:list>
                              <text:list-item>
                                <text:list>
                                  <text:list-item>
                                    <text:p text:style-name="P51">Description de la famille architecturale</text:p>
                                  </text:list-item>
                                </text:list>
                              </text:list-item>
                            </text:list>
                          </text:list-item>
                        </text:list>
                      </text:list-item>
                    </text:list>
                  </text:list-item>
                </text:list>
              </text:list-item>
            </text:list>
          </text:list-item>
        </text:list>
        <table:table table:name="Tableau3" table:style-name="Tableau3">
          <table:table-column table:style-name="Tableau3.A"/>
          <table:table-column table:style-name="Tableau3.B"/>
          <table:table-row table:style-name="Tableau3.1">
            <table:table-cell table:style-name="Tableau3.A1" office:value-type="string">
              <text:p text:style-name="P9"><draw:frame text:anchor-type="as-char" svg:y="0cm" draw:z-index="293" draw:name="Picture 5" draw:style-name="gr2" draw:text-style-name="P131" svg:width="5.552cm" svg:height="4.185cm"><draw:image xlink:href="Pictures/10000000000002D0000001C2A30501EF.png" xlink:type="simple" xlink:show="embed" xlink:actuate="onLoad"><text:p/></draw:image></draw:frame></text:p>
            </table:table-cell>
            <table:table-cell table:style-name="Tableau3.A1" office:value-type="string">
              <text:p text:style-name="P38"><draw:frame text:anchor-type="as-char" svg:y="0cm" draw:z-index="295" draw:name="Picture 2" draw:style-name="gr2" draw:text-style-name="P131" svg:width="6.104cm" svg:height="3.894cm"><draw:image xlink:href="Pictures/2000000B0000169000000E5CC708CBA3.wmf" xlink:type="simple" xlink:show="embed" xlink:actuate="onLoad"><text:p/></draw:image></draw:frame></text:p>
            </table:table-cell>
          </table:table-row>
        </table:table>
        <text:list xml:id="list30473719" text:continue-numbering="true" text:style-name="L8">
          <text:list-item>
            <text:p text:style-name="P52"/>
          </text:list-item>
        </text:list>
        <text:p text:style-name="Standard">Ces logements représentent 31% des logements du Nord-Pas-de-Calais (contre 12% de moyenne nationale).</text:p>
        <text:p text:style-name="Standard">Cette typologie est présente dans les gros bourgs ruraux et dans les zones urbaines. </text:p>
        <text:p text:style-name="Standard">Ces constructions sont très fréquemment alignées en bande, mitoyennes sur leur deux pignons. </text:p>
        <text:p text:style-name="Standard">Leur morphologie va d’un Rez-de-chaussée (RDC) + combles à RDC +1 étage + combles</text:p>
        <text:p text:style-name="Standard"><text:span text:style-name="T10">Leur paroi est majoritairement </text:span>constituée<text:span text:style-name="T10"> de brique.</text:span></text:p>
        <text:p text:style-name="Standard"><text:span text:style-name="T10">Les ouvertures représentent généralement environ 20% des deux faces libres.</text:span></text:p>
        <text:p text:style-name="Standard"><text:span text:style-name="T2">La consommation typique des bâtiments existants est estimée à 223 kWh/m²</text:span></text:p>
        <text:list xml:id="list30480169" text:continue-numbering="true" text:style-name="L8">
          <text:list-item>
            <text:list>
              <text:list-item>
                <text:list>
                  <text:list-item>
                    <text:list>
                      <text:list-item>
                        <text:list>
                          <text:list-item>
                            <text:list>
                              <text:list-item>
                                <text:list>
                                  <text:list-item>
                                    <text:p text:style-name="P51">Impact du bouquet « 3 gestes »</text:p>
                                  </text:list-item>
                                </text:list>
                              </text:list-item>
                            </text:list>
                          </text:list-item>
                        </text:list>
                      </text:list-item>
                    </text:list>
                  </text:list-item>
                </text:list>
              </text:list-item>
            </text:list>
          </text:list-item>
        </text:list>
        <text:p text:style-name="Standard">Les actions effectuées sur ce bâtiment sont :</text:p>
        <text:list xml:id="list28578120" text:style-name="L15">
          <text:list-item>
            <text:p text:style-name="P64">une isolation des murs par l’intérieur, </text:p>
          </text:list-item>
          <text:list-item>
            <text:p text:style-name="P64">une isolation des combles,</text:p>
          </text:list-item>
          <text:list-item>
            <text:p text:style-name="P64">une pose de double vitrage.</text:p>
          </text:list-item>
        </text:list>
        <text:p text:style-name="Standard"><text:span text:style-name="T2">La consommation après isolation devient : 85 kWh/m², soit une diminution de 60%.</text:span></text:p>
        <text:list xml:id="list30479360" text:continue-list="list30480169" text:style-name="L8">
          <text:list-item>
            <text:list>
              <text:list-item>
                <text:list>
                  <text:list-item>
                    <text:list>
                      <text:list-item>
                        <text:list>
                          <text:list-item>
                            <text:list>
                              <text:list-item>
                                <text:list>
                                  <text:list-item>
                                    <text:p text:style-name="P51">Impact du bouquet « volontaire »</text:p>
                                  </text:list-item>
                                </text:list>
                              </text:list-item>
                            </text:list>
                          </text:list-item>
                        </text:list>
                      </text:list-item>
                    </text:list>
                  </text:list-item>
                </text:list>
              </text:list-item>
            </text:list>
          </text:list-item>
        </text:list>
        <text:p text:style-name="Standard"><text:soft-page-break/>Les actions du bouquet « 3 gestes » précédent sont appliquées, en plus de l’installation d’une ventilation mécanique et de l’isolation du plancher.</text:p>
        <text:p text:style-name="Standard"><text:span text:style-name="T2">La consommation après isolation devient : 35 kWh/m², soit une diminution de 85%.</text:span></text:p>
        <text:list xml:id="list30476582" text:continue-list="list30482491" text:style-name="L3">
          <text:list-item>
            <text:list>
              <text:list-item>
                <text:list>
                  <text:list-item>
                    <text:list>
                      <text:list-item>
                        <text:p text:style-name="P122">Estimation des gains de réhabilitation thermique</text:p>
                      </text:list-item>
                    </text:list>
                  </text:list-item>
                </text:list>
              </text:list-item>
            </text:list>
          </text:list-item>
        </text:list>
        <text:list xml:id="list30496741" text:continue-list="list30479360" text:style-name="L8">
          <text:list-item>
            <text:list>
              <text:list-item>
                <text:list>
                  <text:list-item>
                    <text:list>
                      <text:list-item>
                        <text:list>
                          <text:list-item>
                            <text:list>
                              <text:list-item>
                                <text:list>
                                  <text:list-item>
                                    <text:p text:style-name="P51"> Gisement « bouquet volontaire »</text:p>
                                  </text:list-item>
                                </text:list>
                              </text:list-item>
                            </text:list>
                          </text:list-item>
                        </text:list>
                      </text:list-item>
                    </text:list>
                  </text:list-item>
                </text:list>
              </text:list-item>
            </text:list>
          </text:list-item>
        </text:list>
        <text:p text:style-name="Standard">Dans le cadre de dette étude de gisement, nous simulons l’impact de la réhabilitation « volontaire » appliquée à l’ensemble du parc à l’horizon 2050.</text:p>
        <text:p text:style-name="Standard"><draw:frame text:anchor-type="as-char" svg:y="0cm" draw:z-index="297" draw:name="Picture 29" draw:style-name="gr2" draw:text-style-name="P131" svg:width="12.025cm" svg:height="7.767cm"><draw:image xlink:href="Pictures/200001CF000033BD0000216D5F0942E6.wmf" xlink:type="simple" xlink:show="embed" xlink:actuate="onLoad"><text:p/></draw:image></draw:frame></text:p>
        <text:p text:style-name="P35"><draw:frame text:anchor-type="as-char" svg:y="0cm" draw:z-index="299" draw:name="Picture 5" draw:style-name="gr2" draw:text-style-name="P131" svg:width="16.611cm" svg:height="4.433cm"><draw:image xlink:href="Pictures/200002FE000054D0000016A96AB57366.wmf" xlink:type="simple" xlink:show="embed" xlink:actuate="onLoad"><text:p/></draw:image></draw:frame></text:p>
        <text:p text:style-name="Standard">On observe que le gisement est relativement important. <text:span text:style-name="T2">A l’horizon 2050 il s’élève à près de 11 000 GWh/an. Autre fait intéressant de souligner : un peu plus de 50% du gisement est concentré dans un peu plus de 30% du parc : les maisons individuelles d’avant 1948.</text:span></text:p>
        <text:p text:style-name="Standard">En prenant le coût unitaire de ce bouquet d’actions à 26 000 euros, nous obtenons un coût d’environ 30 c<text:span text:style-name="T6">€/k</text:span>Wh évité.</text:p>
        <text:p text:style-name="Standard">Attention : les coûts estimés ne servent qu’à donner des ordres de grandeur.</text:p>
        <text:list xml:id="list30494090" text:continue-numbering="true" text:style-name="L8">
          <text:list-item>
            <text:list>
              <text:list-item>
                <text:list>
                  <text:list-item>
                    <text:list>
                      <text:list-item>
                        <text:list>
                          <text:list-item>
                            <text:list>
                              <text:list-item>
                                <text:list>
                                  <text:list-item>
                                    <text:p text:style-name="P51"> Gisement « bouquet 3 gestes »</text:p>
                                  </text:list-item>
                                </text:list>
                              </text:list-item>
                            </text:list>
                          </text:list-item>
                        </text:list>
                      </text:list-item>
                    </text:list>
                  </text:list-item>
                </text:list>
              </text:list-item>
            </text:list>
          </text:list-item>
        </text:list>
        <text:p text:style-name="Standard">Dans le cadre de dette étude de gisement, nous simulons l’impact de la réhabilitation « 3 gestes » appliquée à l’ensemble du parc à l’horizon 2050.</text:p>
        <text:p text:style-name="Standard"><text:soft-page-break/><draw:frame text:anchor-type="as-char" svg:y="0cm" draw:z-index="301" draw:name="Picture 3" draw:style-name="gr2" draw:text-style-name="P131" svg:width="12.025cm" svg:height="7.732cm"><draw:image xlink:href="Pictures/200001CF000034000000216D781A8898.wmf" xlink:type="simple" xlink:show="embed" xlink:actuate="onLoad"><text:p/></draw:image></draw:frame></text:p>
        <text:p text:style-name="P36"><draw:frame text:anchor-type="as-char" svg:y="0cm" draw:z-index="303" draw:name="Picture 4" draw:style-name="gr2" draw:text-style-name="P131" svg:width="16.64cm" svg:height="4.529cm"><draw:image xlink:href="Pictures/200003050000532A000016A9BAFB089C.wmf" xlink:type="simple" xlink:show="embed" xlink:actuate="onLoad"><text:p/></draw:image></draw:frame></text:p>
        <text:p text:style-name="Standard">Le gisement <text:s/>est moindre qu’avec le bouquet volontaire, comme l’on peut s’y attendre, mais reste important. <text:span text:style-name="T2">A l’horizon 2050 il s’élève à près de 9 630 GWh/an. </text:span>Comme pour le gisement volontaire, l’essentiel du gisement est concentré sur les maisons individuelles d’avant 1948.</text:p>
        <text:p text:style-name="Standard">En prenant le coût unitaire de ce bouquet d’actions à 20 000 euros, nous obtenons un coût total de ce gisement s’élevant à un peu plus de 28 milliard d’euros. Ce qui revient à environ 34 c<text:span text:style-name="T6">€/k</text:span>Wh évité. </text:p>
        <text:p text:style-name="Standard">Attention : les coûts estimés ne servent qu’à donner des ordres de grandeur.</text:p>
        <text:list xml:id="list30491070" text:continue-list="list30476582" text:style-name="L3">
          <text:list-item>
            <text:list>
              <text:list-item>
                <text:list>
                  <text:list-item>
                    <text:list>
                      <text:list-item>
                        <text:p text:style-name="P122">Conclusions sur le gisement « réhabilitation du bâti existant »</text:p>
                      </text:list-item>
                    </text:list>
                  </text:list-item>
                </text:list>
              </text:list-item>
            </text:list>
          </text:list-item>
        </text:list>
        <text:p text:style-name="Standard">Ce gisement présente des gains très importants, s’élevant à près de 11 000 GWh/an d’ici 2050. <text:span text:style-name="T2">L’action sur le bâti des logements existant doit être la principale mesure dans le cadre d’une politique de maîtrise des consommations énergétiques.</text:span></text:p>
        <text:p text:style-name="Standard">Toutefois les coûts mis en jeux sont importants et nécessitent un ciblage lors du SRCAE.</text:p>
        <text:p text:style-name="Standard">Ainsi la définition des points suivant est importante : </text:p>
        <text:list xml:id="list28593878" text:style-name="L16">
          <text:list-item>
            <text:p text:style-name="P65">Quel parc réhabiliter ? (50% du gisement repose sur 30% du parc)</text:p>
          </text:list-item>
          <text:list-item>
            <text:p text:style-name="P65">Quelles est l’ambition des travaux de rénovations suivant le type de parc ciblé ?</text:p>
          </text:list-item>
          <text:list-item>
            <text:p text:style-name="P65">Quel objectif temporel se fixer ? Par exemple quelle étape pour 2020 ?</text:p>
          </text:list-item>
        </text:list>
        <text:p text:style-name="Standard">Ainsi concernant le dernier point, <text:s/>il s’agira de faire attention à ne pas « tuer » <text:s/>le gisement en effectuant de petits travaux de rénovations pour toucher un plus grand nombre de logements. En effet, les coûts seront plus importants si les différents gestes de rénovation thermique sont faits de manière différenciée dans le temps sur un même logement (pas de mutualisation des moyens de travaux). De plus, la gêne occasionnée par les travaux se retrouve multipliée pour les habitants, et ceux-ci auront moins tendance à déclencher des travaux successifs. Toutefois <text:soft-page-break/>cet équilibre entre nombres de logements à toucher et niveau de performance des travaux peut être difficile à trouver. Une collectivité ne peut pas trop favoriser une faible partie des logements, et donc des habitants, pour effectuer des réhabilitations thermiques sans rompre une certaine d’équité sociale. </text:p>
        <text:p text:style-name="Standard">Un critère de ciblage de parc à rénover, croisant performance thermique initiale du logement et revenu du ménage occupant, pourrait être pertinent.</text:p>
        <text:list xml:id="list30488038" text:continue-list="list30474548" text:style-name="L1">
          <text:list-item>
            <text:list>
              <text:list-item>
                <text:list>
                  <text:list-item>
                    <text:p text:style-name="P121"><text:bookmark-start text:name="_Toc278394883"/>Gisement sur les systèmes de chauffages<text:bookmark-end text:name="_Toc278394883"/></text:p>
                  </text:list-item>
                </text:list>
              </text:list-item>
            </text:list>
          </text:list-item>
        </text:list>
        <text:list xml:id="list30488442" text:continue-list="list30491070" text:style-name="L3">
          <text:list-item>
            <text:list>
              <text:list-item>
                <text:list>
                  <text:list-item>
                    <text:list>
                      <text:list-item>
                        <text:p text:style-name="P122">Moyens d’actions sur les systèmes</text:p>
                      </text:list-item>
                    </text:list>
                  </text:list-item>
                </text:list>
              </text:list-item>
            </text:list>
          </text:list-item>
        </text:list>
        <text:p text:style-name="Standard">Les consommations énergétiques des logements peuvent être réduites par le changement ou l’amélioration du système de chauffage. Trois effets peuvent être identifiés :</text:p>
        <text:p text:style-name="List_20_Paragraph">L’effet technologique : amélioration des rendements des systèmes existants. </text:p>
        <text:p text:style-name="Standard">Une chaudière neuve possède un rendement supérieur à une chaudière vieille de 20 ans. C’est par exemple le cas lorsque l’on passe d’une chaudière gaz classique à une chaudière gaz à condensation. Cet effet est traduit dans l’ensemble des scénarios par un remplacement des systèmes de chauffage arrivant en fin de vie. Les évolutions de rendements sont illustrées dans les graphiques ci-dessous.</text:p>
        <text:p text:style-name="P37"><draw:frame text:anchor-type="as-char" svg:y="0cm" draw:z-index="305" draw:name="Picture 6" draw:style-name="gr2" draw:text-style-name="P131" svg:width="16.431cm" svg:height="4.961cm"><draw:image xlink:href="Pictures/20000224000053560000192DAADFCC50.wmf" xlink:type="simple" xlink:show="embed" xlink:actuate="onLoad"><text:p/></draw:image></draw:frame></text:p>
        <text:p text:style-name="caption">Figure <text:s/>: Evolution des rendements des systèmes de chauffages</text:p>
        <text:p text:style-name="Standard">La durée de vie moyenne des systèmes détermine le taux de rotation des ces derniers, et est fixée à : </text:p>
        <text:list xml:id="list28593822" text:style-name="L17">
          <text:list-item>
            <text:p text:style-name="P66">20 ans pour les systèmes de chauffages collectifs,</text:p>
          </text:list-item>
          <text:list-item>
            <text:p text:style-name="P66">15 ans pour les systèmes individuels.</text:p>
          </text:list-item>
        </text:list>
        <text:p text:style-name="Standard">A noter que dans cette étude, l’augmentation du taux de rotation des systèmes de chauffage (par effet d’une mesure de type « prime à la casse ») n’est pas prise en compte.</text:p>
        <text:p text:style-name="List_20_Paragraph">Un effet de marché : le changement de type ou d’énergie de chauffage vers une technologie plus performante ou une énergie moins polluante.</text:p>
        <text:p text:style-name="List_20_Paragraph">Un effet d’utilisation/comportement : ceci se traduit par une meilleure régulation ou un meilleur entretient du système.</text:p>
        <text:list xml:id="list30500875" text:continue-list="list30488442" text:style-name="L3">
          <text:list-item>
            <text:list>
              <text:list-item>
                <text:list>
                  <text:list-item>
                    <text:list>
                      <text:list-item>
                        <text:p text:style-name="P122">Descriptif des hypothèses et scénarios</text:p>
                      </text:list-item>
                    </text:list>
                  </text:list-item>
                </text:list>
              </text:list-item>
            </text:list>
          </text:list-item>
        </text:list>
        <text:p text:style-name="Standard">Un scénario « Gisement systèmes » est comparé à un scénario Tendanciel. Le Grenelle est considéré comme n’ayant pas d’effet sur le parc existant. Les réhabilitations du bâti sont considérées comme nulles dans les deux scénarios.</text:p>
        <text:list xml:id="list30476342" text:continue-list="list30494090" text:style-name="L8">
          <text:list-item>
            <text:list>
              <text:list-item>
                <text:list>
                  <text:list-item>
                    <text:list>
                      <text:list-item>
                        <text:list>
                          <text:list-item>
                            <text:list>
                              <text:list-item>
                                <text:list>
                                  <text:list-item>
                                    <text:p text:style-name="P51">Le scénario tendanciel</text:p>
                                  </text:list-item>
                                </text:list>
                              </text:list-item>
                            </text:list>
                          </text:list-item>
                        </text:list>
                      </text:list-item>
                    </text:list>
                  </text:list-item>
                </text:list>
              </text:list-item>
            </text:list>
          </text:list-item>
        </text:list>
        <text:p text:style-name="Standard">Le scénario tendanciel prend en compte l’effet technologique d’amélioration des rendements. Le scénario tendanciel défini dans cette étude traduit uniquement cet effet. Les systèmes de chauffage du parc de logement sont remplacés par des systèmes de même technologie, neufs.</text:p>
        <text:p text:style-name="P36"><text:soft-page-break/><draw:frame text:anchor-type="as-char" svg:y="0cm" draw:z-index="307" draw:name="Picture 8" draw:style-name="gr2" draw:text-style-name="P131" svg:width="14.851cm" svg:height="7.515cm"><draw:image xlink:href="Pictures/2000016500004DB20000275459FCEBA6.wmf" xlink:type="simple" xlink:show="embed" xlink:actuate="onLoad"><text:p/></draw:image></draw:frame></text:p>
        <text:p text:style-name="Standard">Les parts de marché restent du coup stable dans le temps. A noter la grande proportion de systèmes individuels de chauffage (accolade rouge).</text:p>
        <text:p text:style-name="Standard">Ce remplacement des systèmes provoque donc une baisse de la consommation d’énergie dans le scénario tendanciel :</text:p>
        <text:p text:style-name="P34"><draw:frame text:anchor-type="as-char" svg:y="0cm" draw:z-index="309" draw:name="Picture 7" draw:style-name="gr2" draw:text-style-name="P131" svg:width="9.988cm" svg:height="5.407cm"><draw:image xlink:href="Pictures/200000B300002E720000192D3907723E.wmf" xlink:type="simple" xlink:show="embed" xlink:actuate="onLoad"><text:p/></draw:image></draw:frame></text:p>
        <text:p text:style-name="caption">Figure <text:s/>: baisse de la consommation du scénario tendanciel provoquée par le remplacement des systèmes</text:p>
        <text:list xml:id="list30498087" text:continue-numbering="true" text:style-name="L8">
          <text:list-item>
            <text:list>
              <text:list-item>
                <text:list>
                  <text:list-item>
                    <text:list>
                      <text:list-item>
                        <text:list>
                          <text:list-item>
                            <text:list>
                              <text:list-item>
                                <text:list>
                                  <text:list-item>
                                    <text:p text:style-name="P51">Le scénario « Gisement Systèmes »</text:p>
                                  </text:list-item>
                                </text:list>
                              </text:list-item>
                            </text:list>
                          </text:list-item>
                        </text:list>
                      </text:list-item>
                    </text:list>
                  </text:list-item>
                </text:list>
              </text:list-item>
            </text:list>
          </text:list-item>
        </text:list>
        <text:p text:style-name="Standard">Le scénario Gisement système se distingue du scénario tendanciel par des hypothèses de remplacement de systèmes par des énergies et technologie moins consommatrices ou émettrices de CO<text:span text:style-name="T20">2.</text:span></text:p>
        <text:p text:style-name="Standard">Cette substitution est déterminée au travers de matrices de transferts de systèmes de chauffage. Ces matrices servent à indiquer, pour chaque type de système, quel système sera choisit en remplacement. Ceci permet de créer une dynamique « naturelle », prenant en compte les contraintes de changements de système. Cette approche a été préférée par rapport à une approche multipliant les scénarios de type : un scénario « tout bois », un scénario « tout PAC », un scénario « Chauffage Urbain »... D’une part car cela pourrait nuire à la lisibilité des résultats, et d’autres part car l’orientation vers une solution unique n’est <text:s/>pas possible techniquement et soulève des inconvénients (voir ci-après le questionnement sur l’introduction du bois ou des PAC)</text:p>
        <text:p text:style-name="Standard">Ainsi<text:span text:style-name="T2">, les règles de passage</text:span> suivantes on été posées dans le cadre de ce scénario Gisement :</text:p>
        <text:p text:style-name="Standard">En maison individuelle :</text:p>
        <text:list xml:id="list28598042" text:style-name="L18">
          <text:list-item>
            <text:p text:style-name="P67">les logements chauffés à l’électricité Joule passent aux PAC Air/Eau,</text:p>
          </text:list-item>
          <text:list-item>
            <text:p text:style-name="P67"><text:soft-page-break/>les logements chauffés au fioul, GPL, charbon passent à 40% aux PAC et 60% au bois,</text:p>
          </text:list-item>
          <text:list-item>
            <text:p text:style-name="P67">les logements Gaz restent au Gaz.</text:p>
          </text:list-item>
        </text:list>
        <text:p text:style-name="Standard">En logement collectif :</text:p>
        <text:list xml:id="list28583413" text:style-name="L19">
          <text:list-item>
            <text:p text:style-name="P68">les logements en chauffage collectif GPL et Fioul passent au chauffage urbain,</text:p>
          </text:list-item>
          <text:list-item>
            <text:p text:style-name="P68">les logements chauffés à l’électricité joule passent aux PAC,</text:p>
          </text:list-item>
          <text:list-item>
            <text:p text:style-name="P68">les logements chauffés au GPL et gaz naturel par système individuels passent ou restent au Gaz (avec augmentation du rendement i.e. passage à la condensation), ou passent aux technologies innovantes gaz après 2020.</text:p>
          </text:list-item>
        </text:list>
        <text:p text:style-name="Standard"><text:span text:style-name="T2">Remarque sur les règles de passage choisies :</text:span></text:p>
        <text:p text:style-name="Standard">Le choix arbitraire des ces règles de passage peuvent poser question et débat. En effet elles ont été choisie de façon à créer un scénario ambitieux mais cohérent avec des contraintes technico-économique en vigueur. Toutefois certaines règles méritent questionnement :</text:p>
        <text:list xml:id="list28589070" text:style-name="L20">
          <text:list-item>
            <text:p text:style-name="P69">Le passage vers les <text:span text:style-name="T2">technologies gaz innovantes</text:span> peut avoir un impact fort, mais le développement et la maturité de ces technologies à l’horizon 2020 <text:span text:style-name="T2">sont incertains</text:span>. <text:span text:style-name="T2">Ainsi nous proposons en variante un scénario sans introduction de ces technologies</text:span>.</text:p>
          </text:list-item>
        </text:list>
        <text:p text:style-name="P33"><draw:frame text:anchor-type="as-char" svg:y="0cm" draw:z-index="311" draw:name="Picture 5" draw:style-name="gr2" draw:text-style-name="P131" svg:width="12.143cm" svg:height="6.95cm"><draw:image xlink:href="Pictures/1000000000000320000001E57C2A90EB.png" xlink:type="simple" xlink:show="embed" xlink:actuate="onLoad"><text:p/></draw:image></draw:frame></text:p>
        <text:p text:style-name="caption">Figure <text:s/>: Evolution des rendements normalisés des technologie gaz</text:p>
        <text:list xml:id="list30481740" text:continue-numbering="true" text:style-name="L20">
          <text:list-item>
            <text:p text:style-name="P69">Le fait de <text:span text:style-name="T2">favoriser l’introduction des systèmes Bois ou des PAC électriques</text:span> est une question importante. </text:p>
          </text:list-item>
        </text:list>
        <text:p text:style-name="Standard">Chaque technologie possède ses forces et faiblesse, et agissent de manières distinctes sur le bilan climat/énergie du parc de logements. Voici un bref quelques éléments chiffrés afin d’illustrer les différences entre une PAC A/E et une chaudière bois :</text:p>
        <text:p text:style-name="Standard"><text:span text:style-name="T2">En termes d’efficacité énergétique</text:span>, si nous comparons une PAC de COP 3 par rapport à une chaudière bois de rendement 0.85 nous constatons que la PAC consomme :</text:p>
        <text:list xml:id="list28575320" text:style-name="L21">
          <text:list-item>
            <text:p text:style-name="P70">3,5 fois moins que la chaudière bois en énergie finale,</text:p>
          </text:list-item>
          <text:list-item>
            <text:p text:style-name="P70">1,4 fois moins que la chaudière bois en <text:s/>énergie primaire (lié au facteur de conversion 2,58 primaire/final pour l’électricité).</text:p>
          </text:list-item>
        </text:list>
        <text:p text:style-name="Standard"><text:span text:style-name="T2">En termes d’émissions de CO</text:span><text:span text:style-name="T21">2</text:span><text:span text:style-name="T2"> :</text:span></text:p>
        <text:list xml:id="list28597535" text:style-name="L22">
          <text:list-item>
            <text:p text:style-name="P71">L’électricité émet environs 180 gCO<text:span text:style-name="T20">2</text:span>/kWh pour le chauffage (d’après la note de cadrage du 14/01/2005 de l’ADEME),</text:p>
          </text:list-item>
          <text:list-item>
            <text:p text:style-name="P71">Le bois émet 0 gCO<text:span text:style-name="T20">2</text:span>/kWh, ou 13 gCO<text:span text:style-name="T20">2</text:span>/kWh en comptant les émissions du cycle amont (transformation et transport)</text:p>
          </text:list-item>
        </text:list>
        <text:p text:style-name="Standard"><text:span text:style-name="T2">D’autres inconvénients spécifiques à chaque énergie peuvent être soulignés :</text:span></text:p>
        <text:list xml:id="list28600538" text:style-name="L23">
          <text:list-item>
            <text:p text:style-name="P72">Les PAC participent à l’effet de pointe électrique. Ceci est aggravé par le fait qu’en périodes de <text:soft-page-break/>froid important, les PAC se mettent à fonctionner comme des systèmes électriques joules. Ainsi, un développement massif de cette technologie pourrait poser des problèmes de saturation sur le réseau local électrique et augmenter les émissions de CO<text:span text:style-name="T20">2</text:span> en mobilisant des moyens thermiques de production d’électricité <text:s/>de pointe.</text:p>
          </text:list-item>
          <text:list-item>
            <text:p text:style-name="P72">La combustion du bois est émettrice de polluants tel que : du monoxyde de carbone (CO), Oxyde d’azote (NOx), particules fines, etc. L’amélioration technologique des chaudières récentes permet de réduire ces émissions, mais l’usage massif du bois en milieu urbain pourrait poser des problèmes de santé publique.</text:p>
          </text:list-item>
          <text:list-item>
            <text:p text:style-name="P72">Pour un développement massif du bois, l’offre locale de bois-énergie doit suivre la demande tout en gérant la ressource pour éviter une surexploitation.</text:p>
          </text:list-item>
        </text:list>
        <text:p text:style-name="P85"/>
        <text:list xml:id="list28591541" text:style-name="L24">
          <text:list-item>
            <text:p text:style-name="P73"><text:span text:style-name="T2">Le choix a été fait de laisser les logements chauffés au gaz de réseau « fidèles » à cette énergie. </text:span></text:p>
          </text:list-item>
        </text:list>
        <text:p text:style-name="Standard">Ce choix peut être discutable, mais il a été fait en considérant les éléments suivants :</text:p>
        <text:list xml:id="list28597892" text:style-name="L25">
          <text:list-item>
            <text:p text:style-name="P74"><text:s/>Les systèmes gaz présentes un rapport performance/coûts qui reste intéressant (ils permettent de respecter les réglementations thermiques dans le neuf par exemple)</text:p>
          </text:list-item>
          <text:list-item>
            <text:p text:style-name="P74">Les coûts de changement d’énergie (raccordement à l’électricité triphasée, stockage bois) dissuadent l’occupant de changer.</text:p>
          </text:list-item>
          <text:list-item>
            <text:p text:style-name="P74">Les logements connectés au gaz de réseau sont majoritairement situés en zone urbaine, ce qui rend délicat l’utilisation du bois-énergie (problème de place de stockage et émissions de polluants)</text:p>
          </text:list-item>
        </text:list>
        <text:p text:style-name="Standard"><text:span text:style-name="T2">Parts de marché des systèmes de chauffage suite aux changements de systèmes du scénario Gisement 1 avec technologies existantes :</text:span></text:p>
        <text:p text:style-name="P15"><draw:frame text:anchor-type="as-char" svg:y="0cm" draw:z-index="313" draw:name="Picture 3" draw:style-name="gr2" draw:text-style-name="P131" svg:width="14.923cm" svg:height="8.383cm"><draw:image xlink:href="Pictures/20000167000056A3000030B4C286FF8A.wmf" xlink:type="simple" xlink:show="embed" xlink:actuate="onLoad"><text:p/></draw:image></draw:frame></text:p>
        <text:p text:style-name="P35"/>
        <text:p text:style-name="Standard"><text:span text:style-name="T2">Parts de marché des systèmes de chauffage suite aux changements de systèmes du scénario Gisement 2 avec systèmes gaz innovants :</text:span></text:p>
        <text:p text:style-name="P36"><text:soft-page-break/><draw:frame text:anchor-type="as-char" svg:y="0cm" draw:z-index="315" draw:name="Picture 1" draw:style-name="gr2" draw:text-style-name="P131" svg:width="14.803cm" svg:height="8.314cm"><draw:image xlink:href="Pictures/2000016F000056A3000030B440D7A8B7.wmf" xlink:type="simple" xlink:show="embed" xlink:actuate="onLoad"><text:p/></draw:image></draw:frame></text:p>
        <text:p text:style-name="Standard"/>
        <text:list xml:id="list30491300" text:continue-list="list30500875" text:style-name="L3">
          <text:list-item>
            <text:list>
              <text:list-item>
                <text:list>
                  <text:list-item>
                    <text:list>
                      <text:list-item>
                        <text:p text:style-name="P122">Principaux résultats de l’étude « Gisement systèmes »</text:p>
                      </text:list-item>
                    </text:list>
                  </text:list-item>
                </text:list>
              </text:list-item>
            </text:list>
          </text:list-item>
        </text:list>
        <text:p text:style-name="Standard"/>
        <text:p text:style-name="Standard">L’évolution de la consommation de chauffage dans les différents scénarios envisagés est résumée dans le graphique ci-dessous :</text:p>
        <text:p text:style-name="P9"><text:s/><draw:frame text:anchor-type="as-char" svg:y="0cm" draw:z-index="317" draw:name="Picture 4" draw:style-name="gr2" draw:text-style-name="P131" svg:width="16.003cm" svg:height="6.561cm"><draw:image xlink:href="Pictures/200000E70000434700001B9CFBBFBEE1.wmf" xlink:type="simple" xlink:show="embed" xlink:actuate="onLoad"><text:p/></draw:image></draw:frame></text:p>
        <text:p text:style-name="Standard">Les nouvelles technologies Gaz permettent de se substituer au <text:s/>gaz classique et donc d’abaisser la consommation plus en avant à partir de 2030.</text:p>
        <text:p text:style-name="Standard"><text:span text:style-name="T2">Les gisements identifiés sont les suivants : </text:span></text:p>
        <text:list xml:id="list28588027" text:style-name="L26">
          <text:list-item>
            <text:p text:style-name="P75"><text:span text:style-name="T2">Environ 1840 GWh/an à l’horizon 2020,</text:span></text:p>
          </text:list-item>
          <text:list-item>
            <text:p text:style-name="P75"><text:span text:style-name="T2">De 2500 à 6350 GWh/an à l’horizon 2050.</text:span></text:p>
          </text:list-item>
        </text:list>
        <text:list xml:id="list30505505" text:continue-list="list30491300" text:style-name="L3">
          <text:list-item>
            <text:list>
              <text:list-item>
                <text:list>
                  <text:list-item>
                    <text:list>
                      <text:list-item>
                        <text:p text:style-name="P122">Des questions clés pour les SRACE</text:p>
                      </text:list-item>
                    </text:list>
                  </text:list-item>
                </text:list>
              </text:list-item>
            </text:list>
          </text:list-item>
        </text:list>
        <text:p text:style-name="Standard">Cette étude sur la substitution des systèmes <text:s/>pose de nombreuses questions clés dans le cadre des SRCAE que nous résumons ici :</text:p>
        <text:list xml:id="list28601568" text:style-name="L27">
          <text:list-item>
            <text:p text:style-name="P76">L’horizon temporel de résorption des systèmes charbon/fioul/GPL est crucial. Ce sont des gisements important d’économie d’énergie et de diminution de Gaz à Effet de Serre (GES). <text:soft-page-break/>Dans notre étude la plupart de ces systèmes ont disparus d’ici 2050.</text:p>
          </text:list-item>
          <text:list-item>
            <text:p text:style-name="P76">Les règles de partage de marché et l’équilibre entre Bois et PAC en substitution du fioul/charbon/GPL peuvent influencer grandement les résultats obtenus si on raisonne en termes d’efficacité économique ou d’émission de CO<text:span text:style-name="T20">2</text:span>.</text:p>
          </text:list-item>
          <text:list-item>
            <text:p text:style-name="P76">Concernant le choix des technologies de PAC (Air/eau, Sol/Eau/ Air/Air), le choix du développement de la PAC Air/Eau est-il le plus judicieux ? Les contraintes liées aux PAC Sol/Eau peuvent-elles être levées ?</text:p>
          </text:list-item>
          <text:list-item>
            <text:p text:style-name="P76">Combien de logements est-il possible de raccorder aux réseaux de chaleur ? Une densité critique de logement doit être atteinte pour qu’un réseau devienne rentable, un identification du potentiel serait profitable. De plus le choix est fait ici de ne raccorder que des logements collectifs, toutefois une question se pose sur la pertinence de favoriser la liaison de maisons individuelles à cette ressource si ceci est économiquement viable.</text:p>
          </text:list-item>
          <text:list-item>
            <text:p text:style-name="P76">Concernant le mix énergétique des réseaux de chaleur et la problématique des émissions de CO<text:span text:style-name="T20">2 </text:span>plusieurs questions se posent : </text:p>
            <text:list>
              <text:list-item>
                <text:p text:style-name="P76">La quantité de ressource chaleur mise à disposition par l’industrie et sa pérennité.</text:p>
              </text:list-item>
              <text:list-item>
                <text:p text:style-name="P76">La ressource Géothermique est-elle importante dans la région ?</text:p>
              </text:list-item>
              <text:list-item>
                <text:p text:style-name="P76">La place du bois et ses impacts sur la qualité de l’air en zone dense doit être considérée.</text:p>
              </text:list-item>
            </text:list>
          </text:list-item>
          <text:list-item>
            <text:p text:style-name="P76">La règle de « fidélité » au gaz utilisée ici peut être remise en question. Quid de l’énergie/système de substitution ?</text:p>
          </text:list-item>
          <text:list-item>
            <text:p text:style-name="P76">La place des nouvelles technologies gaz dans les projections à 2020 et 2050 reste à discuter. Leur impact peut être élevé, mais est sujet à de grande inconnues.</text:p>
          </text:list-item>
        </text:list>
        <text:list xml:id="list30479172" text:continue-list="list30488038" text:style-name="L1">
          <text:list-item>
            <text:list>
              <text:list-item>
                <text:list>
                  <text:list-item>
                    <text:p text:style-name="P121"><text:bookmark-start text:name="_Toc278394884"/>Gisement sur un effet « comportement »<text:bookmark-end text:name="_Toc278394884"/></text:p>
                  </text:list-item>
                </text:list>
              </text:list-item>
            </text:list>
          </text:list-item>
        </text:list>
        <text:p text:style-name="Standard">Les consommations énergétiques d’un logement peuvent varier de manière importante suivant les comportements des habitants. Une action sur ces comportements peut permettre de diminuer les consommations de chauffage, en évitant les surchauffes par exemple, que ce soit par :</text:p>
        <text:list xml:id="list28593296" text:style-name="L28">
          <text:list-item>
            <text:p text:style-name="P77">Une action technologique : un meilleur système de régulation</text:p>
          </text:list-item>
          <text:list-item>
            <text:p text:style-name="P77">Une action contractuelle : obligation d’entretien de chaudières</text:p>
          </text:list-item>
          <text:list-item>
            <text:p text:style-name="P77">Une sensibilisation : limitation de la température de consigne, modification du comportement (diminution de l’effet : « j’ouvre les fenêtres avec le chauffage au maximum »).</text:p>
          </text:list-item>
        </text:list>
        <text:p text:style-name="Standard">Cependant l’impact de telles mesures est difficile à évaluer. Ainsi certaines études de sensibilisation indiquent des baisses de 10% des consommations dans un bâtiment test, mais ce résultat peut être biaisé par le fait que l’étude n’est faite que sur 1 semaine, ou l’effet est maximum. De plus l’effet rebond de surconsommation liée à l’amélioration technique du logement (réhabilitation, logement neuf), vient contrer cet effet.</text:p>
        <text:p text:style-name="Standard">Des taux forfaitaires sont utilisés pour simuler le gisement possible d’économie d’énergie de l’ensemble de ces actions.</text:p>
        <text:p text:style-name="Standard"><draw:frame text:anchor-type="as-char" svg:y="0cm" draw:z-index="319" draw:name="Picture 5" draw:style-name="gr2" draw:text-style-name="P131" svg:width="11.958cm" svg:height="5.954cm"><draw:image xlink:href="Pictures/20000369000037E800001BDE0B9F260B.wmf" xlink:type="simple" xlink:show="embed" xlink:actuate="onLoad"><text:p/></draw:image></draw:frame></text:p>
        <text:p text:style-name="Standard">Ainsi les baisses identifiées sont de l’ordre de :</text:p>
        <text:list xml:id="list28587250" text:style-name="L29">
          <text:list-item>
            <text:p text:style-name="P78"><text:soft-page-break/><text:span text:style-name="T2">3200 GWh/an à l’horizon 2020.</text:span></text:p>
          </text:list-item>
        </text:list>
        <text:list xml:id="list30484312" text:continue-list="list30479172" text:style-name="L1">
          <text:list-item>
            <text:list>
              <text:list-item>
                <text:p text:style-name="P119"><text:bookmark-start text:name="_Toc278394885"/>Efficacité énergétique dans les logements existants : l’ECS<text:bookmark-end text:name="_Toc278394885"/></text:p>
              </text:list-item>
            </text:list>
          </text:list-item>
        </text:list>
        <text:list xml:id="list30487075" text:continue-list="list30505505" text:style-name="L3">
          <text:list-item>
            <text:list>
              <text:list-item>
                <text:list>
                  <text:list-item>
                    <text:list>
                      <text:list-item>
                        <text:p text:style-name="P122">Hypothèses</text:p>
                      </text:list-item>
                    </text:list>
                  </text:list-item>
                </text:list>
              </text:list-item>
            </text:list>
          </text:list-item>
        </text:list>
        <text:p text:style-name="Standard">Les besoins en ECS des logements sont calculés à partir d’un besoin unitaire par personne. Ainsi dans le tendanciel, la consommation totale d’ECS diminue, comme la projection de population du Nord-Pas-de-Calais.</text:p>
        <text:p text:style-name="Standard">Comme pour les systèmes de chauffage, la substitution de systèmes ECS s’effectue à travers des règles de passage, indiquant pour un système donné, quel système le remplace. Le scénario tendanciel est paramétré de manière à ce que les parts de marché restent constantes, c'est-à-dire qu’un système ECS est remplacé par un système identique.</text:p>
        <text:p text:style-name="Standard">Le scénario gisement table sur le remplacement des systèmes de la façon suivante :</text:p>
        <text:list xml:id="list30493808" text:continue-list="list28587250" text:style-name="L29">
          <text:list-item>
            <text:p text:style-name="P78">Remplacement total des systèmes ECS au gaz naturel, fioul, GPL en solaire</text:p>
          </text:list-item>
          <text:list-item>
            <text:p text:style-name="P78">Remplacement total des systèmes ECS Elec joule en ECS thermodynamique.</text:p>
          </text:list-item>
        </text:list>
        <text:p text:style-name="Standard">Les parts de marché donnent :</text:p>
        <text:p text:style-name="P33"><draw:frame text:anchor-type="as-char" svg:y="0cm" draw:z-index="321" draw:name="Picture 6" draw:style-name="gr2" draw:text-style-name="P131" svg:width="10.395cm" svg:height="6.252cm"><draw:image xlink:href="Pictures/20000118000029D80000192D0198D93D.wmf" xlink:type="simple" xlink:show="embed" xlink:actuate="onLoad"><text:p/></draw:image></draw:frame></text:p>
        <text:p text:style-name="P44">Figure <text:s/>: Evolution des parts de marché ECS, scénario Gisement horizon 2020</text:p>
        <text:list xml:id="list30498414" text:continue-list="list30487075" text:style-name="L3">
          <text:list-item>
            <text:list>
              <text:list-item>
                <text:list>
                  <text:list-item>
                    <text:list>
                      <text:list-item>
                        <text:p text:style-name="P122">Gisement ECS identifié</text:p>
                      </text:list-item>
                    </text:list>
                  </text:list-item>
                </text:list>
              </text:list-item>
            </text:list>
          </text:list-item>
        </text:list>
        <text:p text:style-name="Standard"><text:span text:style-name="T2">Le gisement identifié est d’environ 570 GWh en 2020.</text:span></text:p>
        <text:p text:style-name="Standard"><draw:frame text:anchor-type="as-char" svg:y="0cm" draw:z-index="323" draw:name="Picture 1" draw:style-name="gr2" draw:text-style-name="P131" svg:width="10.633cm" svg:height="6.397cm"><draw:image xlink:href="Pictures/200000BC000029D80000192D6E78DCE8.wmf" xlink:type="simple" xlink:show="embed" xlink:actuate="onLoad"><text:p/></draw:image></draw:frame></text:p>
        <text:p text:style-name="Standard"><text:soft-page-break/>L’enjeu pour les SRCAE est de déterminer la vitesse de pénétration effective des technologies solaires et thermodynamique et notamment le taux de pénétration à l’horizon 2020.</text:p>
        <text:list xml:id="list30479114" text:continue-list="list30484312" text:style-name="L1">
          <text:list-item>
            <text:list>
              <text:list-item>
                <text:p text:style-name="P119"><text:bookmark-start text:name="_Toc278394886"/>Efficacité énergétique dans les logements existants : l’électricité spécifique<text:bookmark-end text:name="_Toc278394886"/></text:p>
              </text:list-item>
            </text:list>
          </text:list-item>
        </text:list>
        <text:list xml:id="list30494218" text:continue-list="list30498414" text:style-name="L3">
          <text:list-item>
            <text:list>
              <text:list-item>
                <text:list>
                  <text:list-item>
                    <text:list>
                      <text:list-item>
                        <text:p text:style-name="P122">Hypothèses de départ : scénario tendanciel</text:p>
                      </text:list-item>
                    </text:list>
                  </text:list-item>
                </text:list>
              </text:list-item>
            </text:list>
          </text:list-item>
        </text:list>
        <text:p text:style-name="Standard">Le besoin en électricité spécifique regroupe les besoin d’électricité pour l’ensemble des appareils électriques des logements, hors chauffage, ECS, Cuisson concurrentielle. Ainsi cet usage a été décomposé en plusieurs catégories : </text:p>
        <text:list xml:id="list28581619" text:style-name="L30">
          <text:list-item>
            <text:p text:style-name="P79">Electroménager (aspirateurs, fers à repasser…)</text:p>
          </text:list-item>
          <text:list-item>
            <text:p text:style-name="P79">Loisir (TV, lecteurs DVD, consoles de jeux…)</text:p>
          </text:list-item>
          <text:list-item>
            <text:p text:style-name="P79">Froid Alimentaire (Réfrigérateurs, congélateur…)</text:p>
          </text:list-item>
          <text:list-item>
            <text:p text:style-name="P79">Eclairage</text:p>
          </text:list-item>
          <text:list-item>
            <text:p text:style-name="P79">Autres</text:p>
          </text:list-item>
        </text:list>
        <text:p text:style-name="Standard">A noter la catégorie « Autres » regroupant l’ensemble des appareils électriques ainsi que les usages encore « inconnus ». Ainsi en prospective cette catégorie est nécessaire, car historiquement, de nouveaux usages d’électricité ont en permanence apparus (Apparition des « BOX internet » etc…).</text:p>
        <text:p text:style-name="Standard">L’évolution tendancielle des consommations est représentée dans le graphique ci-contre :</text:p>
        <text:p text:style-name="P32"><draw:frame text:anchor-type="as-char" svg:y="0cm" draw:z-index="325" draw:name="Picture 3" draw:style-name="gr2" draw:text-style-name="P131" svg:width="12.085cm" svg:height="7.429cm"><draw:image xlink:href="Pictures/200000F900002FEC00001D857F528261.wmf" xlink:type="simple" xlink:show="embed" xlink:actuate="onLoad"><text:p/></draw:image></draw:frame></text:p>
        <text:p text:style-name="Standard">L’augmentation de consommation d’électricité spécifique est majoritairement portée par de nouveaux usages et un développement important des loisirs (doubles équipements, taille des téléviseurs en augmentations etc.)</text:p>
        <text:list xml:id="list30476628" text:continue-list="list30494218" text:style-name="L3">
          <text:list-item>
            <text:list>
              <text:list-item>
                <text:list>
                  <text:list-item>
                    <text:list>
                      <text:list-item>
                        <text:p text:style-name="P122">Scénario « Grenelle »</text:p>
                      </text:list-item>
                    </text:list>
                  </text:list-item>
                </text:list>
              </text:list-item>
            </text:list>
          </text:list-item>
        </text:list>
        <text:p text:style-name="Standard">Le scénario « Grenelle » prend en compte l’application de la Directive Européenne Eco conception, qui impactera à la baisse la consommation des appareils suivants :</text:p>
        <text:list xml:id="list28577654" text:style-name="L31">
          <text:list-item>
            <text:p text:style-name="P80">puissance des ampoules (incandescence),</text:p>
          </text:list-item>
          <text:list-item>
            <text:p text:style-name="P80">veille des appareils,</text:p>
          </text:list-item>
          <text:list-item>
            <text:p text:style-name="P80">moteurs électriques,</text:p>
          </text:list-item>
          <text:list-item>
            <text:p text:style-name="P80">téléviseurs,</text:p>
          </text:list-item>
          <text:list-item>
            <text:p text:style-name="P80">appareils de froid domestique,</text:p>
          </text:list-item>
          <text:list-item>
            <text:p text:style-name="P80"><text:soft-page-break/>lave-vaiselles</text:p>
          </text:list-item>
        </text:list>
        <text:list xml:id="list30502555" text:continue-list="list30476628" text:style-name="L3">
          <text:list-item>
            <text:list>
              <text:list-item>
                <text:list>
                  <text:list-item>
                    <text:list>
                      <text:list-item>
                        <text:p text:style-name="P122">Scénario Gisement</text:p>
                      </text:list-item>
                    </text:list>
                  </text:list-item>
                </text:list>
              </text:list-item>
            </text:list>
          </text:list-item>
        </text:list>
        <text:p text:style-name="Standard">Le scénario Gisement prend en compte l’augmentation des performances requises dans le scénario Grenelle ainsi que l’application de nouvelles mesures :</text:p>
        <text:list xml:id="list28586639" text:style-name="L32">
          <text:list-item>
            <text:p text:style-name="P81">politique volontaire sur l’éclairage,</text:p>
          </text:list-item>
          <text:list-item>
            <text:p text:style-name="P81">préférences aux étiquettes A+ et A++ (A+++ pour 2050) pour les équipements électroménagers et de froid,</text:p>
          </text:list-item>
          <text:list-item>
            <text:p text:style-name="P81">limitation du double ou triple équipement sur les téléviseurs,</text:p>
          </text:list-item>
          <text:list-item>
            <text:p text:style-name="P81">amélioration de l’efficacité sur les téléviseurs,</text:p>
          </text:list-item>
          <text:list-item>
            <text:p text:style-name="P81">limitation du taux d’équipement en sèche-linge.</text:p>
          </text:list-item>
        </text:list>
        <text:list xml:id="list30483872" text:continue-list="list30502555" text:style-name="L3">
          <text:list-item>
            <text:list>
              <text:list-item>
                <text:list>
                  <text:list-item>
                    <text:list>
                      <text:list-item>
                        <text:p text:style-name="P122">Résultats du gisement électricité spécifique</text:p>
                      </text:list-item>
                    </text:list>
                  </text:list-item>
                </text:list>
              </text:list-item>
            </text:list>
          </text:list-item>
        </text:list>
        <text:p text:style-name="Standard"><draw:frame text:anchor-type="as-char" svg:y="0cm" draw:z-index="327" draw:name="Picture 5" draw:style-name="gr2" draw:text-style-name="P131" svg:width="12.909cm" svg:height="5.652cm"><draw:image xlink:href="Pictures/200000E70000463B00001EBCF49726AB.wmf" xlink:type="simple" xlink:show="embed" xlink:actuate="onLoad"><text:p/></draw:image></draw:frame></text:p>
        <text:p text:style-name="P35"><draw:frame text:anchor-type="as-char" svg:y="0cm" draw:z-index="329" draw:name="Picture 6" draw:style-name="gr2" draw:text-style-name="P131" svg:width="16.003cm" svg:height="2.894cm"><draw:image xlink:href="Pictures/20000136000043E300000C3ED139DE7F.wmf" xlink:type="simple" xlink:show="embed" xlink:actuate="onLoad"><text:p/></draw:image></draw:frame></text:p>
        <text:p text:style-name="Standard"><text:span text:style-name="T2">Les gains identifiés par l’étude gisement électricité spécifique s’élèvent à :</text:span></text:p>
        <text:list xml:id="list28586365" text:style-name="L33">
          <text:list-item>
            <text:p text:style-name="P82"><text:span text:style-name="T2">Environ 400 GWh/an en 2020</text:span></text:p>
          </text:list-item>
          <text:list-item>
            <text:p text:style-name="P82"><text:span text:style-name="T2">Environ 780 GWh/an en 2050</text:span></text:p>
          </text:list-item>
        </text:list>
        <text:p text:style-name="Standard">Si on décompose ces gains par usage, on observe sur le graphique ci-dessous que le poste « loisir » est le gisement le plus important :</text:p>
        <text:p text:style-name="Standard"><text:soft-page-break/><draw:frame text:anchor-type="as-char" svg:y="0cm" draw:z-index="331" draw:name="Picture 7" draw:style-name="gr2" draw:text-style-name="P131" svg:width="11.186cm" svg:height="6.728cm"><draw:image xlink:href="Pictures/200000D0000029D80000192D0195E5D6.wmf" xlink:type="simple" xlink:show="embed" xlink:actuate="onLoad"><text:p/></draw:image></draw:frame></text:p>
        <text:p text:style-name="P17"/>
        <text:list xml:id="list30476158" text:continue-list="list30479114" text:style-name="L1">
          <text:list-item>
            <text:list>
              <text:list-item>
                <text:p text:style-name="P120"><text:bookmark-start text:name="_Toc278394887"/>Synthèse<text:bookmark-end text:name="_Toc278394887"/></text:p>
              </text:list-item>
            </text:list>
          </text:list-item>
        </text:list>
        <text:list xml:id="list30497520" text:continue-list="list30483872" text:style-name="L3">
          <text:list-item>
            <text:list>
              <text:list-item>
                <text:list>
                  <text:list-item>
                    <text:list>
                      <text:list-item>
                        <text:p text:style-name="P122">Les gisements d’énergie</text:p>
                      </text:list-item>
                    </text:list>
                  </text:list-item>
                </text:list>
              </text:list-item>
            </text:list>
          </text:list-item>
        </text:list>
        <text:p text:style-name="Standard">Les économies d’énergie potentielles sont résumées dans le tableau suivant :</text:p>
        <text:p text:style-name="Standard"/>
        <text:p text:style-name="P32"><draw:frame text:anchor-type="as-char" svg:y="0cm" draw:z-index="333" draw:name="Picture 9" draw:style-name="gr2" draw:text-style-name="P131" svg:width="13.198cm" svg:height="4.125cm"><draw:image xlink:href="Pictures/2000013D0000325A00000FB746505A73.wmf" xlink:type="simple" xlink:show="embed" xlink:actuate="onLoad"><text:p/></draw:image></draw:frame></text:p>
        <text:p text:style-name="Standard">Le total est donné à titre indicatif, mais ces gisements ne sont pas additionnels. Si l’on simule l’ensemble des actions en même temps nous obtenons le résultat suivant :</text:p>
        <text:p text:style-name="P31"><draw:frame text:anchor-type="as-char" svg:y="0cm" draw:z-index="335" draw:name="Picture 19" draw:style-name="gr2" draw:text-style-name="P131" svg:width="14.858cm" svg:height="5.97cm"><draw:image xlink:href="Pictures/200000D500003EDA000019440DF0DC2B.wmf" xlink:type="simple" xlink:show="embed" xlink:actuate="onLoad"><text:p/></draw:image></draw:frame></text:p>
        <text:p text:style-name="Standard"/>
        <text:p text:style-name="P2"><draw:frame text:anchor-type="as-char" svg:y="0cm" draw:z-index="337" draw:name="Picture 12" draw:style-name="gr2" draw:text-style-name="P131" svg:width="8.118cm" svg:height="2.652cm"><draw:image xlink:href="Pictures/200000F20000203500000A8270234DF7.wmf" xlink:type="simple" xlink:show="embed" xlink:actuate="onLoad"><text:p/></draw:image></draw:frame></text:p>
        <text:p text:style-name="Standard"><text:span text:style-name="T2">Le gisement total identifié correspond à une baisse de consommation en 2050 de 62% par rapport au scénario tendanciel. L’essentiel du gisement repose sur le poste de chauffage, la réhabilitation du bâti existant en étant le premier contributeur.</text:span></text:p>
        <text:list xml:id="list30477476" text:continue-numbering="true" text:style-name="L3">
          <text:list-item>
            <text:list>
              <text:list-item>
                <text:list>
                  <text:list-item>
                    <text:list>
                      <text:list-item>
                        <text:p text:style-name="P122">Les gisements en émissions de CO<text:span text:style-name="T20">2</text:span></text:p>
                      </text:list-item>
                    </text:list>
                  </text:list-item>
                </text:list>
              </text:list-item>
            </text:list>
          </text:list-item>
        </text:list>
        <text:p text:style-name="Standard">La diminution des émissions de CO2 est donnée à titre indicative. Cette dernière n’est pas complète, les informations sur les émissions de CO2 des réseaux de chaleur n’étant pas connues. De plus le potentiel d’utilisation de la biomasse n’a pas été effectué.</text:p>
        <text:p text:style-name="P29"><text:soft-page-break/><draw:frame text:anchor-type="as-char" svg:y="0cm" draw:z-index="339" draw:name="Picture 17" draw:style-name="gr2" draw:text-style-name="P131" svg:width="13.191cm" svg:height="6.494cm"><draw:image xlink:href="Pictures/200000A0000033220000192D1BA7A4C0.wmf" xlink:type="simple" xlink:show="embed" xlink:actuate="onLoad"><text:p/></draw:image></draw:frame></text:p>
        <text:p text:style-name="P2"><draw:frame text:anchor-type="as-char" svg:y="0cm" draw:z-index="341" draw:name="Picture 18" draw:style-name="gr2" draw:text-style-name="P131" svg:width="8.501cm" svg:height="0.481cm"><draw:image xlink:href="Pictures/2000007E00001FF3000001D45C437FD1.wmf" xlink:type="simple" xlink:show="embed" xlink:actuate="onLoad"><text:p/></draw:image></draw:frame></text:p>
        <text:p text:style-name="Standard"><text:span text:style-name="T2">La baisse des émissions de CO</text:span><text:span text:style-name="T21">2</text:span><text:span text:style-name="T2"> s’élève à 73% des émissions du scénario tendanciel en 2050. Comparé à 2005, les émissions de CO</text:span><text:span text:style-name="T21">2</text:span><text:span text:style-name="T2"> peuvent être divisées par 4,3.</text:span></text:p>
        <text:list xml:id="list30502589" text:continue-list="list30476158" text:style-name="L1">
          <text:list-item>
            <text:list>
              <text:list-item>
                <text:p text:style-name="P119"><text:bookmark-start text:name="_Toc278394888"/>Le bâtiment, un secteur important dans le cadre des SRCAE<text:bookmark-end text:name="_Toc278394888"/></text:p>
              </text:list-item>
            </text:list>
          </text:list-item>
        </text:list>
        <text:p text:style-name="Standard">Le secteur du bâtiment est un secteur important car il laisse des marges de manœuvre fortes permettant de compenser les difficultés de réduction des consommations énergétiques d’autres secteurs.</text:p>
        <text:p text:style-name="Standard">Toutefois, les choix maximaux ne pourront être ceux retenus dans le scénario final</text:p>
        <text:list xml:id="list28601542" text:style-name="L34">
          <text:list-item>
            <text:p text:style-name="P83">L’importance donnée à la construction neuve dans les efforts à mener au-delà des réglementations thermiques,</text:p>
          </text:list-item>
          <text:list-item>
            <text:p text:style-name="P83">Le ciblage des réhabilitations, afin de maximiser les gains en fonction de l’investissement effectué,</text:p>
          </text:list-item>
          <text:list-item>
            <text:p text:style-name="P83">Le choix des développements énergétiques, afin de trouver un mix énergétique équilibré, en prenant en compte les effets de filière,</text:p>
          </text:list-item>
          <text:list-item>
            <text:p text:style-name="P83">Le niveau d’ambition attendu pour la pénétration des mesures de sensibilisation.</text:p>
          </text:list-item>
        </text:list>
        <text:list xml:id="list28575415" text:style-name="L35">
          <text:list-item>
            <text:p text:style-name="P84"/>
          </text:list-item>
        </text:list>
        <text:list xml:id="list30486922" text:continue-list="list30502589" text:style-name="L1">
          <text:list-item>
            <text:p text:style-name="P118"><text:bookmark-start text:name="_Toc278394889"/><text:bookmark-start text:name="_Toc278289766"/>Secteur industrie<text:bookmark-end text:name="_Toc278394889"/><text:bookmark-end text:name="_Toc278289766"/></text:p>
            <text:list>
              <text:list-item>
                <text:p text:style-name="P119"><text:bookmark-start text:name="_Toc278394890"/><text:bookmark-start text:name="_Toc278289767"/>Méthodologie<text:bookmark-end text:name="_Toc278394890"/><text:bookmark-end text:name="_Toc278289767"/></text:p>
              </text:list-item>
            </text:list>
          </text:list-item>
        </text:list>
        <text:p text:style-name="Standard"/>
        <text:p text:style-name="Standard">La première étape de la modélisation consiste à reconstituer les données de consommation détaillées de l’industrie régionale, de manière à segmenter et organiser les données de la façon suivante :</text:p>
        <text:list xml:id="list30474929" text:continue-list="list30498087" text:style-name="L8">
          <text:list-item>
            <text:list>
              <text:list-item>
                <text:list>
                  <text:list-item>
                    <text:list>
                      <text:list-item>
                        <text:list>
                          <text:list-item>
                            <text:list>
                              <text:list-item>
                                <text:list>
                                  <text:list-item>
                                    <text:p text:style-name="P51">Par branche industrielle</text:p>
                                    <text:list>
                                      <text:list-item>
                                        <text:p text:style-name="P51">Par sous-branche (si possible avec les productions industrielles en volume, pour juger de l’efficacité)</text:p>
                                      </text:list-item>
                                    </text:list>
                                  </text:list-item>
                                  <text:list-item>
                                    <text:p text:style-name="P51">Par type d’énergie</text:p>
                                  </text:list-item>
                                  <text:list-item>
                                    <text:p text:style-name="P51">Par usage</text:p>
                                  </text:list-item>
                                </text:list>
                              </text:list-item>
                            </text:list>
                          </text:list-item>
                        </text:list>
                      </text:list-item>
                    </text:list>
                  </text:list-item>
                </text:list>
              </text:list-item>
            </text:list>
          </text:list-item>
        </text:list>
        <text:p text:style-name="Standard"/>
        <text:p text:style-name="caption"><text:bookmark-start text:name="_Ref277841319"/>Figure <text:bookmark-end text:name="_Ref277841319"/><text:s/>– Reconstitution des données de consommation</text:p>
        <text:p text:style-name="P8"/>
        <text:p text:style-name="Standard"/>
        <text:p text:style-name="Standard"/>
        <text:p text:style-name="Standard"/>
        <text:p text:style-name="Standard">La <text:bookmark-ref text:reference-format="text" text:ref-name="_Ref276138728">Figure </text:bookmark-ref> synthétise le principe du modèle. Une fois élaborées les données d’entrées, des hypothèses de projection de l’activité dans chaque branche sont définies. Ces projections s’appuient sur des études prospectives régionales, nationales ou européennes, mais aussi viennent de la vision que l’on souhaite donner à l’industrie dans la région. Il a notamment été décidé en accord avec le commanditaire, de ne pas considérer de délocalisations d’unités de production dont la motivation première serait la fuite de carbone ou la recherche de main d’œuvre bas coût.</text:p>
        <text:p text:style-name="Standard"/>
        <text:p text:style-name="Standard">La détermination des gisements d’économie d’énergie se déroule selon les étapes suivantes : </text:p>
        <text:p text:style-name="Standard">Les premières sources de réduction de consommation sont liées à la sobriété, on peut en effet envisager des réductions de production justifiées par un moindre usage de produit (exemple : diminution de la taille des voitures produites)... </text:p>
        <text:p text:style-name="Standard">Toujours sans toucher au niveau d’efficacité des technologies, il est aussi possible de réduire les consommations énergétiques en augmentant les taux de réutilisation (exemple : bouteilles consignées ou de recyclage (exemple : recyclage des métaux ou plastique).</text:p>
        <text:p text:style-name="Standard"/>
        <text:p text:style-name="Standard">Une fois ces premières étapes déterminées, les gains d’efficacité des procédés industriels sont appliqués aux consommations futures de la région. Ces potentiels d’économie d’énergie dépendent d’une part des niveaux de performance des installations actuelles de la région (vétusté des installations, niveau de rénovation…), mais également des meilleures techniques aujourd’hui disponibles. Pour 2050, certaines technologies non encore disponibles au stade industriel mais existant au stade pilote ont été prises en compte (voir pour les détails les chapitres sectoriels). La description des techniques permettant des gains d’efficacité est découpé selon :</text:p>
        <text:list xml:id="list30475413" text:continue-numbering="true" text:style-name="L8">
          <text:list-item>
            <text:list>
              <text:list-item>
                <text:list>
                  <text:list-item>
                    <text:list>
                      <text:list-item>
                        <text:list>
                          <text:list-item>
                            <text:list>
                              <text:list-item>
                                <text:list>
                                  <text:list-item>
                                    <text:p text:style-name="P51">Les opérations transverses, ce sont les utilisations énergétiques que l’on retrouve dans la majorité des secteurs industriels (moteur, éclairage, pompe, ventilateur…)</text:p>
                                  </text:list-item>
                                  <text:list-item>
                                    <text:p text:style-name="P51"><text:soft-page-break/>Les procédés spécifiques : il s’agit ici particulièrement des procédés des Industries Grosses Consommatrices d’Energie (IGCE).</text:p>
                                  </text:list-item>
                                </text:list>
                              </text:list-item>
                            </text:list>
                          </text:list-item>
                        </text:list>
                      </text:list-item>
                    </text:list>
                  </text:list-item>
                </text:list>
              </text:list-item>
            </text:list>
          </text:list-item>
        </text:list>
        <text:p text:style-name="Standard">Certains gains énergétiques nécessitent la substitution d’énergie. Ainsi, certains usages de l’électricité peuvent permettre des économies d’énergie intéressantes en substitution à des usages de combustible. Par exemple en agroalimentaire ou chimie, le recours à la compression mécanique de vapeur pour les opérations de concentration peut être qualifié d’électricité performante. Les gains en énergie finale doivent cependant être très importants pour permettre un gain réel en énergie primaire (le ratio réel actuel du système électrique européen se situe autour de 3). La modélisation des autres substitutions (gaz, biomasse, solaire…) aurait plus d’importance dans une étude complète, avec objectif de réduction des GES (ce qui n’est pas l’objet ici).</text:p>
        <text:p text:style-name="Standard"/>
        <text:p text:style-name="Standard"/>
        <text:p text:style-name="caption"><text:bookmark-start text:name="_Ref276138728"/>Figure <text:bookmark-end text:name="_Ref276138728"/><text:s/>– Schéma de la modélisation de l’industrie</text:p>
        <text:p text:style-name="P16"/>
        <text:p text:style-name="P2"><text:span text:style-name="T16">Source : E&amp;E</text:span></text:p>
        <text:p text:style-name="Standard"/>
        <text:p text:style-name="Standard"/>
        <text:p text:style-name="Standard">L’importance de l’industrie dans la région Nord Pas de Calais conduit à proposer une itération supplémentaire dans ce calcul, de façon à estimer le gisement restant de chaleur récupérable, une fois appliquées les meilleures technologies disponibles. De même, l’alimentation des industries en chaleur à moyenne et haute température permet d’envisager une substitution des moyens de production d’électricité classiques par de la cogénération. Ces deux potentiels supplémentaires ont été identifiés puis quantifiés de façon simplifiée :</text:p>
        <text:list xml:id="list30480655" text:continue-numbering="true" text:style-name="L8">
          <text:list-item>
            <text:list>
              <text:list-item>
                <text:list>
                  <text:list-item>
                    <text:list>
                      <text:list-item>
                        <text:list>
                          <text:list-item>
                            <text:list>
                              <text:list-item>
                                <text:list>
                                  <text:list-item>
                                    <text:p text:style-name="P51"><text:span text:style-name="T3">Récupération d’énergie</text:span> : bon nombre de procédés industriels, même optimisés, rejettent encore sous forme d’effluents (fumées, eau de refroidissement…), des quantités de chaleur importantes dans l’environnement. Des échangeurs de chaleurs peuvent permettre de récupérer cette énergie, et alimenter ainsi des réseaux permettant une valorisation en dehors du site industriel (dans une autre unité industrielle, ou un un autre secteur – résidentiel ou tertiaire). Cette récupération est cependant tributaire du reste du bilan, par exemple les besoins en chaleur ou les valorisations du bois ou des effluents. Elle dépend donc non seulement de l’efficacité de la récupération (rendement des échangeurs, auxilliaires de pompage…) mais aussi d’un taux d’utilisation qui dépend du reste du système.</text:p>
                                  </text:list-item>
                                  <text:list-item>
                                    <text:p text:style-name="P51"><text:span text:style-name="T3">L’utilisation de turbines à gaz ou moteurs à combustion en substitution de brûleurs classiques</text:span>. La chaleur utile pour le procédé, initialement produite par combustion directe de gaz est substitué, par les gaz d’échappement d’une turbine à gaz voir d’un moteur. Il s’agit d’une <text:span text:style-name="T3">cogénération en amont du cycle industriel. </text:span><text:span text:style-name="T9">Cette production électrique permet ainsi de limiter l’énergie primaire utilisée dans la production électrique. Cette économie peut être portée au crédit du secteur énergétique. Une optimisation de ces productions dans le temps, fonction des autres productions fossiles ou des importations, pourrait aussi amener un bilan carbone positif.</text:span></text:p>
                                  </text:list-item>
                                </text:list>
                              </text:list-item>
                            </text:list>
                          </text:list-item>
                        </text:list>
                      </text:list-item>
                    </text:list>
                  </text:list-item>
                </text:list>
              </text:list-item>
            </text:list>
          </text:list-item>
        </text:list>
        <text:p text:style-name="Standard">Ces deux potentiels sont illustrés sur la <text:bookmark-ref text:reference-format="text" text:ref-name="_Ref278021723">Figure </text:bookmark-ref>.</text:p>
        <text:p text:style-name="Standard"/>
        <text:p text:style-name="caption"><text:bookmark-start text:name="_Ref278021723"/><text:soft-page-break/>Figure <text:bookmark-end text:name="_Ref278021723"/><text:s/>– Récupération d’énergie et cogénération amont dans l’industrie</text:p>
        <text:p text:style-name="P33"><draw:frame text:anchor-type="as-char" svg:y="0cm" draw:z-index="345" draw:name="Picture 196" draw:style-name="gr2" draw:text-style-name="P131" svg:width="16.003cm" svg:height="9.732cm"><draw:image xlink:href="Pictures/200001F20000404C0000273303042159.wmf" xlink:type="simple" xlink:show="embed" xlink:actuate="onLoad"><text:p/></draw:image></draw:frame></text:p>
        <text:p text:style-name="P34"><text:span text:style-name="T16">Source : E&amp;E</text:span></text:p>
        <text:p text:style-name="Standard"/>
        <text:p text:style-name="Standard"/>
        <text:list xml:id="list30498466" text:continue-list="list30486922" text:style-name="L1">
          <text:list-item>
            <text:list>
              <text:list-item>
                <text:p text:style-name="P119"><text:bookmark-start text:name="_Toc278394891"/><text:bookmark-start text:name="_Toc278289768"/>Profil énergétique industriel de la région Nord-Pas-de-Calais<text:bookmark-end text:name="_Toc278394891"/><text:bookmark-end text:name="_Toc278289768"/></text:p>
              </text:list-item>
            </text:list>
          </text:list-item>
        </text:list>
        <text:p text:style-name="Standard"/>
        <text:p text:style-name="Standard">En 2005, année de référence de l’étude, l’industrie représente environ 7 Mtep de consommation d’énergie, soit 50% de la consommation finale d’énergie de la région (au niveau nationale, l’industrie représente seulement 27% de la consommation totale). Ces chiffres montrent donc le poids de l’industrie dans la région, notamment d’Industrie Grosse Consommatrice d’Energie (IGCE).</text:p>
        <text:p text:style-name="Standard">La <text:bookmark-ref text:reference-format="text" text:ref-name="_Ref278031295">Figure </text:bookmark-ref> montre la répartition des consommations d’énergie par grand secteur. La sidérurgie, (pour 75% la production d’acier primaire) pèse pour près de la moitié de la consommation régionale industrielle. Ensuite on retrouve l’agroalimentaire et les industries lourdes (Chimie, Métaux, Papier, Verre, Ciment…). On note également une part importante d’industrie en mécanique et électricité.</text:p>
        <text:p text:style-name="Standard"/>
        <text:p text:style-name="Standard"/>
        <text:p text:style-name="P45"><text:bookmark-start text:name="_Ref278031295"/><text:soft-page-break/>Figure <text:bookmark-end text:name="_Ref278031295"/><text:s/>– Répartition sectorielle des consommations d’énergie dans la région Nord-Pas-de-Calais - 2005</text:p>
        <text:p text:style-name="P34"><draw:frame text:anchor-type="as-char" svg:y="0cm" draw:z-index="347" draw:name="Picture 4" draw:style-name="gr2" draw:text-style-name="P131" svg:width="10.796cm" svg:height="8.923cm"><draw:image xlink:href="Pictures/2000010300003A5900003033AFCE28DE.wmf" xlink:type="simple" xlink:show="embed" xlink:actuate="onLoad"><text:p/></draw:image></draw:frame></text:p>
        <text:p text:style-name="P34"><text:span text:style-name="T16">Source : SESSI</text:span></text:p>
        <text:p text:style-name="Standard"/>
        <text:p text:style-name="Standard">La <text:bookmark-ref text:reference-format="text" text:ref-name="_Ref278185157">Figure </text:bookmark-ref> montre que le charbon reste la plus importante consommation avec une part de 30%.. Il est principalement utilisé pour la production d’acier primaire (haut-fourneaux de Dunkerque). Il est suivit par le gaz naturel avec plus de 20% des usages. Le gaz naturel continue à se développer en raison de son coût plus faible que le fioul et ses faibles émissions de GES. L’électricité ne représente que 20% en énergie finale des consommations. La part vapeur correspond en général à l’externalisation de la production de vapeur pour des procédés spécifiques (papèterie, chimie, caoutchouc). Cette part pourrait augmenter si l’on augmente la récupération de chaleur inter-industrie.</text:p>
        <text:p text:style-name="caption"><text:bookmark-start text:name="_Ref278185157"/><text:soft-page-break/>Figure <text:bookmark-end text:name="_Ref278185157"/><text:s/>– Répartition des consommations d’énergie, par type d’énergie et par secteur indsutriel – Nord-Pas-de-Calais</text:p>
        <text:p text:style-name="P23"><draw:frame text:anchor-type="as-char" svg:y="0cm" draw:z-index="349" draw:name="Picture 5" draw:style-name="gr2" draw:text-style-name="P131" svg:width="13.165cm" svg:height="8.639cm"><draw:image xlink:href="Pictures/200001A300005393000036DDB7B4D11B.wmf" xlink:type="simple" xlink:show="embed" xlink:actuate="onLoad"><text:p/></draw:image></draw:frame></text:p>
        <text:p text:style-name="P34"><text:span text:style-name="T16">Source : E&amp;E, SESSI</text:span></text:p>
        <text:p text:style-name="Standard"/>
        <text:p text:style-name="Standard">Concernant les usages de l’énergie (<text:bookmark-ref text:reference-format="text" text:ref-name="_Ref274842250">Figure </text:bookmark-ref>), la répartition dans la colonne « Total » laisse voir que l’usage principal de l’énergie se fait sous forme de matière première. Cette forte proportion provient en faite de la prédominance de le consommation énergétique des haut-fourneaux (voir <text:bookmark-ref text:reference-format="text" text:ref-name="_Ref275794911">Sidérurgie</text:bookmark-ref>).L’autre enseignement intéressant est que les 2/3 des consommations d’électricité se fait dans les moteurs. Pour les détails par secteur, se reporter aux chapitres spécifiques.</text:p>
        <text:p text:style-name="caption"><text:bookmark-start text:name="_Ref275965665"/><text:bookmark-start text:name="_Ref274842250"/>Figure <text:bookmark-end text:name="_Ref274842250"/><text:s/>– Répartition par usage – par industrie – Nord - Pas de Calais - 2005<text:bookmark-end text:name="_Ref275965665"/></text:p>
        <text:p text:style-name="P15"><draw:frame text:anchor-type="as-char" svg:y="0cm" draw:z-index="351" draw:name="Picture 6" draw:style-name="gr2" draw:text-style-name="P131" svg:width="14.276cm" svg:height="9.367cm"><draw:image xlink:href="Pictures/200001CB00005393000036DDB425EF7D.wmf" xlink:type="simple" xlink:show="embed" xlink:actuate="onLoad"><text:p/></draw:image></draw:frame></text:p>
        <text:p text:style-name="P2"><text:span text:style-name="T16">Source : E&amp;E, SESSI</text:span></text:p>
        <text:p text:style-name="Standard"><text:soft-page-break/></text:p>
        <text:list xml:id="list30494891" text:continue-numbering="true" text:style-name="L1">
          <text:list-item>
            <text:list>
              <text:list-item>
                <text:p text:style-name="P119"><text:bookmark-start text:name="_Toc278394892"/><text:bookmark-start text:name="_Toc278289769"/>Efficacité énergétique dans les opérations transverses<text:bookmark-end text:name="_Toc278394892"/><text:bookmark-end text:name="_Toc278289769"/></text:p>
              </text:list-item>
            </text:list>
          </text:list-item>
        </text:list>
        <text:p text:style-name="Standard"/>
        <text:p text:style-name="Standard">Avant d’étudier chaque secteur industriel de manière détaillé, cette partie présente les différents usages de l’énergie que l’on retrouve dans différents secteurs. Elles concernent des opérations précises, appelées transverses, on peut distinguer :</text:p>
        <text:list xml:id="list30478202" text:continue-list="list30480655" text:style-name="L8">
          <text:list-item>
            <text:list>
              <text:list-item>
                <text:list>
                  <text:list-item>
                    <text:list>
                      <text:list-item>
                        <text:list>
                          <text:list-item>
                            <text:list>
                              <text:list-item>
                                <text:list>
                                  <text:list-item>
                                    <text:p text:style-name="P51">Le chauffage des locaux</text:p>
                                  </text:list-item>
                                  <text:list-item>
                                    <text:p text:style-name="P51">La production de chaleur</text:p>
                                  </text:list-item>
                                  <text:list-item>
                                    <text:p text:style-name="P51">Le transport et la distribution de la chaleur (pertes)</text:p>
                                  </text:list-item>
                                  <text:list-item>
                                    <text:p text:style-name="P51">Les moteurs électriques</text:p>
                                  </text:list-item>
                                  <text:list-item>
                                    <text:p text:style-name="P51">Le pompage</text:p>
                                  </text:list-item>
                                  <text:list-item>
                                    <text:p text:style-name="P51">La production air comprimé</text:p>
                                  </text:list-item>
                                  <text:list-item>
                                    <text:p text:style-name="P51">La ventilation</text:p>
                                  </text:list-item>
                                  <text:list-item>
                                    <text:p text:style-name="P51">L’éclairage</text:p>
                                  </text:list-item>
                                  <text:list-item>
                                    <text:p text:style-name="P51">La production de froid</text:p>
                                  </text:list-item>
                                  <text:list-item>
                                    <text:p text:style-name="P51">Les pertes dans les transformateurs électriques</text:p>
                                  </text:list-item>
                                </text:list>
                              </text:list-item>
                            </text:list>
                          </text:list-item>
                        </text:list>
                      </text:list-item>
                    </text:list>
                  </text:list-item>
                </text:list>
              </text:list-item>
            </text:list>
          </text:list-item>
        </text:list>
        <text:p text:style-name="Standard"/>
        <text:list xml:id="list30490037" text:continue-list="list30477476" text:style-name="L3">
          <text:list-item>
            <text:list>
              <text:list-item>
                <text:list>
                  <text:list-item>
                    <text:list>
                      <text:list-item>
                        <text:p text:style-name="P122"><text:bookmark-start text:name="_Toc278289770"/>Chauffage des locaux<text:bookmark-end text:name="_Toc278289770"/></text:p>
                      </text:list-item>
                    </text:list>
                  </text:list-item>
                </text:list>
              </text:list-item>
            </text:list>
          </text:list-item>
        </text:list>
        <text:p text:style-name="Standard">Comme dans les secteurs résidentiel et tertiaire, un gros gain d’efficacité est possible sur le chauffage des locaux, même si les locaux industriels peuvent avoir des spécificités défavorables (gros volumes, nécessité de transit fréquent avec l’extérieur,…). Il s’agit là bien sûr d’isoler mieux les bâtiments, mais également d’optimiser les systèmes en place : chauffer uniquement quand et où c’est nécessaire, déstratification des couche d’air…</text:p>
        <text:list xml:id="list30488448" text:continue-numbering="true" text:style-name="L3">
          <text:list-item>
            <text:list>
              <text:list-item>
                <text:list>
                  <text:list-item>
                    <text:list>
                      <text:list-item>
                        <text:p text:style-name="P122"><text:bookmark-start text:name="_Toc278289771"/>Production de chaleur<text:bookmark-end text:name="_Toc278289771"/></text:p>
                      </text:list-item>
                    </text:list>
                  </text:list-item>
                </text:list>
              </text:list-item>
            </text:list>
          </text:list-item>
        </text:list>
        <text:p text:style-name="Standard">La production chaleur concerne principalement les chaudières. Les chaudières performantes actuelles peuvent atteindre de meilleurs rendements, notamment en ayant recours à des économiseurs et des réchauffeur d’air, ce qui permet de récupérer le maximum d’énergie des fumées.</text:p>
        <text:list xml:id="list30486360" text:continue-numbering="true" text:style-name="L3">
          <text:list-item>
            <text:list>
              <text:list-item>
                <text:list>
                  <text:list-item>
                    <text:list>
                      <text:list-item>
                        <text:p text:style-name="P122"><text:bookmark-start text:name="_Toc278289772"/>Transport et distribution de chaleur<text:bookmark-end text:name="_Toc278289772"/></text:p>
                      </text:list-item>
                    </text:list>
                  </text:list-item>
                </text:list>
              </text:list-item>
            </text:list>
          </text:list-item>
        </text:list>
        <text:p text:style-name="Standard">Cette action consiste principalement à bien calorifuger les conduites de chaleur.</text:p>
        <text:list xml:id="list30474261" text:continue-numbering="true" text:style-name="L3">
          <text:list-item>
            <text:list>
              <text:list-item>
                <text:list>
                  <text:list-item>
                    <text:list>
                      <text:list-item>
                        <text:p text:style-name="P122"><text:bookmark-start text:name="_Toc278289773"/>Moteurs électriques<text:bookmark-end text:name="_Toc278289773"/></text:p>
                      </text:list-item>
                    </text:list>
                  </text:list-item>
                </text:list>
              </text:list-item>
            </text:list>
          </text:list-item>
        </text:list>
        <text:p text:style-name="Standard">C’est un chantier très important, car comme le montre la <text:bookmark-ref text:reference-format="text" text:ref-name="_Ref274842250">Figure </text:bookmark-ref>, les moteurs représentent 70% des usages de l’électricité dans l’industrie. Des gains très importants sont possibles :</text:p>
        <text:list xml:id="list30502209" text:continue-list="list30478202" text:style-name="L8">
          <text:list-item>
            <text:list>
              <text:list-item>
                <text:list>
                  <text:list-item>
                    <text:list>
                      <text:list-item>
                        <text:list>
                          <text:list-item>
                            <text:list>
                              <text:list-item>
                                <text:list>
                                  <text:list-item>
                                    <text:p text:style-name="P51">bien dimensionner la machine que l’on souhaite entrainer, les surdimensionnements entrainent généralement une surconsommation (fonctionnement du moteur en dehors de la zone optimale).</text:p>
                                  </text:list-item>
                                  <text:list-item>
                                    <text:p text:style-name="P51">Utilisation des moteurs les plus efficaces (label EFF 1). Même s’il y a un surcout à l’achat, ce choix choix est largement rentable quand on sait, qu’aujourd’hui, en moyenne, le coût d’achat du moteur ne pèse que 2,5% du <text:soft-page-break/>coût d’usage sur sa durée de vie (96% étant la facture d’énergie, voir <text:bookmark-ref text:reference-format="text" text:ref-name="_Ref278208166">Figure </text:bookmark-ref>).</text:p>
                                  </text:list-item>
                                  <text:list-item>
                                    <text:p text:style-name="P51">Utilisation de variateurs de vitesse. L’usage des variateurs de fréquence dont le coût a largement diminué ces dernières années, permet d’adapter au mieux la vitesse du moteur au besoin. Sur une majorité d’usage les gains sont très importants.</text:p>
                                  </text:list-item>
                                  <text:list-item>
                                    <text:p text:style-name="P51"><text:s/>Bonne maintenance : du moteur en lui même (graissage palier), et de la ligende transmissions (alignement, tension courroie…)</text:p>
                                  </text:list-item>
                                </text:list>
                              </text:list-item>
                            </text:list>
                          </text:list-item>
                        </text:list>
                      </text:list-item>
                    </text:list>
                  </text:list-item>
                </text:list>
              </text:list-item>
            </text:list>
          </text:list-item>
        </text:list>
        <text:p text:style-name="Standard"/>
        <text:p text:style-name="caption"><text:bookmark-start text:name="_Ref278208166"/>Figure <text:bookmark-end text:name="_Ref278208166"/><text:s/><text:bookmark-start text:name="_Ref278208162"/>– Répartitions des coûts d’utilisation d’un moteur électrique<text:bookmark-end text:name="_Ref278208162"/></text:p>
        <text:p text:style-name="P34"><draw:frame text:anchor-type="as-char" svg:y="0cm" draw:z-index="353" draw:name="Picture 7" draw:style-name="gr2" draw:text-style-name="P131" svg:width="8.277cm" svg:height="7.642cm"><draw:image xlink:href="Pictures/100000000000013900000121DEE34904.png" xlink:type="simple" xlink:show="embed" xlink:actuate="onLoad"><text:p/></draw:image></draw:frame></text:p>
        <text:p text:style-name="P34"><text:span text:style-name="T16">Source : Guide technique Motor Challenge</text:span></text:p>
        <text:p text:style-name="Standard"/>
        <text:list xml:id="list30486278" text:continue-list="list30474261" text:style-name="L3">
          <text:list-item>
            <text:list>
              <text:list-item>
                <text:list>
                  <text:list-item>
                    <text:list>
                      <text:list-item>
                        <text:p text:style-name="P122"><text:bookmark-start text:name="_Toc278289774"/>Fluide : Pompage, air comprimé, ventilation<text:bookmark-end text:name="_Toc278289774"/></text:p>
                      </text:list-item>
                    </text:list>
                  </text:list-item>
                </text:list>
              </text:list-item>
            </text:list>
          </text:list-item>
        </text:list>
        <text:p text:style-name="Standard"/>
        <text:p text:style-name="Standard">Les machines tournantes de type ventilateur, compresseur ou pompe ont également un bon potentiel d’économie d’énergie :</text:p>
        <text:list xml:id="list30480285" text:continue-list="list30502209" text:style-name="L8">
          <text:list-item>
            <text:list>
              <text:list-item>
                <text:list>
                  <text:list-item>
                    <text:list>
                      <text:list-item>
                        <text:list>
                          <text:list-item>
                            <text:list>
                              <text:list-item>
                                <text:list>
                                  <text:list-item>
                                    <text:p text:style-name="P51">Choisir des machines de meilleurs rendements</text:p>
                                  </text:list-item>
                                  <text:list-item>
                                    <text:p text:style-name="P51">Optimiser la conception de circuits de fluide (éviter les pertes de charge inutile)</text:p>
                                  </text:list-item>
                                  <text:list-item>
                                    <text:p text:style-name="P51">Bonne maintenance : faire la chasse au fuite (c’est souvent le cas sur les installations d’air comprimé<text:note text:id="ftn1" text:note-class="footnote"><text:note-citation>1</text:note-citation><text:note-body><text:p text:style-name="P87"><text:span text:style-name="footnote_20_reference"/> Voir <text:a xlink:type="simple" xlink:href="http://www.acenergie.fr"><text:span text:style-name="Internet_20_link">www.acenergie.fr</text:span></text:a>, société régionale spécialisée dans l’amélioration des performances des réseaux d’air comprimé.</text:p><text:p text:style-name="Footnote"/></text:note-body></text:note>)</text:p>
                                  </text:list-item>
                                </text:list>
                              </text:list-item>
                            </text:list>
                          </text:list-item>
                        </text:list>
                      </text:list-item>
                    </text:list>
                  </text:list-item>
                </text:list>
              </text:list-item>
            </text:list>
          </text:list-item>
        </text:list>
        <text:list xml:id="list30488375" text:continue-list="list30486278" text:style-name="L3">
          <text:list-item>
            <text:list>
              <text:list-item>
                <text:list>
                  <text:list-item>
                    <text:list>
                      <text:list-item>
                        <text:p text:style-name="P122"><text:bookmark-start text:name="_Toc278289775"/>L’éclairage<text:bookmark-end text:name="_Toc278289775"/></text:p>
                      </text:list-item>
                    </text:list>
                  </text:list-item>
                </text:list>
              </text:list-item>
            </text:list>
          </text:list-item>
        </text:list>
        <text:p text:style-name="Standard">Les gains d’efficacité sont encore largement possibles. Il s’agit d’utiliser des lampes à basse consommation, mais aussi d’optimiser les postes de travail pour profiter au maximum de la lumière naturelle, et d’éviter les sur éclairages.</text:p>
        <text:list xml:id="list30499732" text:continue-numbering="true" text:style-name="L3">
          <text:list-item>
            <text:list>
              <text:list-item>
                <text:list>
                  <text:list-item>
                    <text:list>
                      <text:list-item>
                        <text:p text:style-name="P122"><text:bookmark-start text:name="_Toc278289776"/><text:soft-page-break/>Production de froid<text:bookmark-end text:name="_Toc278289776"/></text:p>
                      </text:list-item>
                    </text:list>
                  </text:list-item>
                </text:list>
              </text:list-item>
            </text:list>
          </text:list-item>
        </text:list>
        <text:p text:style-name="Standard">La production de froid se fait principalement par machine frigorifique avec compresseur. Les mesures permettant les gains regroupes celles des machines tournantes, et les usages thermiques :</text:p>
        <text:list xml:id="list30488474" text:continue-list="list30480285" text:style-name="L8">
          <text:list-item>
            <text:list>
              <text:list-item>
                <text:list>
                  <text:list-item>
                    <text:list>
                      <text:list-item>
                        <text:list>
                          <text:list-item>
                            <text:list>
                              <text:list-item>
                                <text:list>
                                  <text:list-item>
                                    <text:p text:style-name="P51">Bon usage du froid</text:p>
                                  </text:list-item>
                                </text:list>
                              </text:list-item>
                            </text:list>
                          </text:list-item>
                        </text:list>
                      </text:list-item>
                    </text:list>
                  </text:list-item>
                </text:list>
              </text:list-item>
            </text:list>
          </text:list-item>
        </text:list>
        <text:list xml:id="list30474468" text:continue-list="list30499732" text:style-name="L3">
          <text:list-item>
            <text:list>
              <text:list-item>
                <text:list>
                  <text:list-item>
                    <text:list>
                      <text:list-item>
                        <text:p text:style-name="P122"><text:bookmark-start text:name="_Toc278289777"/>Pertes transformateurs<text:bookmark-end text:name="_Toc278289777"/></text:p>
                      </text:list-item>
                    </text:list>
                  </text:list-item>
                </text:list>
              </text:list-item>
            </text:list>
          </text:list-item>
        </text:list>
        <text:p text:style-name="Standard">Les industriels possèdent souvent leurs propres transformateurs. Au même titre que sur les réseaux de transport et distribution électrique, des gains sont possibles en utilisant des transformateurs de dernière technologie.</text:p>
        <text:p text:style-name="Standard"/>
        <text:list xml:id="list30483175" text:continue-numbering="true" text:style-name="L3">
          <text:list-item>
            <text:list>
              <text:list-item>
                <text:list>
                  <text:list-item>
                    <text:list>
                      <text:list-item>
                        <text:p text:style-name="P122"><text:bookmark-start text:name="_Toc278289778"/>Gisements retenus des opérations transverses<text:bookmark-end text:name="_Toc278289778"/> </text:p>
                      </text:list-item>
                    </text:list>
                  </text:list-item>
                </text:list>
              </text:list-item>
            </text:list>
          </text:list-item>
        </text:list>
        <text:p text:style-name="Standard"/>
        <text:p text:style-name="Standard">Au niveau national, la dernière étude CEREN de 2010 a estimé les potentiels de gisements « techniquement réalisable », voir <text:bookmark-ref text:reference-format="text" text:ref-name="_Ref273694990">Tableau </text:bookmark-ref>. On entend par réalisable des actions qui ont déjà été mises en place industriellement.</text:p>
        <text:p text:style-name="Standard"/>
        <text:p text:style-name="caption"><text:bookmark-start text:name="_Ref273694990"/>Tableau <text:bookmark-end text:name="_Ref273694990"/><text:s/>– Consommation d’énergie de l’industrie et gisements d’économies <text:s/>des opérations transverses – France - 2007</text:p>
        <table:table table:name="Tableau4" table:style-name="Tableau4">
          <table:table-column table:style-name="Tableau4.A"/>
          <table:table-column table:style-name="Tableau4.B"/>
          <table:table-column table:style-name="Tableau4.C"/>
          <table:table-column table:style-name="Tableau4.D"/>
          <table:table-column table:style-name="Tableau4.E"/>
          <table:table-column table:style-name="Tableau4.F"/>
          <table:table-column table:style-name="Tableau4.D"/>
          <table:table-row table:style-name="Tableau4.1">
            <table:table-cell table:style-name="Tableau4.A1" table:number-columns-spanned="2" office:value-type="string">
              <text:p text:style-name="P39"/>
            </table:table-cell>
            <table:covered-table-cell/>
            <table:table-cell table:style-name="Tableau4.C1" table:number-columns-spanned="3" office:value-type="string">
              <text:p text:style-name="P41"><text:span text:style-name="T22">Total industrie</text:span></text:p>
            </table:table-cell>
            <table:covered-table-cell/>
            <table:covered-table-cell/>
            <table:table-cell table:style-name="Tableau4.F1" table:number-columns-spanned="0" office:value-type="string">
              <text:p text:style-name="P41"><text:span text:style-name="T22">Opération transverses de l'industrie</text:span></text:p>
            </table:table-cell>
          </table:table-row>
          <table:table-row table:style-name="Tableau4.1">
            <table:table-cell table:style-name="Tableau4.A1" office:value-type="string">
              <text:p text:style-name="P39"/>
            </table:table-cell>
            <table:table-cell table:style-name="Tableau4.B2" table:number-columns-spanned="2" office:value-type="string">
              <text:p text:style-name="P41"><text:span text:style-name="T22">Consommation</text:span></text:p>
            </table:table-cell>
            <table:covered-table-cell/>
            <table:table-cell table:style-name="Tableau4.D2" office:value-type="string">
              <text:p text:style-name="P41"><text:span text:style-name="T22">Consommation</text:span></text:p>
            </table:table-cell>
            <table:table-cell table:style-name="Tableau4.D2" table:number-columns-spanned="2" office:value-type="string">
              <text:p text:style-name="P41"><text:span text:style-name="T22">Consommation</text:span></text:p>
            </table:table-cell>
            <table:covered-table-cell/>
            <table:table-cell table:style-name="Tableau4.D2" table:number-columns-spanned="65535" office:value-type="string">
              <text:p text:style-name="P41"><text:span text:style-name="T22">Gisement</text:span></text:p>
            </table:table-cell>
          </table:table-row>
          <table:table-row table:style-name="Tableau4.1">
            <table:table-cell table:style-name="Tableau4.A1" office:value-type="string">
              <text:p text:style-name="P39"/>
            </table:table-cell>
            <table:table-cell table:style-name="Tableau4.B3" table:number-columns-spanned="2" office:value-type="string">
              <text:p text:style-name="P41"><text:span text:style-name="T22">TWh</text:span></text:p>
            </table:table-cell>
            <table:covered-table-cell/>
            <table:table-cell table:style-name="Tableau4.D3" office:value-type="string">
              <text:p text:style-name="P41"><text:span text:style-name="T22">%</text:span></text:p>
            </table:table-cell>
            <table:table-cell table:style-name="Tableau4.D3" table:number-columns-spanned="2" office:value-type="string">
              <text:p text:style-name="P41"><text:span text:style-name="T22">TWh</text:span></text:p>
            </table:table-cell>
            <table:covered-table-cell/>
            <table:table-cell table:style-name="Tableau4.D2" office:value-type="string">
              <text:p text:style-name="P41"><text:span text:style-name="T22">%</text:span></text:p>
            </table:table-cell>
            <table:table-cell table:style-name="Tableau4.D2" table:number-columns-spanned="65534" office:value-type="string">
              <text:p text:style-name="P41"><text:span text:style-name="T22">TWh</text:span></text:p>
            </table:table-cell>
          </table:table-row>
          <table:table-row table:style-name="Tableau4.1">
            <table:table-cell table:style-name="Tableau4.C1" office:value-type="string">
              <text:p text:style-name="P41"><text:span text:style-name="T22">Combustibles</text:span></text:p>
            </table:table-cell>
            <table:table-cell table:style-name="Tableau4.F1" table:number-columns-spanned="2" office:value-type="string">
              <text:p text:style-name="P41"><text:span text:style-name="T22">358,3</text:span></text:p>
            </table:table-cell>
            <table:covered-table-cell/>
            <table:table-cell table:style-name="Tableau4.F1" office:value-type="string">
              <text:p text:style-name="P41"><text:span text:style-name="T22">12%</text:span></text:p>
            </table:table-cell>
            <table:table-cell table:style-name="Tableau4.F1" table:number-columns-spanned="2" office:value-type="string">
              <text:p text:style-name="P41"><text:span text:style-name="T22">43</text:span></text:p>
            </table:table-cell>
            <table:covered-table-cell/>
            <table:table-cell table:style-name="Tableau4.D2" office:value-type="string">
              <text:p text:style-name="P41"><text:span text:style-name="T22">53%</text:span></text:p>
            </table:table-cell>
            <table:table-cell table:style-name="Tableau4.D2" table:number-columns-spanned="65534" office:value-type="string">
              <text:p text:style-name="P41"><text:span text:style-name="T22">23</text:span></text:p>
            </table:table-cell>
          </table:table-row>
          <table:table-row table:style-name="Tableau4.1">
            <table:table-cell table:style-name="Tableau4.B2" office:value-type="string">
              <text:p text:style-name="P41"><text:span text:style-name="T22">Elec</text:span><text:soft-page-break/><text:span text:style-name="T22">tricité</text:span></text:p>
            </table:table-cell>
            <table:table-cell table:style-name="Tableau4.D2" table:number-columns-spanned="2" office:value-type="string">
              <text:p text:style-name="P41"><text:span text:style-name="T22">134,</text:span><text:soft-page-break/><text:span text:style-name="T22">6</text:span></text:p>
            </table:table-cell>
            <table:covered-table-cell/>
            <table:table-cell table:style-name="Tableau4.D2" office:value-type="string">
              <text:p text:style-name="P41"><text:span text:style-name="T22">78%</text:span></text:p>
            </table:table-cell>
            <table:table-cell table:style-name="Tableau4.D2" table:number-columns-spanned="2" office:value-type="string">
              <text:p text:style-name="P41"><text:span text:style-name="T22">105</text:span></text:p>
            </table:table-cell>
            <table:covered-table-cell/>
            <table:table-cell table:style-name="Tableau4.D2" office:value-type="string">
              <text:p text:style-name="P41"><text:span text:style-name="T22">39%</text:span></text:p>
            </table:table-cell>
            <table:table-cell table:style-name="Tableau4.D2" table:number-columns-spanned="65534" office:value-type="string">
              <text:p text:style-name="P41"><text:span text:style-name="T22">41</text:span></text:p>
            </table:table-cell>
          </table:table-row>
          <table:table-row table:style-name="Tableau4.1">
            <table:table-cell table:style-name="Tableau4.B2" office:value-type="string">
              <text:p text:style-name="P41"><text:span text:style-name="T22">Total</text:span></text:p>
            </table:table-cell>
            <table:table-cell table:style-name="Tableau4.D2" table:number-columns-spanned="2" office:value-type="string">
              <text:p text:style-name="P41"><text:span text:style-name="T22">492,9</text:span></text:p>
            </table:table-cell>
            <table:covered-table-cell/>
            <table:table-cell table:style-name="Tableau4.D2" office:value-type="string">
              <text:p text:style-name="P41"><text:span text:style-name="T22">30%</text:span></text:p>
            </table:table-cell>
            <table:table-cell table:style-name="Tableau4.D2" table:number-columns-spanned="2" office:value-type="string">
              <text:p text:style-name="P41"><text:span text:style-name="T22">148</text:span></text:p>
            </table:table-cell>
            <table:covered-table-cell/>
            <table:table-cell table:style-name="Tableau4.D2" office:value-type="string">
              <text:p text:style-name="P41"><text:span text:style-name="T22">43%</text:span></text:p>
            </table:table-cell>
            <table:table-cell table:style-name="Tableau4.D2" table:number-columns-spanned="65534" office:value-type="string">
              <text:p text:style-name="P41"><text:span text:style-name="T22">64,0</text:span></text:p>
            </table:table-cell>
          </table:table-row>
          <table:table-row table:style-name="Tableau4.1">
            <table:table-cell table:style-name="Tableau4.A1" table:number-columns-spanned="2" office:value-type="string">
              <text:p text:style-name="P40"/>
            </table:table-cell>
            <table:covered-table-cell/>
            <table:table-cell table:style-name="Tableau4.A1" table:number-columns-spanned="3" office:value-type="string">
              <text:p text:style-name="P42"><text:span text:style-name="T17">Source : Synthèse du «gisement d'économies d'énergie dans les opérations transverses de l'industrie" - CEREN - 2010</text:span></text:p>
            </table:table-cell>
            <table:covered-table-cell/>
            <table:covered-table-cell/>
          </table:table-row>
        </table:table>
        <text:p text:style-name="Standard"/>
        <text:p text:style-name="Standard">Le détail par opération donne :</text:p>
        <text:p text:style-name="caption">Tableau <text:s/>– Détails des gisements d’économies <text:s/>des opérations transverses – France - 2007</text:p>
        <table:table table:name="Tableau5" table:style-name="Tableau5">
          <table:table-column table:style-name="Tableau5.A"/>
          <table:table-column table:style-name="Tableau5.B"/>
          <table:table-column table:style-name="Tableau5.C"/>
          <table:table-column table:style-name="Tableau5.D"/>
          <table:table-row table:style-name="Tableau5.1">
            <table:table-cell table:style-name="Tableau5.A1" office:value-type="string">
              <text:p text:style-name="P40"/>
            </table:table-cell>
            <table:table-cell table:style-name="Tableau5.B1" table:number-columns-spanned="2" office:value-type="string">
              <text:p text:style-name="P24"><text:span text:style-name="T22">Gisements par opération</text:span></text:p>
              <text:p text:style-name="P42"><text:span text:style-name="T22"> </text:span></text:p>
            </table:table-cell>
            <table:covered-table-cell/>
            <table:table-cell table:style-name="Tableau5.D1" office:value-type="string">
              <text:p text:style-name="P24"><text:span text:style-name="T22">Champs</text:span></text:p>
            </table:table-cell>
            <table:table-cell table:style-name="Tableau5.D1" table:number-columns-spanned="0" office:value-type="string">
              <text:p text:style-name="P24"><text:span text:style-name="T22">Potentiel du gisement</text:span></text:p>
            </table:table-cell>
          </table:table-row>
          <table:table-row table:style-name="Tableau5.1">
            <table:table-cell table:style-name="Tableau5.A2" office:value-type="string">
              <text:p text:style-name="P39"/>
            </table:table-cell>
            <table:table-cell table:style-name="Tableau5.B2" office:value-type="string">
              <text:p text:style-name="P24"><text:span text:style-name="T22">part en % du gisement total</text:span></text:p>
            </table:table-cell>
            <table:table-cell table:style-name="Tableau5.C2" office:value-type="string">
              <text:p text:style-name="P24"><text:span text:style-name="T22">TWh</text:span></text:p>
            </table:table-cell>
            <table:table-cell table:style-name="Tableau5.C2" office:value-type="string">
              <text:p text:style-name="P24"><text:span text:style-name="T22">TWh</text:span></text:p>
            </table:table-cell>
            <table:table-cell table:style-name="Tableau5.C2" table:number-columns-spanned="0" office:value-type="string">
              <text:p text:style-name="P24"><text:span text:style-name="T22">%</text:span></text:p>
            </table:table-cell>
          </table:table-row>
          <table:table-row table:style-name="Tableau5.3">
            <table:table-cell table:style-name="Tableau5.A3" office:value-type="string">
              <text:p text:style-name="P25"><text:span text:style-name="T22">Chaufferies</text:span></text:p>
            </table:table-cell>
            <table:table-cell table:style-name="Tableau5.B3" office:value-type="string">
              <text:p text:style-name="P24"><text:span text:style-name="T22">12%</text:span></text:p>
            </table:table-cell>
            <table:table-cell table:style-name="Tableau5.B3" office:value-type="string">
              <text:p text:style-name="P24"><text:span text:style-name="T22">7,7</text:span></text:p>
            </table:table-cell>
            <table:table-cell table:style-name="Tableau5.B3" office:value-type="string">
              <text:p text:style-name="P24"><text:span text:style-name="T22">10</text:span></text:p>
            </table:table-cell>
            <table:table-cell table:style-name="Tableau5.B3" table:number-columns-spanned="0" office:value-type="string">
              <text:p text:style-name="P24"><text:span text:style-name="T22">77%</text:span></text:p>
            </table:table-cell>
          </table:table-row>
          <table:table-row table:style-name="Tableau5.3">
            <table:table-cell table:style-name="Tableau5.A4" office:value-type="string">
              <text:p text:style-name="P25"><text:span text:style-name="T22">Réseaux</text:span></text:p>
            </table:table-cell>
            <table:table-cell table:style-name="Tableau5.B3" office:value-type="string">
              <text:p text:style-name="P24"><text:span text:style-name="T22">8%</text:span></text:p>
            </table:table-cell>
            <table:table-cell table:style-name="Tableau5.B3" office:value-type="string">
              <text:p text:style-name="P24"><text:span text:style-name="T22">5,1</text:span></text:p>
            </table:table-cell>
            <table:table-cell table:style-name="Tableau5.B3" office:value-type="string">
              <text:p text:style-name="P24"><text:span text:style-name="T22">8</text:span></text:p>
            </table:table-cell>
            <table:table-cell table:style-name="Tableau5.B3" table:number-columns-spanned="0" office:value-type="string">
              <text:p text:style-name="P24"><text:span text:style-name="T22">68%</text:span></text:p>
            </table:table-cell>
          </table:table-row>
          <table:table-row table:style-name="Tableau5.3">
            <table:table-cell table:style-name="Tableau5.A4" office:value-type="string">
              <text:p text:style-name="P25"><text:span text:style-name="T22">Chauffage des locaux</text:span></text:p>
            </table:table-cell>
            <table:table-cell table:style-name="Tableau5.B3" office:value-type="string">
              <text:p text:style-name="P24"><text:span text:style-name="T22">19%</text:span></text:p>
            </table:table-cell>
            <table:table-cell table:style-name="Tableau5.B3" office:value-type="string">
              <text:p text:style-name="P24"><text:span text:style-name="T22">12,2</text:span></text:p>
            </table:table-cell>
            <table:table-cell table:style-name="Tableau5.B3" office:value-type="string">
              <text:p text:style-name="P24"><text:span text:style-name="T22">25</text:span></text:p>
            </table:table-cell>
            <table:table-cell table:style-name="Tableau5.B3" table:number-columns-spanned="0" office:value-type="string">
              <text:p text:style-name="P24"><text:span text:style-name="T22">50%</text:span></text:p>
            </table:table-cell>
          </table:table-row>
          <table:table-row table:style-name="Tableau5.3">
            <table:table-cell table:style-name="Tableau5.A4" office:value-type="string">
              <text:p text:style-name="P25"><text:span text:style-name="T22">Moteurs</text:span></text:p>
            </table:table-cell>
            <table:table-cell table:style-name="Tableau5.B3" office:value-type="string">
              <text:p text:style-name="P24"><text:span text:style-name="T22">29%</text:span></text:p>
            </table:table-cell>
            <table:table-cell table:style-name="Tableau5.B3" office:value-type="string">
              <text:p text:style-name="P24"><text:span text:style-name="T22">18,6</text:span></text:p>
            </table:table-cell>
            <table:table-cell table:style-name="Tableau5.B3" office:value-type="string">
              <text:p text:style-name="P24"><text:span text:style-name="T22">51</text:span></text:p>
            </table:table-cell>
            <table:table-cell table:style-name="Tableau5.B3" table:number-columns-spanned="0" office:value-type="string">
              <text:p text:style-name="P24"><text:span text:style-name="T22">36%</text:span></text:p>
            </table:table-cell>
          </table:table-row>
          <table:table-row table:style-name="Tableau5.3">
            <table:table-cell table:style-name="Tableau5.A4" office:value-type="string">
              <text:p text:style-name="P25"><text:span text:style-name="T22">Air comprimé</text:span></text:p>
            </table:table-cell>
            <table:table-cell table:style-name="Tableau5.B3" office:value-type="string">
              <text:p text:style-name="P24"><text:span text:style-name="T22">5%</text:span></text:p>
            </table:table-cell>
            <table:table-cell table:style-name="Tableau5.B3" office:value-type="string">
              <text:p text:style-name="P24"><text:span text:style-name="T22">2,9</text:span></text:p>
            </table:table-cell>
            <table:table-cell table:style-name="Tableau5.B3" office:value-type="string">
              <text:p text:style-name="P24"><text:span text:style-name="T22">9</text:span></text:p>
            </table:table-cell>
            <table:table-cell table:style-name="Tableau5.B3" table:number-columns-spanned="0" office:value-type="string">
              <text:p text:style-name="P24"><text:span text:style-name="T22">33%</text:span></text:p>
            </table:table-cell>
          </table:table-row>
          <table:table-row table:style-name="Tableau5.3">
            <table:table-cell table:style-name="Tableau5.A4" office:value-type="string">
              <text:p text:style-name="P25"><text:span text:style-name="T22">Froid</text:span></text:p>
            </table:table-cell>
            <table:table-cell table:style-name="Tableau5.B3" office:value-type="string">
              <text:p text:style-name="P24"><text:span text:style-name="T22">5%</text:span></text:p>
            </table:table-cell>
            <table:table-cell table:style-name="Tableau5.B3" office:value-type="string">
              <text:p text:style-name="P24"><text:span text:style-name="T22">3,2</text:span></text:p>
            </table:table-cell>
            <table:table-cell table:style-name="Tableau5.B3" office:value-type="string">
              <text:p text:style-name="P24"><text:span text:style-name="T22">9</text:span></text:p>
            </table:table-cell>
            <table:table-cell table:style-name="Tableau5.B3" table:number-columns-spanned="0" office:value-type="string">
              <text:p text:style-name="P24"><text:span text:style-name="T22">36%</text:span></text:p>
            </table:table-cell>
          </table:table-row>
          <table:table-row table:style-name="Tableau5.3">
            <table:table-cell table:style-name="Tableau5.A4" office:value-type="string">
              <text:p text:style-name="P25"><text:span text:style-name="T22">Ventilation</text:span></text:p>
            </table:table-cell>
            <table:table-cell table:style-name="Tableau5.B3" office:value-type="string">
              <text:p text:style-name="P24"><text:span text:style-name="T22">9%</text:span></text:p>
            </table:table-cell>
            <table:table-cell table:style-name="Tableau5.B3" office:value-type="string">
              <text:p text:style-name="P24"><text:span text:style-name="T22">5,8</text:span></text:p>
            </table:table-cell>
            <table:table-cell table:style-name="Tableau5.B3" office:value-type="string">
              <text:p text:style-name="P24"><text:span text:style-name="T22">16</text:span></text:p>
            </table:table-cell>
            <table:table-cell table:style-name="Tableau5.B3" table:number-columns-spanned="0" office:value-type="string">
              <text:p text:style-name="P24"><text:span text:style-name="T22">37%</text:span></text:p>
            </table:table-cell>
          </table:table-row>
          <table:table-row table:style-name="Tableau5.3">
            <table:table-cell table:style-name="Tableau5.A4" office:value-type="string">
              <text:p text:style-name="P25"><text:span text:style-name="T22">Pompage</text:span></text:p>
            </table:table-cell>
            <table:table-cell table:style-name="Tableau5.B3" office:value-type="string">
              <text:p text:style-name="P24"><text:span text:style-name="T22">6%</text:span></text:p>
            </table:table-cell>
            <table:table-cell table:style-name="Tableau5.B3" office:value-type="string">
              <text:p text:style-name="P24"><text:span text:style-name="T22">3,9</text:span></text:p>
            </table:table-cell>
            <table:table-cell table:style-name="Tableau5.B3" office:value-type="string">
              <text:p text:style-name="P24"><text:span text:style-name="T22">14</text:span></text:p>
            </table:table-cell>
            <table:table-cell table:style-name="Tableau5.B3" table:number-columns-spanned="0" office:value-type="string">
              <text:p text:style-name="P24"><text:span text:style-name="T22">27%</text:span></text:p>
            </table:table-cell>
          </table:table-row>
          <table:table-row table:style-name="Tableau5.3">
            <table:table-cell table:style-name="Tableau5.A4" office:value-type="string">
              <text:p text:style-name="P25"><text:span text:style-name="T22">Transformateur</text:span></text:p>
            </table:table-cell>
            <table:table-cell table:style-name="Tableau5.B3" office:value-type="string">
              <text:p text:style-name="P24"><text:span text:style-name="T22">2%</text:span></text:p>
            </table:table-cell>
            <table:table-cell table:style-name="Tableau5.B3" office:value-type="string">
              <text:p text:style-name="P24"><text:span text:style-name="T22">1,3</text:span></text:p>
            </table:table-cell>
            <table:table-cell table:style-name="Tableau5.B3" office:value-type="string">
              <text:p text:style-name="P24"><text:span text:style-name="T22">2</text:span></text:p>
            </table:table-cell>
            <table:table-cell table:style-name="Tableau5.B3" table:number-columns-spanned="0" office:value-type="string">
              <text:p text:style-name="P24"><text:span text:style-name="T22">71%</text:span></text:p>
            </table:table-cell>
          </table:table-row>
          <table:table-row table:style-name="Tableau5.3">
            <table:table-cell table:style-name="Tableau5.A4" office:value-type="string">
              <text:p text:style-name="P25"><text:span text:style-name="T22">Eclairage</text:span></text:p>
            </table:table-cell>
            <table:table-cell table:style-name="Tableau5.B3" office:value-type="string">
              <text:p text:style-name="P24"><text:span text:style-name="T22">5%</text:span></text:p>
            </table:table-cell>
            <table:table-cell table:style-name="Tableau5.B3" office:value-type="string">
              <text:p text:style-name="P24"><text:span text:style-name="T22">3,2</text:span></text:p>
            </table:table-cell>
            <table:table-cell table:style-name="Tableau5.B3" office:value-type="string">
              <text:p text:style-name="P24"><text:span text:style-name="T22">5</text:span></text:p>
            </table:table-cell>
            <table:table-cell table:style-name="Tableau5.B3" table:number-columns-spanned="0" office:value-type="string">
              <text:p text:style-name="P24"><text:span text:style-name="T22">64%</text:span></text:p>
            </table:table-cell>
          </table:table-row>
          <table:table-row table:style-name="Tableau5.3">
            <table:table-cell table:style-name="Tableau5.A4" office:value-type="string">
              <text:p text:style-name="P25"><text:span text:style-name="T4">Total</text:span></text:p>
            </table:table-cell>
            <table:table-cell table:style-name="Tableau5.B3" office:value-type="string">
              <text:p text:style-name="P24"><text:span text:style-name="T4">100%</text:span></text:p>
            </table:table-cell>
            <table:table-cell table:style-name="Tableau5.B3" office:value-type="string">
              <text:p text:style-name="P24"><text:span text:style-name="T4">64,2</text:span></text:p>
            </table:table-cell>
            <table:table-cell table:style-name="Tableau5.B3" office:value-type="string">
              <text:p text:style-name="P24"><text:span text:style-name="T4">148</text:span></text:p>
            </table:table-cell>
            <table:table-cell table:style-name="Tableau5.B3" table:number-columns-spanned="0" office:value-type="string">
              <text:p text:style-name="P24"><text:span text:style-name="T4">43%</text:span></text:p>
            </table:table-cell>
          </table:table-row>
        </table:table>
        <text:p text:style-name="P34"><text:span text:style-name="T17">Source : Synthèse du «gisement d'économies d'énergie dans les opérations transverses de l'industrie" - CEREN – 2010 – Interprétation E&amp;E</text:span></text:p>
        <text:p text:style-name="Standard"/>
        <text:p text:style-name="Standard">Pour estimer les potentiels dans la région, les consommations de chacune de ces opérations transverses ont été reconstituées secteur par secteur, puis les potentiels proposés par le CEREN sont appliqués. On considère que seules les actions ayant un temps de retour sur investissement inférieure à 3 ans sont réalisées d’ici 2020, le reste est réalisé d’ici 2050. On obtient en synthèse le tableau suivant :</text:p>
        <text:p text:style-name="Standard"/>
        <text:p text:style-name="caption"><text:bookmark-start text:name="_Ref275247916"/>Figure <text:bookmark-end text:name="_Ref275247916"/><text:s/>– Estimations des consommations par opération transverses</text:p>
        <table:table table:name="Tableau6" table:style-name="Tableau6">
          <table:table-column table:style-name="Tableau6.A"/>
          <table:table-column table:style-name="Tableau6.B"/>
          <table:table-column table:style-name="Tableau6.C"/>
          <table:table-column table:style-name="Tableau6.D"/>
          <table:table-column table:style-name="Tableau6.E"/>
          <table:table-column table:style-name="Tableau6.D"/>
          <table:table-column table:style-name="Tableau6.G"/>
          <table:table-row table:style-name="Tableau6.1">
            <table:table-cell table:style-name="Tableau6.A1" office:value-type="string">
              <text:p text:style-name="P39"/>
            </table:table-cell>
            <table:table-cell table:style-name="Tableau6.A1" office:value-type="string">
              <text:p text:style-name="P39"/>
            </table:table-cell>
            <table:table-cell table:style-name="Tableau6.C1" table:number-columns-spanned="2" office:value-type="string">
              <text:p text:style-name="P24"><text:span text:style-name="T22">Tendanciel</text:span></text:p>
            </table:table-cell>
            <table:covered-table-cell/>
            <table:table-cell table:style-name="Tableau6.E1" table:number-columns-spanned="2" office:value-type="string">
              <text:p text:style-name="P24"><text:span text:style-name="T22">Tendanciel corrigé</text:span></text:p>
            </table:table-cell>
            <table:covered-table-cell/>
            <table:table-cell table:style-name="Tableau6.E1" table:number-columns-spanned="0" office:value-type="string">
              <text:p text:style-name="P24"><text:span text:style-name="T22">S_Gisement</text:span></text:p>
            </table:table-cell>
          </table:table-row>
          <text:soft-page-break/>
          <table:table-row table:style-name="Tableau6.2">
            <table:table-cell table:style-name="Tableau6.A2" office:value-type="string">
              <text:p text:style-name="P40"/>
            </table:table-cell>
            <table:table-cell table:style-name="Tableau6.A2" office:value-type="string">
              <text:p text:style-name="P40"/>
            </table:table-cell>
            <table:table-cell table:style-name="Tableau6.C2" office:value-type="string">
              <text:p text:style-name="P24"><text:span text:style-name="T4">2020</text:span></text:p>
            </table:table-cell>
            <table:table-cell table:style-name="Tableau6.D2" office:value-type="string">
              <text:p text:style-name="P24"><text:span text:style-name="T4">2050</text:span></text:p>
            </table:table-cell>
            <table:table-cell table:style-name="Tableau6.D2" office:value-type="string">
              <text:p text:style-name="P24"><text:span text:style-name="T4">2020</text:span></text:p>
            </table:table-cell>
            <table:table-cell table:style-name="Tableau6.D2" office:value-type="string">
              <text:p text:style-name="P24"><text:span text:style-name="T4">2050</text:span></text:p>
            </table:table-cell>
            <table:table-cell table:style-name="Tableau6.D2" office:value-type="string">
              <text:p text:style-name="P24"><text:span text:style-name="T4">2020</text:span></text:p>
            </table:table-cell>
            <table:table-cell table:style-name="Tableau6.D2" table:number-columns-spanned="65535" office:value-type="string">
              <text:p text:style-name="P24"><text:span text:style-name="T4">2050</text:span></text:p>
            </table:table-cell>
          </table:table-row>
          <table:table-row table:style-name="Tableau6.2">
            <table:table-cell table:style-name="Tableau6.A3" office:value-type="string">
              <text:p text:style-name="P25"><text:span text:style-name="T22">Chaufferies</text:span></text:p>
            </table:table-cell>
            <table:table-cell table:style-name="Tableau6.B3" office:value-type="string">
              <text:p text:style-name="P24"><text:span text:style-name="T22">ktep</text:span></text:p>
            </table:table-cell>
            <table:table-cell table:style-name="Tableau6.C2" office:value-type="string">
              <text:p text:style-name="P24"><text:bookmark-start text:name="RANGE!I101:N110"/><text:span text:style-name="T22">0%</text:span><text:bookmark-end text:name="RANGE!I101:N110"/></text:p>
            </table:table-cell>
            <table:table-cell table:style-name="Tableau6.D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4">64%</text:span></text:p>
            </table:table-cell>
            <table:table-cell table:style-name="Tableau6.D2" table:number-columns-spanned="65535" office:value-type="string">
              <text:p text:style-name="P24"><text:span text:style-name="T4">77%</text:span></text:p>
            </table:table-cell>
          </table:table-row>
          <table:table-row table:style-name="Tableau6.2">
            <table:table-cell table:style-name="Tableau6.C2" office:value-type="string">
              <text:p text:style-name="P25"><text:span text:style-name="T22">Réseaux</text:span></text:p>
            </table:table-cell>
            <table:table-cell table:style-name="Tableau6.B4" office:value-type="string">
              <text:p text:style-name="P24"><text:span text:style-name="T22">ktep</text:span></text:p>
            </table:table-cell>
            <table:table-cell table:style-name="Tableau6.C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4">50%</text:span></text:p>
            </table:table-cell>
            <table:table-cell table:style-name="Tableau6.D2" table:number-columns-spanned="65535" office:value-type="string">
              <text:p text:style-name="P24"><text:span text:style-name="T4">68%</text:span></text:p>
            </table:table-cell>
          </table:table-row>
          <table:table-row table:style-name="Tableau6.2">
            <table:table-cell table:style-name="Tableau6.C2" office:value-type="string">
              <text:p text:style-name="P25"><text:span text:style-name="T22">Chauffage des locaux</text:span></text:p>
            </table:table-cell>
            <table:table-cell table:style-name="Tableau6.B4" office:value-type="string">
              <text:p text:style-name="P24"><text:span text:style-name="T22">ktep</text:span></text:p>
            </table:table-cell>
            <table:table-cell table:style-name="Tableau6.C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4">46%</text:span></text:p>
            </table:table-cell>
            <table:table-cell table:style-name="Tableau6.D2" table:number-columns-spanned="65535" office:value-type="string">
              <text:p text:style-name="P24"><text:span text:style-name="T4">50%</text:span></text:p>
            </table:table-cell>
          </table:table-row>
          <table:table-row table:style-name="Tableau6.2">
            <table:table-cell table:style-name="Tableau6.C2" office:value-type="string">
              <text:p text:style-name="P25"><text:span text:style-name="T22">Moteurs</text:span></text:p>
            </table:table-cell>
            <table:table-cell table:style-name="Tableau6.B4" office:value-type="string">
              <text:p text:style-name="P24"><text:span text:style-name="T22">ktep</text:span></text:p>
            </table:table-cell>
            <table:table-cell table:style-name="Tableau6.C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22">7%</text:span></text:p>
            </table:table-cell>
            <table:table-cell table:style-name="Tableau6.D2" office:value-type="string">
              <text:p text:style-name="P24"><text:span text:style-name="T22">14%</text:span></text:p>
            </table:table-cell>
            <table:table-cell table:style-name="Tableau6.D2" office:value-type="string">
              <text:p text:style-name="P24"><text:span text:style-name="T4">18%</text:span></text:p>
            </table:table-cell>
            <table:table-cell table:style-name="Tableau6.D2" table:number-columns-spanned="65535" office:value-type="string">
              <text:p text:style-name="P24"><text:span text:style-name="T4">36%</text:span></text:p>
            </table:table-cell>
          </table:table-row>
          <table:table-row table:style-name="Tableau6.2">
            <table:table-cell table:style-name="Tableau6.C2" office:value-type="string">
              <text:p text:style-name="P25"><text:span text:style-name="T22">Air comprimé</text:span></text:p>
            </table:table-cell>
            <table:table-cell table:style-name="Tableau6.B4" office:value-type="string">
              <text:p text:style-name="P24"><text:span text:style-name="T22">ktep</text:span></text:p>
            </table:table-cell>
            <table:table-cell table:style-name="Tableau6.C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22">7%</text:span></text:p>
            </table:table-cell>
            <table:table-cell table:style-name="Tableau6.D2" office:value-type="string">
              <text:p text:style-name="P24"><text:span text:style-name="T22">13%</text:span></text:p>
            </table:table-cell>
            <table:table-cell table:style-name="Tableau6.D2" office:value-type="string">
              <text:p text:style-name="P24"><text:span text:style-name="T4">19%</text:span></text:p>
            </table:table-cell>
            <table:table-cell table:style-name="Tableau6.D2" table:number-columns-spanned="65535" office:value-type="string">
              <text:p text:style-name="P24"><text:span text:style-name="T4">33%</text:span></text:p>
            </table:table-cell>
          </table:table-row>
          <table:table-row table:style-name="Tableau6.2">
            <table:table-cell table:style-name="Tableau6.C2" office:value-type="string">
              <text:p text:style-name="P25"><text:span text:style-name="T22">Froid</text:span></text:p>
            </table:table-cell>
            <table:table-cell table:style-name="Tableau6.B4" office:value-type="string">
              <text:p text:style-name="P24"><text:span text:style-name="T22">ktep</text:span></text:p>
            </table:table-cell>
            <table:table-cell table:style-name="Tableau6.C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4">18%</text:span></text:p>
            </table:table-cell>
            <table:table-cell table:style-name="Tableau6.D2" table:number-columns-spanned="65535" office:value-type="string">
              <text:p text:style-name="P24"><text:span text:style-name="T4">36%</text:span></text:p>
            </table:table-cell>
          </table:table-row>
          <table:table-row table:style-name="Tableau6.2">
            <table:table-cell table:style-name="Tableau6.C2" office:value-type="string">
              <text:p text:style-name="P25"><text:span text:style-name="T22">Ventilation</text:span></text:p>
            </table:table-cell>
            <table:table-cell table:style-name="Tableau6.B4" office:value-type="string">
              <text:p text:style-name="P24"><text:span text:style-name="T22">ktep</text:span></text:p>
            </table:table-cell>
            <table:table-cell table:style-name="Tableau6.C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4">19%</text:span></text:p>
            </table:table-cell>
            <table:table-cell table:style-name="Tableau6.D2" table:number-columns-spanned="65535" office:value-type="string">
              <text:p text:style-name="P24"><text:span text:style-name="T4">37%</text:span></text:p>
            </table:table-cell>
          </table:table-row>
          <table:table-row table:style-name="Tableau6.2">
            <table:table-cell table:style-name="Tableau6.C2" office:value-type="string">
              <text:p text:style-name="P25"><text:span text:style-name="T22">Pompage</text:span></text:p>
            </table:table-cell>
            <table:table-cell table:style-name="Tableau6.B4" office:value-type="string">
              <text:p text:style-name="P24"><text:span text:style-name="T22">ktep</text:span></text:p>
            </table:table-cell>
            <table:table-cell table:style-name="Tableau6.C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22">5%</text:span></text:p>
            </table:table-cell>
            <table:table-cell table:style-name="Tableau6.D2" office:value-type="string">
              <text:p text:style-name="P24"><text:span text:style-name="T22">11%</text:span></text:p>
            </table:table-cell>
            <table:table-cell table:style-name="Tableau6.D2" office:value-type="string">
              <text:p text:style-name="P24"><text:span text:style-name="T4">13%</text:span></text:p>
            </table:table-cell>
            <table:table-cell table:style-name="Tableau6.D2" table:number-columns-spanned="65535" office:value-type="string">
              <text:p text:style-name="P24"><text:span text:style-name="T4">27%</text:span></text:p>
            </table:table-cell>
          </table:table-row>
          <table:table-row table:style-name="Tableau6.2">
            <table:table-cell table:style-name="Tableau6.C2" office:value-type="string">
              <text:p text:style-name="P25"><text:span text:style-name="T22">Transformateur</text:span></text:p>
            </table:table-cell>
            <table:table-cell table:style-name="Tableau6.B4" office:value-type="string">
              <text:p text:style-name="P24"><text:span text:style-name="T22">ktep</text:span></text:p>
            </table:table-cell>
            <table:table-cell table:style-name="Tableau6.C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4">33%</text:span></text:p>
            </table:table-cell>
            <table:table-cell table:style-name="Tableau6.D2" table:number-columns-spanned="65535" office:value-type="string">
              <text:p text:style-name="P24"><text:span text:style-name="T4">71%</text:span></text:p>
            </table:table-cell>
          </table:table-row>
          <table:table-row table:style-name="Tableau6.2">
            <table:table-cell table:style-name="Tableau6.C2" office:value-type="string">
              <text:p text:style-name="P25"><text:span text:style-name="T22">Eclairage</text:span></text:p>
            </table:table-cell>
            <table:table-cell table:style-name="Tableau6.B4" office:value-type="string">
              <text:p text:style-name="P24"><text:span text:style-name="T22">ktep</text:span></text:p>
            </table:table-cell>
            <table:table-cell table:style-name="Tableau6.C2" office:value-type="string">
              <text:p text:style-name="P24"><text:span text:style-name="T22">0%</text:span></text:p>
            </table:table-cell>
            <table:table-cell table:style-name="Tableau6.D2" office:value-type="string">
              <text:p text:style-name="P24"><text:span text:style-name="T22">0%</text:span></text:p>
            </table:table-cell>
            <table:table-cell table:style-name="Tableau6.D2" office:value-type="string">
              <text:p text:style-name="P24"><text:span text:style-name="T22">13%</text:span></text:p>
            </table:table-cell>
            <table:table-cell table:style-name="Tableau6.D2" office:value-type="string">
              <text:p text:style-name="P24"><text:span text:style-name="T22">26%</text:span></text:p>
            </table:table-cell>
            <table:table-cell table:style-name="Tableau6.D2" office:value-type="string">
              <text:p text:style-name="P24"><text:span text:style-name="T4">36%</text:span></text:p>
            </table:table-cell>
            <table:table-cell table:style-name="Tableau6.D2" table:number-columns-spanned="65535" office:value-type="string">
              <text:p text:style-name="P24"><text:span text:style-name="T4">64%</text:span></text:p>
            </table:table-cell>
          </table:table-row>
        </table:table>
        <text:p text:style-name="P34"><text:span text:style-name="T16">Source : CEREN, E&amp;E</text:span></text:p>
        <text:p text:style-name="Standard"/>
        <text:list xml:id="list28591745" text:style-name="L36">
          <text:list-item>
            <text:list>
              <text:list-item>
                <text:h text:style-name="P46" text:outline-level="2"><text:bookmark-start text:name="_Toc278394893"/><text:bookmark-start text:name="_Toc278289779"/>Résultats de potentiel global de l’industrie<text:bookmark-end text:name="_Toc278394893"/><text:bookmark-end text:name="_Toc278289779"/></text:h>
              </text:list-item>
            </text:list>
          </text:list-item>
        </text:list>
        <text:p text:style-name="Standard"/>
        <text:list xml:id="list28596824" text:style-name="L37">
          <text:list-item>
            <text:list>
              <text:list-item>
                <text:list>
                  <text:list-item>
                    <text:h text:style-name="P47" text:outline-level="3"><text:bookmark-start text:name="_Toc278394894"/><text:bookmark-start text:name="_Toc278289780"/>Récupération de chaleur<text:bookmark-end text:name="_Toc278394894"/><text:bookmark-end text:name="_Toc278289780"/></text:h>
                  </text:list-item>
                </text:list>
              </text:list-item>
            </text:list>
          </text:list-item>
        </text:list>
        <text:list xml:id="list28606799" text:style-name="L38">
          <text:list-item>
            <text:list>
              <text:list-item>
                <text:list>
                  <text:list-item>
                    <text:list>
                      <text:list-item>
                        <text:h text:style-name="P49" text:outline-level="4">Définition</text:h>
                      </text:list-item>
                    </text:list>
                  </text:list-item>
                </text:list>
              </text:list-item>
            </text:list>
          </text:list-item>
        </text:list>
        <text:p text:style-name="Standard">La récupération de chaleur est estimée en considérant qu’elle se fait à basse température (réseau de chaleur à 80 ou 90°C). Ce niveau de température est important car il fixe une limite physique de récupération, cette limite étant la nécessité d’avoir un gradient de température entre le milieu où l’on récupère la chaleur et le niveau de température de l’alimentation du réseau de chaleur.</text:p>
        <text:p text:style-name="Standard">Ce potentiel pourrait être augmenté en utilisant des pompes à chaleur ce qui permet de prendre en compte des gisements à plus basse température. Ceci mériterait une étude détaillée combinée à celle des potentiels d’usage sur réseaux de chaleur urbain.</text:p>
        <text:p text:style-name="Standard">Dans cette estimation il faut bien avoir à l’esprit que le potentiel de récupération d’énergie pour une valorisation hors procédé est inversement proportionnel à l’efficacité du procédé. En effet, dans de nombreux procédés énergivores, une source majoritaire de réduction des consommations d’énergie consiste en l’utilisation d’énergie perdue à des fins de préchauffage.</text:p>
        <text:p text:style-name="Standard">De manière générale, les plus gros taux de récupération se trouvent sur les procédés nécessitant des hautes températures pour le procédé (industrie lourde), telle que la sidérurgie, la métallurgie, l’industrie chimique, la cimenterie… La <text:bookmark-ref text:reference-format="text" text:ref-name="_Ref275963520">Figure </text:bookmark-ref> présente pour les principales branches industrielles les niveaux de température des procédés.</text:p>
        <text:p text:style-name="Standard">A l’inverse, les procédés basse température sont les industries qui peuvent devenir consommatrices d’énergies provenant de réseaux de chaleur basse température. Des pompes à chaleur peuvent être alors installées pour relever que quelques dizaines de degré si nécessaire, là encore des études plus fines pourraient préciser les gains et le caractère plus ou moins coûteux de leur mise en œuvre.</text:p>
        <text:p text:style-name="Standard"/>
        <text:p text:style-name="caption"><text:bookmark-start text:name="_Ref275963520"/><text:soft-page-break/>Figure <text:bookmark-end text:name="_Ref275963520"/><text:s/>– Demande de chaleur par branche industriel et niveau de température – Europe - 1994</text:p>
        <text:p text:style-name="P22"><draw:frame text:anchor-type="as-char" svg:y="0cm" draw:z-index="355" draw:name="Picture 8" draw:style-name="gr2" draw:text-style-name="P131" svg:width="16.488cm" svg:height="9.032cm"><draw:image xlink:href="Pictures/1000000000000292000001B6091F2E0F.png" xlink:type="simple" xlink:show="embed" xlink:actuate="onLoad"><text:p/></draw:image></draw:frame></text:p>
        <text:p text:style-name="P33"><text:span text:style-name="T16">Source : « Energy Savings Potentials in EU Member States », Franhofer Institute, Commission européenne, p225, 2009</text:span></text:p>
        <text:p text:style-name="Standard"/>
        <text:p text:style-name="Standard">Il n’a pas été envisagé dans cette étude, une conversion de la chaleur en électricité par cycle thermodynamique (Eau-vapeur ou ORC<text:note text:id="ftn2" text:note-class="footnote"><text:note-citation>2</text:note-citation><text:note-body><text:p text:style-name="P88"><text:span text:style-name="footnote_20_reference"/> ORC : Organic Rankine Cycle, cycle thermodynamique utilisant une fluide organique</text:p><text:p text:style-name="Footnote"/></text:note-body></text:note>). Bien que des installations de ce type existent (par exemple sur des cimenteries), elles sont (en Europe) encore peu rentables, à moins d’avoir des sources de températures à haute température. Avec l’amélioration des procédés de production, les sources de températures disponibles baissent. A moins d’améliorer les cycles de conversions (ORC, cycle Kalina, matériaux thermosensibles), ou de se situer sur des sites relativement isolés, il semble plus économique de valoriser cette récupération d’énergie directement sous forme de chaleur.</text:p>
        <text:p text:style-name="Standard"/>
        <text:list xml:id="list30480758" text:continue-list="list30483175" text:style-name="L3">
          <text:list-item>
            <text:list>
              <text:list-item>
                <text:list>
                  <text:list-item>
                    <text:list>
                      <text:list-item>
                        <text:p text:style-name="P122">Résultats</text:p>
                      </text:list-item>
                    </text:list>
                  </text:list-item>
                </text:list>
              </text:list-item>
            </text:list>
          </text:list-item>
        </text:list>
        <text:p text:style-name="Standard"/>
        <text:p text:style-name="Standard">Ces résultats montrent pour chaque secteur le potentiel de récupération de chaleur basse température. Il a également été fait une estimation préliminaire des possibilités d’utilisation de chaleur basse température. Ces consommations pourraient être alimentées par ces réseaux alimentés par les autres industries. Les taux de récupération sont considérés de façon conservatrice..</text:p>
        <text:p text:style-name="Standard"/>
        <text:p text:style-name="caption"><text:soft-page-break/>Tableau <text:s/>– Bilan récupération d’énergie – Industrie NPDC</text:p>
        <text:p text:style-name="P2"><draw:frame text:anchor-type="as-char" svg:y="0cm" draw:z-index="357" draw:name="Picture 9" draw:style-name="gr2" draw:text-style-name="P131" svg:width="9.173cm" svg:height="2.659cm"><draw:image xlink:href="Pictures/200000B9000023CC00000A5735BA4703.wmf" xlink:type="simple" xlink:show="embed" xlink:actuate="onLoad"><text:p/></draw:image></draw:frame></text:p>
        <text:p text:style-name="P34"><text:span text:style-name="T16">Source : E&amp;E</text:span></text:p>
        <text:p text:style-name="Standard"/>
        <text:p text:style-name="caption">Figure <text:s/>– Récupération et consommation de chaleur basse température – 2050</text:p>
        <text:p text:style-name="P34"><draw:frame text:anchor-type="as-char" svg:y="0cm" draw:z-index="359" draw:name="Picture 10" draw:style-name="gr2" draw:text-style-name="P131" svg:width="8.797cm" svg:height="7.642cm"><draw:image xlink:href="Pictures/2000010F0000220C00001DA39E86B6D7.wmf" xlink:type="simple" xlink:show="embed" xlink:actuate="onLoad"><text:p/></draw:image></draw:frame></text:p>
        <text:p text:style-name="P34"><text:span text:style-name="T16">Source : E&amp;E</text:span></text:p>
        <text:p text:style-name="Standard"/>
        <text:p text:style-name="Standard"/>
        <text:p text:style-name="Standard">Au-delà des économies d’énergie décrites plus haut, le potentiel de récupération de chaleur est ici estimé de façon sommaire. Il conviendra d’estimer ce gisement en fonction des paramètres suivants :</text:p>
        <text:list xml:id="list30498213" text:continue-list="list30488474" text:style-name="L8">
          <text:list-item>
            <text:list>
              <text:list-item>
                <text:list>
                  <text:list-item>
                    <text:list>
                      <text:list-item>
                        <text:list>
                          <text:list-item>
                            <text:list>
                              <text:list-item>
                                <text:list>
                                  <text:list-item>
                                    <text:p text:style-name="P51">Coûts et longueurs de raccordement</text:p>
                                  </text:list-item>
                                  <text:list-item>
                                    <text:p text:style-name="P51">Valeur des chaleurs</text:p>
                                  </text:list-item>
                                  <text:list-item>
                                    <text:p text:style-name="P51">Risque de disparition de l’unité industrielle</text:p>
                                  </text:list-item>
                                  <text:list-item>
                                    <text:p text:style-name="P51">Saisonnalité des productions et des demandes possibles</text:p>
                                  </text:list-item>
                                </text:list>
                              </text:list-item>
                            </text:list>
                          </text:list-item>
                        </text:list>
                      </text:list-item>
                    </text:list>
                  </text:list-item>
                </text:list>
              </text:list-item>
            </text:list>
          </text:list-item>
        </text:list>
        <text:p text:style-name="Standard"/>
        <text:p text:style-name="Standard">Ces résultats reconsolidés doivent être pris avec les réserves d’usage, une étude plus détaillée serait ici nécessaire pour leur donner une robustesse suffisante pour y consacrer une politique spécifique. Ils nous donnent cependant une idée de l’importance de l’enjeu pour des industries souvent proches des villes. </text:p>
        <text:p text:style-name="Standard">Les consommations de réseau recouvrent quasiment exclusivement des besoins en chauffage des industries (pour rappel, il est considéré que l’on réduit de 50% ces besoins d’ici 2050)</text:p>
        <text:p text:style-name="Standard">Au final, l’énergie récupérée est 168 ktep en 2050. </text:p>
        <text:p text:style-name="Standard">Si l’on retranche les besoins de chauffage des locaux de l’industrie qui pourrait être satisfaits avec cette énergie basse température (en interne ou via des réseaux), le surplus qui peut alimenter les secteurs résidentiels et tertiaires est donc de 48 ktep.</text:p>
        <text:p text:style-name="Standard"><text:soft-page-break/></text:p>
        <text:p text:style-name="caption"><text:bookmark-start text:name="_Ref278198168"/><text:bookmark-start text:name="_Ref278198172"/>Figure <text:bookmark-end text:name="_Ref278198172"/><text:s/>– Récupération et consommation de chaleur basse température, par secteur – 2020<text:bookmark-end text:name="_Ref278198168"/></text:p>
        <text:p text:style-name="P22"><draw:frame text:anchor-type="as-char" svg:y="0cm" draw:z-index="361" draw:name="Picture 11" draw:style-name="gr2" draw:text-style-name="P131" svg:width="16.417cm" svg:height="7.642cm"><draw:image xlink:href="Pictures/200001A900003F9400001DA374CBD400.wmf" xlink:type="simple" xlink:show="embed" xlink:actuate="onLoad"><text:p/></draw:image></draw:frame></text:p>
        <text:p text:style-name="P34"><text:span text:style-name="T16">Source : E&amp;E</text:span></text:p>
        <text:p text:style-name="Standard"/>
        <text:p text:style-name="Standard"/>
        <text:p text:style-name="caption"><text:bookmark-start text:name="_Ref278198177"/>Figure <text:bookmark-end text:name="_Ref278198177"/><text:s/>– Récupération et consommation de chaleur basse température, par secteur – 2050</text:p>
        <text:p text:style-name="P22"><draw:frame text:anchor-type="as-char" svg:y="0cm" draw:z-index="363" draw:name="Picture 12" draw:style-name="gr2" draw:text-style-name="P131" svg:width="16.417cm" svg:height="7.642cm"><draw:image xlink:href="Pictures/200001B100003F9400001DA368E03CEE.wmf" xlink:type="simple" xlink:show="embed" xlink:actuate="onLoad"><text:p/></draw:image></draw:frame></text:p>
        <text:p text:style-name="P34"><text:span text:style-name="T16">Source : E&amp;E</text:span></text:p>
        <text:list xml:id="list30482847" text:continue-list="list30480758" text:style-name="L3">
          <text:list-item>
            <text:list>
              <text:list-item>
                <text:list>
                  <text:list-item>
                    <text:list>
                      <text:list-item>
                        <text:p text:style-name="P122"><text:bookmark-start text:name="_Toc278289781"/>Gisement d’économie d’énergie<text:bookmark-end text:name="_Toc278289781"/></text:p>
                      </text:list-item>
                    </text:list>
                  </text:list-item>
                </text:list>
              </text:list-item>
            </text:list>
          </text:list-item>
        </text:list>
        <text:p text:style-name="Standard"/>
        <text:p text:style-name="Standard">Le <text:bookmark-ref text:reference-format="text" text:ref-name="_Ref276155616">Tableau </text:bookmark-ref> présente les consommations de l’industrie, selon les 3 scénarios. Les résultats montrent que le potentiel d’économie d’énergie est de 35 à 41% sur le long terme, et environ 15% d’ici 2020. Ces résultats globaux peuvent sembler faibles, mais il faut rappeler encore une fois le poids du secteur sidérurgique (50% de la consommation énergétique régionale <text:soft-page-break/>industrielle) : hors secteur sidérurgique le potentiel est compris entre 41% et 50% sur le long terme, et plus de 20% d’ici 2020, voir <text:bookmark-ref text:reference-format="text" text:ref-name="_Ref278189298">Tableau </text:bookmark-ref>.</text:p>
        <text:p text:style-name="Standard"/>
        <text:p text:style-name="Standard">Les potentiels associés sur les GES est donné à titre indicatif : environ 15% d’ici 2020 et d’environ 35% en 2050. Pour être pertinent, il faudrait l’associer au potentiel des énergies renouvelables, et revalider éventuellement certains choix technologiques plus adaptés à l’optique « réduction de GES », mais pas forcément les plus efficaces en terme de consommation d’énergie, en particulier pour la sidérurgie.</text:p>
        <text:p text:style-name="Standard"/>
        <text:p text:style-name="caption"><text:bookmark-start text:name="_Ref276155616"/>Tableau <text:bookmark-end text:name="_Ref276155616"/><text:s/>– gisements d’économies d’énergie et de CO2 – Industrie NPDC</text:p>
        <text:p text:style-name="P34"><draw:frame text:anchor-type="as-char" svg:y="0cm" draw:z-index="365" draw:name="Picture 13" draw:style-name="gr2" draw:text-style-name="P131" svg:width="13.877cm" svg:height="12.23cm"><draw:image xlink:href="Pictures/2000024D0000362D00002FC071C65AFE.wmf" xlink:type="simple" xlink:show="embed" xlink:actuate="onLoad"><text:p/></draw:image></draw:frame></text:p>
        <text:p text:style-name="P34"><text:span text:style-name="T16">Source : E&amp;E</text:span></text:p>
        <text:p text:style-name="P2"/>
        <text:p text:style-name="caption"><text:soft-page-break/>Figure <text:s/>– Consommation d’énergie et gisement d’économies - Industrie NPDC</text:p>
        <text:p text:style-name="P34"><draw:frame text:anchor-type="as-char" svg:y="0cm" draw:z-index="367" draw:name="Picture 14" draw:style-name="gr2" draw:text-style-name="P131" svg:width="12.018cm" svg:height="9.102cm"><draw:image xlink:href="Pictures/2000013200002E8F000023479CA21D64.wmf" xlink:type="simple" xlink:show="embed" xlink:actuate="onLoad"><text:p/></draw:image></draw:frame></text:p>
        <text:p text:style-name="P34"><text:span text:style-name="T16">Source : E&amp;E</text:span></text:p>
        <text:p text:style-name="Standard"/>
        <text:p text:style-name="caption">Figure <text:s/>– Emissions de GES - Industrie NPDC</text:p>
        <text:p text:style-name="P34"><draw:frame text:anchor-type="as-char" svg:y="0cm" draw:z-index="369" draw:name="Picture 15" draw:style-name="gr2" draw:text-style-name="P131" svg:width="12.018cm" svg:height="9.102cm"><draw:image xlink:href="Pictures/2000012E00002E8F00002347E56FA872.wmf" xlink:type="simple" xlink:show="embed" xlink:actuate="onLoad"><text:p/></draw:image></draw:frame></text:p>
        <text:p text:style-name="P34"><text:span text:style-name="T16">Source : E&amp;E</text:span></text:p>
        <text:p text:style-name="Standard"/>
        <text:p text:style-name="Standard"/>
        <text:p text:style-name="Standard"/>
        <text:p text:style-name="caption"><text:bookmark-start text:name="_Ref278189298"/><text:soft-page-break/>Tableau <text:bookmark-end text:name="_Ref278189298"/><text:s/>– gisements d’économies d’énergie et de CO2 – Industrie (Hors sidérurgie) NPDC</text:p>
        <text:p text:style-name="P34"><draw:frame text:anchor-type="as-char" svg:y="0cm" draw:z-index="371" draw:name="Picture 16" draw:style-name="gr2" draw:text-style-name="P131" svg:width="14.064cm" svg:height="12.653cm"><draw:image xlink:href="Pictures/20000252000036EF00003174D6268762.wmf" xlink:type="simple" xlink:show="embed" xlink:actuate="onLoad"><text:p/></draw:image></draw:frame></text:p>
        <text:p text:style-name="P34"><text:span text:style-name="T16">Source : E&amp;E</text:span></text:p>
        <text:p text:style-name="P2"/>
        <text:p text:style-name="caption"><text:soft-page-break/>Figure <text:s/>– Consommation d’énergie et gisement d’économies – Industrie (Hors sidérurgie) NPDC</text:p>
        <text:p text:style-name="P34"><draw:frame text:anchor-type="as-char" svg:y="0cm" draw:z-index="373" draw:name="Picture 17" draw:style-name="gr2" draw:text-style-name="P131" svg:width="12.018cm" svg:height="9.102cm"><draw:image xlink:href="Pictures/2000013500002E8F0000234741C9FAF9.wmf" xlink:type="simple" xlink:show="embed" xlink:actuate="onLoad"><text:p/></draw:image></draw:frame></text:p>
        <text:p text:style-name="P34"><text:span text:style-name="T16">Source : E&amp;E</text:span></text:p>
        <text:p text:style-name="Standard"/>
        <text:p text:style-name="caption">Figure <text:s/>– Emissions de GES - Industrie (Hors sidérurgie) NPDC</text:p>
        <text:p text:style-name="P34"><draw:frame text:anchor-type="as-char" svg:y="0cm" draw:z-index="375" draw:name="Picture 18" draw:style-name="gr2" draw:text-style-name="P131" svg:width="12.018cm" svg:height="9.102cm"><draw:image xlink:href="Pictures/2000013D00002E8F000023479EFD3747.wmf" xlink:type="simple" xlink:show="embed" xlink:actuate="onLoad"><text:p/></draw:image></draw:frame></text:p>
        <text:p text:style-name="P34"><text:span text:style-name="T16">Source : E&amp;E</text:span></text:p>
        <text:p text:style-name="Standard"/>
        <text:p text:style-name="Standard">D’autre part, si l’on attribue intégralement l’énergie récupérée pour les réseaux au secteur industriel, les gains sont augmentés d’autant :</text:p>
        <text:p text:style-name="Standard"><text:soft-page-break/></text:p>
        <text:p text:style-name="caption">Figure <text:s/>– Consommation d’énergie et gisement d’économies – Industrie (Hors sidérurgie) NPDC</text:p>
        <text:p text:style-name="P34"><draw:frame text:anchor-type="as-char" svg:y="0cm" draw:z-index="377" draw:name="Picture 19" draw:style-name="gr2" draw:text-style-name="P131" svg:width="12.018cm" svg:height="9.102cm"><draw:image xlink:href="Pictures/200001A900002E8F00002347A195AA79.wmf" xlink:type="simple" xlink:show="embed" xlink:actuate="onLoad"><text:p/></draw:image></draw:frame></text:p>
        <text:p text:style-name="P34"><text:span text:style-name="T16">Source : E&amp;E</text:span></text:p>
        <text:p text:style-name="Standard"/>
        <text:list xml:id="list30494041" text:continue-list="list30494891" text:style-name="L1">
          <text:list-item>
            <text:list>
              <text:list-item>
                <text:p text:style-name="P119"><text:bookmark-start text:name="_Toc278394895"/><text:bookmark-start text:name="_Toc278289782"/>Résultats par secteur<text:bookmark-end text:name="_Toc278394895"/><text:bookmark-end text:name="_Toc278289782"/></text:p>
              </text:list-item>
            </text:list>
          </text:list-item>
        </text:list>
        <text:p text:style-name="Standard">Dans ce chapitre, les secteurs industriels sont présentés par ordre décroissant de consommation d’énergie. </text:p>
        <text:list xml:id="list30484696" text:continue-numbering="true" text:style-name="L1">
          <text:list-item>
            <text:list>
              <text:list-item>
                <text:list>
                  <text:list-item>
                    <text:p text:style-name="P121"><text:bookmark-start text:name="_Toc278394896"/><text:bookmark-start text:name="_Toc278289783"/><text:bookmark-start text:name="_Ref275795495"/><text:bookmark-start text:name="_Ref275794911"/>Sidérurgie<text:bookmark-end text:name="_Toc278394896"/><text:bookmark-end text:name="_Toc278289783"/><text:bookmark-end text:name="_Ref275795495"/><text:bookmark-end text:name="_Ref275794911"/></text:p>
                  </text:list-item>
                </text:list>
              </text:list-item>
            </text:list>
          </text:list-item>
        </text:list>
        <text:list xml:id="list30501704" text:continue-list="list28606799" text:style-name="L38">
          <text:list-item>
            <text:list>
              <text:list-item>
                <text:list>
                  <text:list-item>
                    <text:list>
                      <text:list-item>
                        <text:h text:style-name="P48" text:outline-level="4">Description et évolution du secteur</text:h>
                      </text:list-item>
                    </text:list>
                  </text:list-item>
                </text:list>
              </text:list-item>
            </text:list>
          </text:list-item>
        </text:list>
        <text:p text:style-name="Standard">Cette industrie se sépare principalement en deux :</text:p>
        <text:list xml:id="list30479331" text:continue-list="list30498213" text:style-name="L8">
          <text:list-item>
            <text:list>
              <text:list-item>
                <text:list>
                  <text:list-item>
                    <text:list>
                      <text:list-item>
                        <text:list>
                          <text:list-item>
                            <text:list>
                              <text:list-item>
                                <text:list>
                                  <text:list-item>
                                    <text:p text:style-name="P51">Production d’acier par haut fourneaux (à partir principalement de minerais et coke de charbon)</text:p>
                                  </text:list-item>
                                  <text:list-item>
                                    <text:p text:style-name="P51">Recyclage de ferraille et première transformation de l’acier (fours électriques)</text:p>
                                  </text:list-item>
                                </text:list>
                              </text:list-item>
                            </text:list>
                          </text:list-item>
                        </text:list>
                      </text:list-item>
                    </text:list>
                  </text:list-item>
                </text:list>
              </text:list-item>
            </text:list>
          </text:list-item>
        </text:list>
        <text:p text:style-name="Standard">La première activité, malgré une optimisation énergétique importante (récupération de gaz sidérurgique, récupération d’énergie…) représente environ 50% de la consommation d’énergie finale, et 30% des émissions de CO<text:span text:style-name="T20">2</text:span> de la région pour son seul site de Dunkerque.</text:p>
        <text:p text:style-name="Standard">Les projections (Etude FONDDRI) montrent une consommation d’acier stable en Europe, et même une augmentation dans le reste du monde. Pour la présente étude, un maintien de la production est conforme avec l’idée de non délocalisation des procédés émetteurs. L’étude des <text:soft-page-break/>gisements envisagera des possibilités accrues de recyclages et, bien sûr, l’amélioration ou la transformation des procédés.</text:p>
        <text:p text:style-name="Standard"/>
        <text:p text:style-name="caption">Figure <text:s/>– Evolution de la production - Sidérurgie</text:p>
        <text:p text:style-name="P34"><draw:frame text:anchor-type="as-char" svg:y="0cm" draw:z-index="379" draw:name="Picture 20" draw:style-name="gr2" draw:text-style-name="P131" svg:width="9.995cm" svg:height="5.456cm"><draw:image xlink:href="Pictures/200000C7000020D1000011E372FC3FBB.wmf" xlink:type="simple" xlink:show="embed" xlink:actuate="onLoad"><text:p/></draw:image></draw:frame></text:p>
        <text:p text:style-name="caption">Source : Mittal - Autre source, DGEMP 2007<text:note text:id="ftn3" text:note-class="footnote"><text:note-citation>3</text:note-citation><text:note-body><text:p text:style-name="P89"><text:span text:style-name="footnote_20_reference"/> « Quantification du Scénario Grenelle à l’horizon 2020/2030 », Enerdata, 26/11/2008</text:p><text:p text:style-name="Footnote"/></text:note-body></text:note> par Enerdata (à l'horizon 2030). </text:p>
        <text:p text:style-name="Standard"/>
        <text:p text:style-name="Standard">Pour le scénario « Gisement », nous considérons une augmentation du recyclage. Virage-énergie Nord-Pas de Calais dans son étude<text:note text:id="ftn4" text:note-class="footnote"><text:note-citation>4</text:note-citation><text:note-body><text:p text:style-name="P90"><text:span text:style-name="footnote_20_reference"/> « Energies d’avenir en Nord-Pas de Calais », Virage-énergie NPDC, Janvier 2008</text:p><text:p text:style-name="Footnote"/></text:note-body></text:note>, avait considéré une augmentation de recyclage de 16 points (passage de 64% à 80%, au niveau national). Cette évolution rapportée à la production d’acier primaire dans la région représente un transfert d’environ 0,9 Mt d’acier primaire vers le recyclage (aciérie électrique), soit un transfert d’environ 15% de la production d’acier primaire vers de l’acier recyclé.</text:p>
        <text:list xml:id="list30490176" text:continue-list="list30501704" text:style-name="L38">
          <text:list-item>
            <text:list>
              <text:list-item>
                <text:list>
                  <text:list-item>
                    <text:list>
                      <text:list-item>
                        <text:h text:style-name="P48" text:outline-level="4"><text:soft-page-break/>Profil énergétique</text:h>
                      </text:list-item>
                    </text:list>
                  </text:list-item>
                </text:list>
              </text:list-item>
            </text:list>
          </text:list-item>
        </text:list>
        <text:p text:style-name="caption">Figure <text:s/>– Consommation par type d’énergie – Sidérurgie - 2005</text:p>
        <text:p text:style-name="P22"><draw:frame text:anchor-type="as-char" svg:y="0cm" draw:z-index="381" draw:name="Picture 21" draw:style-name="gr2" draw:text-style-name="P131" svg:width="16.488cm" svg:height="9.737cm"><draw:image xlink:href="Pictures/200000A9000049A100002B7BFD64BBE0.wmf" xlink:type="simple" xlink:show="embed" xlink:actuate="onLoad"><text:p/></draw:image></draw:frame></text:p>
        <text:p text:style-name="P34"><text:span text:style-name="T16">Source : SESSI</text:span></text:p>
        <text:p text:style-name="P7"/>
        <text:p text:style-name="P1"/>
        <text:p text:style-name="Standard">La spécificité du secteur est que la plus grande part d’énergie est utilisée en tant que matière première. Le charbon (ici de la houille) est transformé en coke (concentré carbone) avant d’être mélangé au minerai de fer. Le mélange entre en réaction de réduction dans le haut fourneau, pour former la fonte, matière première aux divers alliages d’acier.</text:p>
        <text:p text:style-name="Standard">Pour l’électricité, on trouve une forte part d’usage en moteur. Cette industrie lourde utilise beaucoup de ventilateurs, concasseurs, convoyeurs… On trouve également un usage thermique important dans les aciéries électriques (recyclage de ferraille, réalisation d’alliage d’acier…).</text:p>
        <text:p text:style-name="Standard"/>
        <text:list xml:id="list30488294" text:continue-list="list30482847" text:style-name="L3">
          <text:list-item>
            <text:list>
              <text:list-item>
                <text:list>
                  <text:list-item>
                    <text:list>
                      <text:list-item>
                        <text:p text:style-name="P122">Economies d’énergie</text:p>
                      </text:list-item>
                    </text:list>
                  </text:list-item>
                </text:list>
              </text:list-item>
            </text:list>
          </text:list-item>
        </text:list>
        <text:p text:style-name="Standard">Court terme : </text:p>
        <text:p text:style-name="Standard"><text:soft-page-break/>Pour l’acier primaire, sur le court terme, il ne semble pas qu’il y ait des possibilités d’amélioration des performances du procédé lui-même. Seules les améliorations sur les opérations transverses sont prises en compte.</text:p>
        <text:p text:style-name="Standard">Pour le recyclage des ferrailles : Les meilleures technologies actuellement en service consomment 0,47 MWh/t<text:span text:style-name="T20">acier</text:span><text:note text:id="ftn5" text:note-class="footnote"><text:note-citation>5</text:note-citation><text:note-body><text:p text:style-name="P91"><text:span text:style-name="footnote_20_reference"/><text:span text:style-name="T23"> “World Best Practice Energy Intensity Values for Selected Industrial Sectors », Worrell Ecofys, 2007, p15</text:span></text:p><text:p text:style-name="Footnote"/></text:note-body></text:note>. Ces performances peuvent même être dès aujourd’hui abaissées de 0,07 MWh/t<text:span text:style-name="T20">acier</text:span> en utilisant un préchauffeur. D’après les données Norener, il semble que les performances régionales soient proches de 0,7 MWh/t<text:span text:style-name="T20">acier</text:span>. Un gain de plus de 50% semble donc accessible. Le gisement considéré est limité à 40%, étant donné que la consommation dépend également de la qualité des ferrailles traitées (les meilleures performances actuelles correspondent à des aciéries traitant des ferrailles de très bonne qualité, si l’on envisage d’augmenter le recyclage, il faudra sans doute aller chercher dans les ferrailles de moins bonne qualité). Pour l’horizon 2020, on retient un gain de 20% atteignable, le reste pour 2050.</text:p>
        <text:p text:style-name="Standard"/>
        <text:p text:style-name="Standard">Long terme :</text:p>
        <text:p text:style-name="Standard">Pour l’acier primaire : Des technologies sont en cours de développement<text:note text:id="ftn6" text:note-class="footnote"><text:note-citation>6</text:note-citation><text:note-body><text:p text:style-name="P92"><text:span text:style-name="footnote_20_reference"/> Les données sont principalement issues des informations collectées sur le site : <text:a xlink:type="simple" xlink:href="http://www.ulcos.org"><text:span text:style-name="Internet_20_link">www.ulcos.org</text:span></text:a>, et d’un atelier sur la sidérurgie organisé à Dunkerque en octobre 2009 par E&amp;E Consultant.</text:p><text:p text:style-name="Footnote"/></text:note-body></text:note> :</text:p>
        <text:list xml:id="list30505314" text:continue-list="list30479331" text:style-name="L8">
          <text:list-item>
            <text:list>
              <text:list-item>
                <text:list>
                  <text:list-item>
                    <text:list>
                      <text:list-item>
                        <text:list>
                          <text:list-item>
                            <text:list>
                              <text:list-item>
                                <text:list>
                                  <text:list-item>
                                    <text:p text:style-name="P51"><text:span text:style-name="T2">Top Gas Recycling (TGR) Blast Furnace – Recirculation des gaz de haut-fourneau</text:span></text:p>
                                  </text:list-item>
                                </text:list>
                              </text:list-item>
                            </text:list>
                          </text:list-item>
                        </text:list>
                      </text:list-item>
                    </text:list>
                  </text:list-item>
                </text:list>
              </text:list-item>
            </text:list>
          </text:list-item>
        </text:list>
        <text:p text:style-name="Standard">Dans cette solution, les gaz de haut-fourneau actuellement valorisés énergétiquement (ex : centrale électrique de DK6 à Dunkerque) seraient réintroduits dans le haut-fourneau en tant qu’agent réducteur. La quantité de coke de charbon nécessaire à la réduction du minerai de fer diminue, entrainant par la même occasion la réduction d’émissions de CO<text:span text:style-name="T20">2</text:span>.</text:p>
        <text:p text:style-name="Standard">Afin de permettre la capture du CO<text:span text:style-name="T20">2</text:span>, on peut également substituer l’air chaud injecté dans le four par de l’oxygène, afin d’avoir directement des fumées concentrées en CO<text:span text:style-name="T20">2</text:span> (sans di-azote, naturellement présent dans l’air).</text:p>
        <text:p text:style-name="Standard">Du strict point de vue énergétique, le recyclage des gaz n’apporte pas de réduction de consommation d’énergie puisque le gain sur le réducteur (le coke) est compensé par la consommation électrique nécessaire au traitement des gaz de recirculation<text:note text:id="ftn7" text:note-class="footnote"><text:note-citation>7</text:note-citation><text:note-body><text:p text:style-name="P93"><text:span text:style-name="footnote_20_reference"/><text:span text:style-name="T23"> « A long-term view of CO2 efficient manufacturing in European region », Delft, June 2010, p 37</text:span></text:p><text:p text:style-name="Footnote"/></text:note-body></text:note>. </text:p>
        <text:list xml:id="list30487162" text:continue-numbering="true" text:style-name="L8">
          <text:list-item>
            <text:list>
              <text:list-item>
                <text:list>
                  <text:list-item>
                    <text:list>
                      <text:list-item>
                        <text:list>
                          <text:list-item>
                            <text:list>
                              <text:list-item>
                                <text:list>
                                  <text:list-item>
                                    <text:p text:style-name="P51"><text:span text:style-name="T2">Réduction directe au gaz naturel</text:span></text:p>
                                  </text:list-item>
                                </text:list>
                              </text:list-item>
                            </text:list>
                          </text:list-item>
                        </text:list>
                      </text:list-item>
                    </text:list>
                  </text:list-item>
                </text:list>
              </text:list-item>
            </text:list>
          </text:list-item>
        </text:list>
        <text:p text:style-name="Standard">Solution déjà utilisée aujourd’hui lorsque le gaz naturel est disponible et bon marché, elle permet une réduction de presque 50% des émissions de CO<text:span text:style-name="T20">2</text:span>. Elle nécessite une qualité de minerai supérieure. ULCOS propose des solutions pour réduire la consommation de gaz naturel. Pas retenu pour cette étude, car la région comme la France ne possède pas de gisement de gaz naturel.</text:p>
        <text:list xml:id="list30487718" text:continue-numbering="true" text:style-name="L8">
          <text:list-item>
            <text:list>
              <text:list-item>
                <text:list>
                  <text:list-item>
                    <text:list>
                      <text:list-item>
                        <text:list>
                          <text:list-item>
                            <text:list>
                              <text:list-item>
                                <text:list>
                                  <text:list-item>
                                    <text:p text:style-name="P51"><text:span text:style-name="T2">Technologie HIsarna</text:span></text:p>
                                  </text:list-item>
                                </text:list>
                              </text:list-item>
                            </text:list>
                          </text:list-item>
                        </text:list>
                      </text:list-item>
                    </text:list>
                  </text:list-item>
                </text:list>
              </text:list-item>
            </text:list>
          </text:list-item>
        </text:list>
        <text:p text:style-name="Standard">Cette technologie fait appel au procédé de bain de fusion. Elle n’utilise plus de coke, mais directement du charbon mais en bien moins grande quantité par rapport au haut-fourneau. Cette technologie permet également une modularité du réducteur, en substituant partiellement du charbon par de la biomasse, du gaz naturel ou même de l’hydrogène.</text:p>
        <text:p text:style-name="Standard">Un pilote de 60000T/an a été démarré à l’été 2010 aux Pays-Bas, une unité commerciale est visée pour 2017<text:note text:id="ftn8" text:note-class="footnote"><text:note-citation>8</text:note-citation><text:note-body><text:p text:style-name="P94"><text:span text:style-name="footnote_20_reference"/><text:span text:style-name="T23"> « A long-term view of CO2 efficient manufacturing in European region », Delft, June 2010, p 32</text:span></text:p><text:p text:style-name="Footnote"/></text:note-body></text:note>. Le gain énergétique est de 20%.</text:p>
        <text:list xml:id="list30497018" text:continue-numbering="true" text:style-name="L8">
          <text:list-item>
            <text:list>
              <text:list-item>
                <text:list>
                  <text:list-item>
                    <text:list>
                      <text:list-item>
                        <text:list>
                          <text:list-item>
                            <text:list>
                              <text:list-item>
                                <text:list>
                                  <text:list-item>
                                    <text:p text:style-name="P51"><text:span text:style-name="T2">L’électrolyse</text:span></text:p>
                                  </text:list-item>
                                </text:list>
                              </text:list-item>
                            </text:list>
                          </text:list-item>
                        </text:list>
                      </text:list-item>
                    </text:list>
                  </text:list-item>
                </text:list>
              </text:list-item>
            </text:list>
          </text:list-item>
        </text:list>
        <text:p text:style-name="Standard"><text:soft-page-break/>Grâce au passage d’un courant électrique dans un bain aqueux de minerai de fer, le procédé produit du fer et de l’oxygène. La production se fait donc sans émissions directes de CO<text:span text:style-name="T20">2</text:span>, excepté celles de l’électricité. Cette technologie est la moins mature (stade expérimental) mais beaucoup d’éléments permettent de prédire un bel avenir à cette technologie, déjà en application industrielle dans d’autres secteurs (Aluminium, Zinc…). Données de consommation encore inconnues.</text:p>
        <text:list xml:id="list30478826" text:continue-numbering="true" text:style-name="L8">
          <text:list-item>
            <text:list>
              <text:list-item>
                <text:list>
                  <text:list-item>
                    <text:list>
                      <text:list-item>
                        <text:list>
                          <text:list-item>
                            <text:list>
                              <text:list-item>
                                <text:list>
                                  <text:list-item>
                                    <text:p text:style-name="P51"><text:span text:style-name="T2">Réduction directe par l’hydrogène</text:span></text:p>
                                  </text:list-item>
                                </text:list>
                              </text:list-item>
                            </text:list>
                          </text:list-item>
                        </text:list>
                      </text:list-item>
                    </text:list>
                  </text:list-item>
                </text:list>
              </text:list-item>
            </text:list>
          </text:list-item>
        </text:list>
        <text:p text:style-name="Standard">La technologie est disponible, mais il faut pouvoir produire l’hydrogène nécessaire proprement et à moindre coût. Pas retenu pour cette étude.</text:p>
        <text:list xml:id="list30491143" text:continue-numbering="true" text:style-name="L8">
          <text:list-item>
            <text:list>
              <text:list-item>
                <text:list>
                  <text:list-item>
                    <text:list>
                      <text:list-item>
                        <text:list>
                          <text:list-item>
                            <text:list>
                              <text:list-item>
                                <text:list>
                                  <text:list-item>
                                    <text:p text:style-name="P51"><text:span text:style-name="T2">Haut-fourneau à la biomasse ou déchets fatals</text:span></text:p>
                                  </text:list-item>
                                </text:list>
                              </text:list-item>
                            </text:list>
                          </text:list-item>
                        </text:list>
                      </text:list-item>
                    </text:list>
                  </text:list-item>
                </text:list>
              </text:list-item>
            </text:list>
          </text:list-item>
        </text:list>
        <text:p text:style-name="Standard">Le charbon de bois remplace le coke dans le haut-fourneau. Si le bois est exploité de manière durable, le bilan CO2 est quasi nul. De petites unités fonctionnent déjà au Brésil. Cette solution est, a priori, difficilement généralisable pour des raisons de ressources de biomasse.</text:p>
        <text:p text:style-name="Standard">Dans quelques pays (Japon, Allemagne), on injecte des plastiques usés dans le haut-fourneau afin de réduire l’utilisation de charbon. Cette solution ne peut être globale mais apporte quelques pourcents de réductions supplémentaires aux solutions actuelles.</text:p>
        <text:p text:style-name="Standard"><text:span text:style-name="T3">En conclusion, pour l’acier primaire sur le long terme on retient la technologie Hisarna qui permet une réduction de consommation d’énergie de 20%. La technologie par électrolyse, bien que très prometteuse n’est pas retenue car les performances sont encore trop difficiles à estimer.</text:span></text:p>
        <text:p text:style-name="Standard"/>
        <text:p text:style-name="Standard">Pour le recyclage des ferrailles, on considère que toutes les aciéries sont équipées de la meilleure technologie actuelle, soit 40% de réduction.</text:p>
        <text:p text:style-name="Standard"/>
        <text:list xml:id="list30505685" text:continue-list="list30490176" text:style-name="L38">
          <text:list-item>
            <text:list>
              <text:list-item>
                <text:list>
                  <text:list-item>
                    <text:list>
                      <text:list-item>
                        <text:h text:style-name="P50" text:outline-level="4">Résultat global</text:h>
                      </text:list-item>
                    </text:list>
                  </text:list-item>
                </text:list>
              </text:list-item>
            </text:list>
          </text:list-item>
        </text:list>
        <text:p text:style-name="Standard"/>
        <text:p text:style-name="caption">Tableau <text:s/>– gisements d’économies d’énergie et de CO2 – Sidérurgie</text:p>
        <text:p text:style-name="P34"><draw:frame text:anchor-type="as-char" svg:y="0cm" draw:z-index="383" draw:name="Picture 22" draw:style-name="gr2" draw:text-style-name="P131" svg:width="13.923cm" svg:height="12.653cm"><draw:image xlink:href="Pictures/200002460000365B000031747E1B6B09.wmf" xlink:type="simple" xlink:show="embed" xlink:actuate="onLoad"><text:p/></draw:image></draw:frame></text:p>
        <text:p text:style-name="P34"><text:span text:style-name="T16">Source : E&amp;E</text:span></text:p>
        <text:p text:style-name="Standard"/>
        <text:p text:style-name="caption"><text:soft-page-break/>Figure <text:s/>– Consommation d’énergie et gisement d’économies -Sidérurgie</text:p>
        <text:p text:style-name="P34"><draw:frame text:anchor-type="as-char" svg:y="0cm" draw:z-index="385" draw:name="Picture 23" draw:style-name="gr2" draw:text-style-name="P131" svg:width="12.018cm" svg:height="9.102cm"><draw:image xlink:href="Pictures/2000013400002E8F00002347D1AC58E6.wmf" xlink:type="simple" xlink:show="embed" xlink:actuate="onLoad"><text:p/></draw:image></draw:frame></text:p>
        <text:p text:style-name="P34"><text:span text:style-name="T16">Source : E&amp;E</text:span></text:p>
        <text:p text:style-name="Standard"/>
        <text:p text:style-name="caption">Figure <text:s/>– Emissions de GES - Sidérurgie</text:p>
        <text:p text:style-name="P34"><draw:frame text:anchor-type="as-char" svg:y="0cm" draw:z-index="387" draw:name="Picture 24" draw:style-name="gr2" draw:text-style-name="P131" svg:width="12.018cm" svg:height="9.102cm"><draw:image xlink:href="Pictures/2000013C00002E8F00002347863B5B0D.wmf" xlink:type="simple" xlink:show="embed" xlink:actuate="onLoad"><text:p/></draw:image></draw:frame></text:p>
        <text:p text:style-name="P34"><text:span text:style-name="T16">Source : E&amp;E</text:span></text:p>
        <text:p text:style-name="Standard"/>
        <text:list xml:id="list30484269" text:continue-list="list30488294" text:style-name="L3">
          <text:list-item>
            <text:list>
              <text:list-item>
                <text:list>
                  <text:list-item>
                    <text:list>
                      <text:list-item>
                        <text:p text:style-name="P123">Potentiel de récupération de chaleur</text:p>
                      </text:list-item>
                    </text:list>
                  </text:list-item>
                </text:list>
              </text:list-item>
            </text:list>
          </text:list-item>
        </text:list>
        <text:p text:style-name="Standard"/>
        <text:p text:style-name="Standard">L’usine sidérurgique d’Arcelor Mittal a Dunkerque récupère déjà aujourd’hui de la chaleur et alimente le réseau urbain (environ 50% des besoins de la ville, extension en cours). A terme on considère qu’environ 20% de l’énergie servant à la fabrication (la part matière première n’est donc pas prise en compte) peut être récupérée à la fois sur les haut-fourneaux mais aussi sur les aciéries électriques.</text:p>
        <text:p text:style-name="Standard"/>
        <text:p text:style-name="caption">Tableau <text:s/>– Potentiel de récupération d’énergie et d’utilisation d’énergie basse température – <text:bookmark-ref text:reference-format="text" text:ref-name="_Ref275795495">Sidérurgie</text:bookmark-ref></text:p>
        <text:p text:style-name="P34"><draw:frame text:anchor-type="as-char" svg:y="0cm" draw:z-index="389" draw:name="Picture 25" draw:style-name="gr2" draw:text-style-name="P131" svg:width="13.923cm" svg:height="2.211cm"><draw:image xlink:href="Pictures/2000009D0000365B000008A4395465EF.wmf" xlink:type="simple" xlink:show="embed" xlink:actuate="onLoad"><text:p/></draw:image></draw:frame></text:p>
        <text:p text:style-name="P34"><text:span text:style-name="T16">Sources : E&amp;E</text:span></text:p>
        <text:p text:style-name="Standard"><text:bookmark-start text:name="_Ref275795517"/></text:p>
        <text:list xml:id="list30492535" text:continue-list="list30484696" text:style-name="L1">
          <text:list-item>
            <text:list>
              <text:list-item>
                <text:list>
                  <text:list-item>
                    <text:p text:style-name="P121"><text:bookmark-start text:name="_Toc278394897"/><text:bookmark-start text:name="_Toc278289784"/><text:bookmark-start text:name="_Ref276040114"/>Agroalimentaire<text:bookmark-end text:name="_Toc278394897"/><text:bookmark-end text:name="_Toc278289784"/><text:bookmark-end text:name="_Ref276040114"/></text:p>
                  </text:list-item>
                </text:list>
              </text:list-item>
            </text:list>
          </text:list-item>
        </text:list>
        <text:list xml:id="list30489242" text:continue-list="list30484269" text:style-name="L3">
          <text:list-item>
            <text:list>
              <text:list-item>
                <text:list>
                  <text:list-item>
                    <text:list>
                      <text:list-item>
                        <text:p text:style-name="P122">Description et évolution du secteur</text:p>
                      </text:list-item>
                    </text:list>
                  </text:list-item>
                </text:list>
              </text:list-item>
            </text:list>
          </text:list-item>
        </text:list>
        <text:p text:style-name="Standard">Il est intéressant de faire un parallèle entre le secteur agro-alimentaire dans son périmètre classique et le secteur « nutrition santé », ce que fait le rapport DREAL Enjeux 2009. Les chiffres d’affaire mais aussi l’emploi sont alors comparables, pour deux secteurs dont les valeurs ajoutées sont très différentes.</text:p>
        <text:p text:style-name="Standard">L’évolution décrite suggère une industrie dont la valeur ajoutée augmente fortement, mais dont les productions matérielles ne croissent pas autant.</text:p>
        <text:p text:style-name="Standard">En partant des données NORENER disponibles sur les consommations d’énergie, on distinguera trois segments de l’industrie : sucreries, brasseries, autres industries » :</text:p>
        <text:list xml:id="list30497337" text:continue-list="list30491143" text:style-name="L8">
          <text:list-item>
            <text:list>
              <text:list-item>
                <text:list>
                  <text:list-item>
                    <text:list>
                      <text:list-item>
                        <text:list>
                          <text:list-item>
                            <text:list>
                              <text:list-item>
                                <text:list>
                                  <text:list-item>
                                    <text:p text:style-name="P51">La sucrerie disparaît quasiment à l’horizon de la réforme de la PAC (2013), une partie sera peut-être remplacée par des productions d’agro carburant.</text:p>
                                  </text:list-item>
                                  <text:list-item>
                                    <text:p text:style-name="P51">La brasserie conserve sa part de marché en volume</text:p>
                                  </text:list-item>
                                  <text:list-item>
                                    <text:p text:style-name="P51">Le reste de l’industrie agro-alimentaire connaît des évolutions diversifiées entre les productions non alimentaires en croissance, les productions laitières en stagnation, et les autres productions stables en volume (mais en croissance en terme de chiffre d’affaires).</text:p>
                                  </text:list-item>
                                </text:list>
                              </text:list-item>
                            </text:list>
                          </text:list-item>
                        </text:list>
                      </text:list-item>
                    </text:list>
                  </text:list-item>
                </text:list>
              </text:list-item>
            </text:list>
          </text:list-item>
        </text:list>
        <text:p text:style-name="Standard"/>
        <text:p text:style-name="caption"><text:soft-page-break/>Figure <text:s/>– Evolution de la production - <text:bookmark-ref text:reference-format="text" text:ref-name="_Ref276040114">Agroalimentaire</text:bookmark-ref></text:p>
        <text:p text:style-name="P34"><draw:frame text:anchor-type="as-char" svg:y="0cm" draw:z-index="391" draw:name="Picture 26" draw:style-name="gr2" draw:text-style-name="P131" svg:width="9.644cm" svg:height="6.585cm"><draw:image xlink:href="Pictures/200000C90000255400001989E9ED7FBD.wmf" xlink:type="simple" xlink:show="embed" xlink:actuate="onLoad"><text:p/></draw:image></draw:frame></text:p>
        <text:p text:style-name="caption"><text:span text:style-name="T18">Source : E&amp;E</text:span></text:p>
        <text:p text:style-name="Standard"/>
        <text:p text:style-name="Standard">La fermeture des sucreries entraine une baisse de 15% des besoins (en se basant sur les consommations énergétiques). La production de biocarburants n’est pas considérée, car les co-produits sont alors en principe valorisés pour assurer aux unités un bilan positif en énergie.</text:p>
        <text:p text:style-name="Standard"/>
        <text:list xml:id="list30503291" text:continue-list="list30489242" text:style-name="L3">
          <text:list-item>
            <text:list>
              <text:list-item>
                <text:list>
                  <text:list-item>
                    <text:list>
                      <text:list-item>
                        <text:p text:style-name="P122">Profil énergétique</text:p>
                      </text:list-item>
                    </text:list>
                  </text:list-item>
                </text:list>
              </text:list-item>
            </text:list>
          </text:list-item>
        </text:list>
        <text:p text:style-name="Standard"/>
        <text:p text:style-name="caption"><text:soft-page-break/>Figure <text:s/>– Consommation par type d’énergie – <text:bookmark-ref text:reference-format="text" text:ref-name="_Ref276040114">Agroalimentaire</text:bookmark-ref> - 2005</text:p>
        <text:p text:style-name="P22"><draw:frame text:anchor-type="as-char" svg:y="0cm" draw:z-index="393" draw:name="Picture 27" draw:style-name="gr2" draw:text-style-name="P131" svg:width="16.488cm" svg:height="9.737cm"><draw:image xlink:href="Pictures/200000C0000049A100002B7B06D3E522.wmf" xlink:type="simple" xlink:show="embed" xlink:actuate="onLoad"><text:p/></draw:image></draw:frame></text:p>
        <text:p text:style-name="P34"><text:span text:style-name="T16">Source : SESSI</text:span></text:p>
        <text:p text:style-name="P7"/>
        <text:p text:style-name="P1"/>
        <text:p text:style-name="Standard">80% de la consommation d’énergie se fait sous forme combustible, avec une prépondérance pour le gaz naturel. Plus de 60% de l’énergie est du combustible utilisé pour la fabrication (chauffage, cuisson).</text:p>
        <text:p text:style-name="Standard">A noter que cette industrie est la plus concernée par les valorisations de la biomasse et des déchets, ce volet ENR n’est pas développé dans la présente étude.</text:p>
        <text:p text:style-name="Standard"/>
        <text:list xml:id="list30500313" text:continue-numbering="true" text:style-name="L3">
          <text:list-item>
            <text:list>
              <text:list-item>
                <text:list>
                  <text:list-item>
                    <text:list>
                      <text:list-item>
                        <text:p text:style-name="P122">Economies d’énergie</text:p>
                      </text:list-item>
                    </text:list>
                  </text:list-item>
                </text:list>
              </text:list-item>
            </text:list>
          </text:list-item>
        </text:list>
        <text:p text:style-name="Standard">Pour les brasseries, la moyenne mesurée avec les données NORENER (4 brasseries, les plus grandes parmi la soixantaine d’unités existantes) montre que les énergies spécifiques de brassage sont dans la moyenne : 130 MJ/hl. La fourchette de consommation unitaire actuelle européenne est de 100 à 200 MJ/hl<text:note text:id="ftn9" text:note-class="footnote"><text:note-citation>9</text:note-citation><text:note-body><text:p text:style-name="P95"><text:span text:style-name="footnote_20_reference"/> BREF Agroalimentaire, « Document de référence sur les meilleures techniques disponibles dans Alimentaires des boissons et laitières», Commission européenne, 2001, p 225</text:p><text:p text:style-name="Footnote"/></text:note-body></text:note>. Néanmoins, il reste des potentiels d’économie d’énergie en mettant en place des systèmes de récupération d’énergie (refroidissement du moût…) pour atteindre la fourchette basse. On considère que la moitié du gain est atteint d’ici 2020 (15% sur usage fabrication), le reste pour 2050 (30%).</text:p>
        <text:p text:style-name="Standard"/>
        <text:list xml:id="list30491944" text:continue-list="list30497337" text:style-name="L8">
          <text:list-item>
            <text:list>
              <text:list-item>
                <text:list>
                  <text:list-item>
                    <text:list>
                      <text:list-item>
                        <text:list>
                          <text:list-item>
                            <text:list>
                              <text:list-item>
                                <text:list>
                                  <text:list-item>
                                    <text:p text:style-name="P51">Sucreries : on considère une fermeture des sucreries d’ici 2020.</text:p>
                                  </text:list-item>
                                </text:list>
                              </text:list-item>
                            </text:list>
                          </text:list-item>
                        </text:list>
                      </text:list-item>
                    </text:list>
                  </text:list-item>
                </text:list>
              </text:list-item>
            </text:list>
          </text:list-item>
        </text:list>
        <text:p text:style-name="Standard">Le reste de l’agroalimentaire : L’agro-alimentaire a des besoins en chaleur basse température pour le chauffage de fluides, la cuisson, le séchage. Une chasse aux pertes d’une part, et une récupération de la chaleur sur les effluents peuvent permettre de baisser les consommations d’énergie de l’usage fabrication de 20%. Le recours à la technologie de la Compression Mécanique de Vapeur (CMV) ainsi que des pompes à chaleur, peut aussi apporter un gain <text:soft-page-break/>d’énergie, même primaire. Ces éléments sont difficiles à chiffrer précisément pour la région, mais on peut néanmoins considérer que 20% des usages « fabrication » des combustibles peut être transférer sur l’électricité par de la CMV<text:note text:id="ftn10" text:note-class="footnote"><text:note-citation>10</text:note-citation><text:note-body><text:p text:style-name="P96"><text:span text:style-name="footnote_20_reference"/> D’après : « “Le bon usage de l’électricité », Global Chance, cahier N°27, 2010, p51</text:p><text:p text:style-name="footnote_20_text">Au niveau français la CMV peut se substituer à environ 6TWh de combustible dans les industries d’agro alimentaire (IAA), soit 20% des usages « fabrication » des combustibles de l’IAA nationale.</text:p><text:p text:style-name="footnote_20_text"/><text:p text:style-name="Footnote"/></text:note-body></text:note>.</text:p>
        <text:p text:style-name="Standard"/>
        <text:p text:style-name="Standard"><text:span text:style-name="T15">Court terme : </text:span></text:p>
        <text:list xml:id="list30503437" text:continue-numbering="true" text:style-name="L8">
          <text:list-item>
            <text:list>
              <text:list-item>
                <text:list>
                  <text:list-item>
                    <text:list>
                      <text:list-item>
                        <text:list>
                          <text:list-item>
                            <text:list>
                              <text:list-item>
                                <text:list>
                                  <text:list-item>
                                    <text:list>
                                      <text:list-item>
                                        <text:p text:style-name="P51">Brasseries : 15% sur l’usage fabrication</text:p>
                                      </text:list-item>
                                      <text:list-item>
                                        <text:p text:style-name="P51">Reste des IAA : 10% sur l’usage fabrication et 10% de transfert vers CMV (électricité, force motrice)</text:p>
                                      </text:list-item>
                                    </text:list>
                                  </text:list-item>
                                </text:list>
                              </text:list-item>
                            </text:list>
                          </text:list-item>
                        </text:list>
                      </text:list-item>
                    </text:list>
                  </text:list-item>
                </text:list>
              </text:list-item>
            </text:list>
          </text:list-item>
        </text:list>
        <text:p text:style-name="Standard"/>
        <text:p text:style-name="Standard"><text:span text:style-name="T15">Long terme :</text:span></text:p>
        <text:list xml:id="list30493463" text:continue-numbering="true" text:style-name="L8">
          <text:list-item>
            <text:list>
              <text:list-item>
                <text:list>
                  <text:list-item>
                    <text:list>
                      <text:list-item>
                        <text:list>
                          <text:list-item>
                            <text:list>
                              <text:list-item>
                                <text:list>
                                  <text:list-item>
                                    <text:list>
                                      <text:list-item>
                                        <text:p text:style-name="P51">Brasseries : 30% sur l’usage fabrication</text:p>
                                      </text:list-item>
                                      <text:list-item>
                                        <text:p text:style-name="P51">Reste des IAA : 20% sur l’usage fabrication et 20% de transfert vers CMV (électricité, force motrice)</text:p>
                                      </text:list-item>
                                    </text:list>
                                  </text:list-item>
                                </text:list>
                              </text:list-item>
                            </text:list>
                          </text:list-item>
                        </text:list>
                      </text:list-item>
                    </text:list>
                  </text:list-item>
                </text:list>
              </text:list-item>
            </text:list>
          </text:list-item>
        </text:list>
        <text:p text:style-name="Standard"/>
        <text:list xml:id="list30482493" text:continue-list="list30500313" text:style-name="L3">
          <text:list-item>
            <text:list>
              <text:list-item>
                <text:list>
                  <text:list-item>
                    <text:list>
                      <text:list-item>
                        <text:p text:style-name="P122">Résultat global</text:p>
                      </text:list-item>
                    </text:list>
                  </text:list-item>
                </text:list>
              </text:list-item>
            </text:list>
          </text:list-item>
        </text:list>
        <text:p text:style-name="Standard"/>
        <text:p text:style-name="caption"><text:soft-page-break/>Tableau <text:s/>– gisements d’économies d’énergie et de CO2 - <text:bookmark-ref text:reference-format="text" text:ref-name="_Ref276040114">Agroalimentaire</text:bookmark-ref></text:p>
        <text:p text:style-name="P34"><draw:frame text:anchor-type="as-char" svg:y="0cm" draw:z-index="395" draw:name="Picture 28" draw:style-name="gr2" draw:text-style-name="P131" svg:width="13.923cm" svg:height="12.653cm"><draw:image xlink:href="Pictures/200002460000365B0000317471131423.wmf" xlink:type="simple" xlink:show="embed" xlink:actuate="onLoad"><text:p/></draw:image></draw:frame></text:p>
        <text:p text:style-name="P2"/>
        <text:p text:style-name="caption"><text:soft-page-break/>Figure <text:s/>– Consommation d’énergie et gisement d’économies - <text:bookmark-ref text:reference-format="text" text:ref-name="_Ref276040114">Agroalimentaire</text:bookmark-ref></text:p>
        <text:p text:style-name="P34"><draw:frame text:anchor-type="as-char" svg:y="0cm" draw:z-index="397" draw:name="Picture 29" draw:style-name="gr2" draw:text-style-name="P131" svg:width="12.018cm" svg:height="9.102cm"><draw:image xlink:href="Pictures/2000013500002E8F0000234726D79472.wmf" xlink:type="simple" xlink:show="embed" xlink:actuate="onLoad"><text:p/></draw:image></draw:frame></text:p>
        <text:p text:style-name="P34"><text:span text:style-name="T16">Source : E&amp;E</text:span></text:p>
        <text:p text:style-name="Standard"/>
        <text:p text:style-name="caption">Figure <text:s/>– Emissions de GES - <text:bookmark-ref text:reference-format="text" text:ref-name="_Ref276040114">Agroalimentaire</text:bookmark-ref></text:p>
        <text:p text:style-name="P34"><draw:frame text:anchor-type="as-char" svg:y="0cm" draw:z-index="399" draw:name="Picture 30" draw:style-name="gr2" draw:text-style-name="P131" svg:width="12.018cm" svg:height="9.102cm"><draw:image xlink:href="Pictures/2000012E00002E8F00002347BA79735A.wmf" xlink:type="simple" xlink:show="embed" xlink:actuate="onLoad"><text:p/></draw:image></draw:frame></text:p>
        <text:p text:style-name="P34"><text:span text:style-name="T16">Source : E&amp;E</text:span></text:p>
        <text:list xml:id="list30491058" text:continue-numbering="true" text:style-name="L3">
          <text:list-item>
            <text:list>
              <text:list-item>
                <text:list>
                  <text:list-item>
                    <text:list>
                      <text:list-item>
                        <text:p text:style-name="P122">Potentiel de récupération de chaleur</text:p>
                      </text:list-item>
                    </text:list>
                  </text:list-item>
                </text:list>
              </text:list-item>
            </text:list>
          </text:list-item>
        </text:list>
        <text:p text:style-name="Standard">En agroalimentaire les usages de chaleur se font majoritairement à faible température (voir <text:bookmark-ref text:reference-format="text" text:ref-name="_Ref275963520">Figure </text:bookmark-ref>), les possibilités de récupération directes ne sont sans doute pas très élevées, bien que <text:soft-page-break/>le fait que ces effluents soient majoritairement sous forme liquide rende la récupération de chaleur plus économique à mettre en œuvre (échangeurs de chaleur plus compacts). </text:p>
        <text:p text:style-name="Standard">Par contre l’utilisation de chaleur basse température a un bon potentiel dans ce secteur, avec une possibilité d’utiliser des pompes à chaleurs dans des bonnes conditions (faibles différences de températures, donc bons coefficients de performance)</text:p>
        <text:p text:style-name="Standard">On retient à terme une récupération de 5% en 2020 et 10% en 2050 ce qui est sans doute un minimum.</text:p>
        <text:p text:style-name="Standard"/>
        <text:p text:style-name="caption">Tableau <text:s/>– Potentiel de récupération d’énergie et d’utilisation d’énergie basse température – <text:bookmark-ref text:reference-format="text" text:ref-name="_Ref276040114">Agroalimentaire</text:bookmark-ref></text:p>
        <text:p text:style-name="P34"><draw:frame text:anchor-type="as-char" svg:y="0cm" draw:z-index="401" draw:name="Picture 31" draw:style-name="gr2" draw:text-style-name="P131" svg:width="13.923cm" svg:height="2.211cm"><draw:image xlink:href="Pictures/2000009C0000365B000008A4BF8948C6.wmf" xlink:type="simple" xlink:show="embed" xlink:actuate="onLoad"><text:p/></draw:image></draw:frame></text:p>
        <text:p text:style-name="P34"><text:span text:style-name="T16">Sources : E&amp;E</text:span></text:p>
        <text:p text:style-name="Standard"/>
        <text:list xml:id="list30504370" text:continue-list="list30492535" text:style-name="L1">
          <text:list-item>
            <text:list>
              <text:list-item>
                <text:list>
                  <text:list-item>
                    <text:p text:style-name="P121"><text:bookmark-start text:name="_Toc278394898"/><text:bookmark-start text:name="_Toc278289785"/><text:bookmark-start text:name="_Ref276159497"/>Chimie<text:bookmark-end text:name="_Ref275795517"/><text:bookmark-end text:name="_Toc278394898"/><text:bookmark-end text:name="_Toc278289785"/><text:bookmark-end text:name="_Ref276159497"/></text:p>
                  </text:list-item>
                </text:list>
              </text:list-item>
            </text:list>
          </text:list-item>
        </text:list>
        <text:list xml:id="list30498825" text:continue-list="list30491058" text:style-name="L3">
          <text:list-item>
            <text:list>
              <text:list-item>
                <text:list>
                  <text:list-item>
                    <text:list>
                      <text:list-item>
                        <text:p text:style-name="P122">Description et évolution du secteur</text:p>
                      </text:list-item>
                    </text:list>
                  </text:list-item>
                </text:list>
              </text:list-item>
            </text:list>
          </text:list-item>
        </text:list>
        <text:p text:style-name="Standard"><text:span text:style-name="T14">Au niveau national, la chimie procède de tendances contradictoires, avec notamment la baisse de la production d’ammoniac, le développement des gaz industriels, et une progression de la chimie organique avant tout en valeur et peu en volume. </text:span></text:p>
        <text:p text:style-name="Standard"><text:span text:style-name="T14">Dans le scénario tendanciel de la DGEMP de 2008 et destiné à l’AIE, la chimie reste constante, de même que dans le scénario Enerdata pour la DGEMP réalisé pour le Grenelle.</text:span></text:p>
        <text:p text:style-name="Standard"><text:span text:style-name="T14">En région Nord-Pas-de-Calais, les fermetures d’unité peuvent avoir une incidence majeure. Nous avons considéré que les unités sont conservées, en particulier le vapo-craqueur de Dunkerque (Polimeri).</text:span></text:p>
        <text:p text:style-name="Standard"/>
        <text:p text:style-name="caption"><text:soft-page-break/>Figure <text:s/>– Evolution de la production - <text:bookmark-ref text:reference-format="text" text:ref-name="_Ref276159497">Chimie</text:bookmark-ref></text:p>
        <text:p text:style-name="P2"><draw:frame text:anchor-type="as-char" svg:y="0cm" draw:z-index="403" draw:name="Picture 32" draw:style-name="gr2" draw:text-style-name="P131" svg:width="9.667cm" svg:height="6.585cm"><draw:image xlink:href="Pictures/200000C90000256E0000198963398921.wmf" xlink:type="simple" xlink:show="embed" xlink:actuate="onLoad"><text:p/></draw:image></draw:frame></text:p>
        <text:p text:style-name="caption"><text:span text:style-name="T18">Source : E&amp;E</text:span></text:p>
        <text:p text:style-name="P3"/>
        <text:p text:style-name="Standard"><text:span text:style-name="T14">A noter que certains classements placent Roquette Industrie, l’importante unité de produits issus de l’amidon située à Lestrem (62), dans la chimie, même si formellement il s’agit d’agro-alimentaire. </text:span></text:p>
        <text:p text:style-name="Standard"/>
        <text:p text:style-name="Standard"/>
        <text:list xml:id="list30498946" text:continue-numbering="true" text:style-name="L3">
          <text:list-item>
            <text:list>
              <text:list-item>
                <text:list>
                  <text:list-item>
                    <text:list>
                      <text:list-item>
                        <text:p text:style-name="P122">Profil énergétique</text:p>
                      </text:list-item>
                    </text:list>
                  </text:list-item>
                </text:list>
              </text:list-item>
            </text:list>
          </text:list-item>
        </text:list>
        <text:p text:style-name="Standard"/>
        <text:p text:style-name="caption"><text:soft-page-break/>Figure <text:s/>– Consommation par type d’énergie – <text:bookmark-ref text:reference-format="text" text:ref-name="_Ref276159497">Chimie</text:bookmark-ref>- 2005</text:p>
        <text:p text:style-name="P22"><draw:frame text:anchor-type="as-char" svg:y="0cm" draw:z-index="405" draw:name="Picture 33" draw:style-name="gr2" draw:text-style-name="P131" svg:width="16.488cm" svg:height="9.737cm"><draw:image xlink:href="Pictures/200000B5000049A100002B7B01E62E4D.wmf" xlink:type="simple" xlink:show="embed" xlink:actuate="onLoad"><text:p/></draw:image></draw:frame></text:p>
        <text:p text:style-name="P34"><text:span text:style-name="T16">Source : SESSI</text:span></text:p>
        <text:p text:style-name="P7"/>
        <text:p text:style-name="P1">La chimie utilise une diversité de combustibles, des combustibles classiques (fioul et gaz), mais aussi d’autres types : naphta, hydrogène, méthane.</text:p>
        <text:p text:style-name="Standard">Près de 50% de l’énergie est considérée comme matière première. Il reste une faible part de consommation électrique. On remarque également une part d’autoproduction d’électricité.</text:p>
        <text:p text:style-name="Standard">La production d’éthylène est traitée à part car elle représente environ la moitié de la consommation de produits énergétiques.</text:p>
        <text:p text:style-name="Standard"/>
        <text:list xml:id="list30501218" text:continue-numbering="true" text:style-name="L3">
          <text:list-item>
            <text:list>
              <text:list-item>
                <text:list>
                  <text:list-item>
                    <text:list>
                      <text:list-item>
                        <text:p text:style-name="P122">Economies d’énergie</text:p>
                      </text:list-item>
                    </text:list>
                  </text:list-item>
                </text:list>
              </text:list-item>
            </text:list>
          </text:list-item>
        </text:list>
        <text:p text:style-name="Standard"><text:span text:style-name="T15">Court terme : </text:span></text:p>
        <text:list xml:id="list30479858" text:continue-list="list30493463" text:style-name="L8">
          <text:list-item>
            <text:list>
              <text:list-item>
                <text:list>
                  <text:list-item>
                    <text:list>
                      <text:list-item>
                        <text:list>
                          <text:list-item>
                            <text:list>
                              <text:list-item>
                                <text:list>
                                  <text:list-item>
                                    <text:list>
                                      <text:list-item>
                                        <text:p text:style-name="P51">Sur le court terme, il ne semble pas qu’il y ait des possibilités d’amélioration des performances du procédé lui-même. Seules les améliorations sur les opérations transverses sont prises en compte.</text:p>
                                      </text:list-item>
                                      <text:list-item>
                                        <text:p text:style-name="P51">Sur l’usage autoproduction, un gain de 10% est considéré.</text:p>
                                      </text:list-item>
                                    </text:list>
                                  </text:list-item>
                                </text:list>
                              </text:list-item>
                            </text:list>
                          </text:list-item>
                        </text:list>
                      </text:list-item>
                    </text:list>
                  </text:list-item>
                </text:list>
              </text:list-item>
            </text:list>
          </text:list-item>
        </text:list>
        <text:p text:style-name="Standard"><text:span text:style-name="T15">Long terme :</text:span></text:p>
        <text:list xml:id="list30492906" text:continue-numbering="true" text:style-name="L8">
          <text:list-item>
            <text:list>
              <text:list-item>
                <text:list>
                  <text:list-item>
                    <text:list>
                      <text:list-item>
                        <text:list>
                          <text:list-item>
                            <text:list>
                              <text:list-item>
                                <text:list>
                                  <text:list-item>
                                    <text:list>
                                      <text:list-item>
                                        <text:p text:style-name="P51">Pour la production d’éthylène, des solutions très prometteuses sont à des stades de développement plus ou moins avancés<text:note text:id="ftn11" text:note-class="footnote"><text:note-citation>11</text:note-citation><text:note-body><text:p text:style-name="P97"><text:span text:style-name="footnote_20_reference"/><text:span text:style-name="T23"> “World Best Practice Energy Intensity Values for Selected Industrial Sectors », Worrell Ecofys, 2007, p44.</text:span></text:p><text:p text:style-name="Footnote"/></text:note-body></text:note> (réacteur à onde de choc, craquage par catalyse, hydro-pyrolyse) : les gains peuvent aller de 40 à 60%. La fourchette basse est retenue pour l’étude (40%).</text:p>
                                      </text:list-item>
                                      <text:list-item>
                                        <text:p text:style-name="P51">Pour le reste, en plus des gains dans les secteurs transverses, on retient un gain de 15% sur les consommations électriques<text:note text:id="ftn12" text:note-class="footnote"><text:note-citation>12</text:note-citation><text:note-body><text:p text:style-name="P98"><text:span text:style-name="footnote_20_reference"/> “Le bon usage de l’électricité”, Global Chance, cahier N°27, 2010, p50</text:p><text:p text:style-name="footnote_20_text">Un gain de 1TWh sur une consommation de 7TWh a été retenu à l’échelle française, nous retenons le même ratio pour le NPDC.</text:p><text:p text:style-name="Footnote"/></text:note-body></text:note>.</text:p>
                                      </text:list-item>
                                      <text:list-item>
                                        <text:p text:style-name="P51"><text:soft-page-break/>D’autre part, des gains importants sont également possible sur les opérations de chauffage et de concentration, en utilisant respectivement des réacteurs à induction (gains de 45 à 60%) et surtout la compression mécanique de vapeur (gains de 75 à 85%)<text:note text:id="ftn13" text:note-class="footnote"><text:note-citation>13</text:note-citation><text:note-body><text:p text:style-name="P99"><text:span text:style-name="footnote_20_reference"/> bon usage de l’électricité”, Global Chance, cahier N°27, 2010, p51</text:p><text:p text:style-name="Footnote"/></text:note-body></text:note>. Ces deux conversions nécessitent une conversion de combustibles à l’électricité. On retient que :</text:p>
                                        <text:list>
                                          <text:list-item>
                                            <text:p text:style-name="P51">5% des usages combustibles en fabrication sont remplacés par des technologies de réacteur à induction (50% de gains)</text:p>
                                          </text:list-item>
                                          <text:list-item>
                                            <text:p text:style-name="P51">10% des usages combustibles en fabrication sont remplacés par des technologies de compression mécanique de vapeur (80% de gains)</text:p>
                                          </text:list-item>
                                        </text:list>
                                      </text:list-item>
                                    </text:list>
                                  </text:list-item>
                                </text:list>
                              </text:list-item>
                            </text:list>
                          </text:list-item>
                        </text:list>
                      </text:list-item>
                    </text:list>
                  </text:list-item>
                </text:list>
              </text:list-item>
            </text:list>
          </text:list-item>
        </text:list>
        <text:p text:style-name="Standard"/>
        <text:list xml:id="list30481279" text:continue-list="list30501218" text:style-name="L3">
          <text:list-item>
            <text:list>
              <text:list-item>
                <text:list>
                  <text:list-item>
                    <text:list>
                      <text:list-item>
                        <text:p text:style-name="P122">Résultat global</text:p>
                      </text:list-item>
                    </text:list>
                  </text:list-item>
                </text:list>
              </text:list-item>
            </text:list>
          </text:list-item>
        </text:list>
        <text:p text:style-name="Standard"/>
        <text:p text:style-name="caption">Tableau <text:s/>– gisements d’économies d’énergie et de CO2 - <text:bookmark-ref text:reference-format="text" text:ref-name="_Ref276159497">Chimie</text:bookmark-ref></text:p>
        <text:p text:style-name="P2"><draw:frame text:anchor-type="as-char" svg:y="0cm" draw:z-index="407" draw:name="Picture 34" draw:style-name="gr2" draw:text-style-name="P131" svg:width="13.923cm" svg:height="12.653cm"><draw:image xlink:href="Pictures/200002460000365B000031743A0CF790.wmf" xlink:type="simple" xlink:show="embed" xlink:actuate="onLoad"><text:p/></draw:image></draw:frame></text:p>
        <text:p text:style-name="caption"><text:soft-page-break/>Figure <text:s/>– Consommation d’énergie et gisement d’économies - <text:bookmark-ref text:reference-format="text" text:ref-name="_Ref276159497">Chimie</text:bookmark-ref></text:p>
        <text:p text:style-name="P34"><draw:frame text:anchor-type="as-char" svg:y="0cm" draw:z-index="409" draw:name="Picture 35" draw:style-name="gr2" draw:text-style-name="P131" svg:width="12.018cm" svg:height="9.102cm"><draw:image xlink:href="Pictures/2000012C00002E8F000023476933EBD0.wmf" xlink:type="simple" xlink:show="embed" xlink:actuate="onLoad"><text:p/></draw:image></draw:frame></text:p>
        <text:p text:style-name="P34"><text:span text:style-name="T16">Source : E&amp;E</text:span></text:p>
        <text:p text:style-name="Standard"/>
        <text:p text:style-name="caption"><text:soft-page-break/>Figure <text:s/>– Emissions de GES – <text:bookmark-ref text:reference-format="text" text:ref-name="_Ref276159497">Chimie</text:bookmark-ref></text:p>
        <text:p text:style-name="P34"><draw:frame text:anchor-type="as-char" svg:y="0cm" draw:z-index="411" draw:name="Picture 36" draw:style-name="gr2" draw:text-style-name="P131" svg:width="12.018cm" svg:height="9.102cm"><draw:image xlink:href="Pictures/2000013100002E8F00002347E37268E7.wmf" xlink:type="simple" xlink:show="embed" xlink:actuate="onLoad"><text:p/></draw:image></draw:frame></text:p>
        <text:p text:style-name="P34"><text:span text:style-name="T16">Source : E&amp;E</text:span></text:p>
        <text:list xml:id="list30499080" text:continue-numbering="true" text:style-name="L3">
          <text:list-item>
            <text:list>
              <text:list-item>
                <text:list>
                  <text:list-item>
                    <text:list>
                      <text:list-item>
                        <text:p text:style-name="P122">Potentiel de récupération de chaleur</text:p>
                      </text:list-item>
                    </text:list>
                  </text:list-item>
                </text:list>
              </text:list-item>
            </text:list>
          </text:list-item>
        </text:list>
        <text:p text:style-name="Standard">On retient un potentiel de récupération de 10% à l’horizon 2050.</text:p>
        <text:p text:style-name="Standard"/>
        <text:p text:style-name="caption">Tableau <text:s/>– Potentiel de récupération d’énergie et d’utilisation d’énergie basse température – <text:bookmark-ref text:reference-format="text" text:ref-name="_Ref276159497">Chimie</text:bookmark-ref></text:p>
        <text:p text:style-name="P34"><draw:frame text:anchor-type="as-char" svg:y="0cm" draw:z-index="413" draw:name="Picture 37" draw:style-name="gr2" draw:text-style-name="P131" svg:width="13.923cm" svg:height="2.211cm"><draw:image xlink:href="Pictures/2000009C0000365B000008A4849EDAE1.wmf" xlink:type="simple" xlink:show="embed" xlink:actuate="onLoad"><text:p/></draw:image></draw:frame></text:p>
        <text:p text:style-name="P34"><text:span text:style-name="T16">Sources : E&amp;E</text:span></text:p>
        <text:p text:style-name="Standard"/>
        <text:p text:style-name="Standard"/>
        <text:list xml:id="list30480830" text:continue-list="list30504370" text:style-name="L1">
          <text:list-item>
            <text:list>
              <text:list-item>
                <text:list>
                  <text:list-item>
                    <text:p text:style-name="P121"><text:bookmark-start text:name="_Toc278394899"/><text:bookmark-start text:name="_Toc278289786"/><text:bookmark-start text:name="_Ref275852557"/>Métallurgie<text:bookmark-end text:name="_Ref275852557"/> des non-ferreux<text:bookmark-end text:name="_Toc278394899"/><text:bookmark-end text:name="_Toc278289786"/></text:p>
                  </text:list-item>
                </text:list>
              </text:list-item>
            </text:list>
          </text:list-item>
        </text:list>
        <text:list xml:id="list30495002" text:continue-list="list30499080" text:style-name="L3">
          <text:list-item>
            <text:list>
              <text:list-item>
                <text:list>
                  <text:list-item>
                    <text:list>
                      <text:list-item>
                        <text:p text:style-name="P122">Description et évolution du secteur</text:p>
                      </text:list-item>
                    </text:list>
                  </text:list-item>
                </text:list>
              </text:list-item>
            </text:list>
          </text:list-item>
        </text:list>
        <text:p text:style-name="Standard">L’industrie des non ferreux du Nord Pas de Calais, depuis la fermeture de Paris-Outreau (manganèse) et de la production de Métalleurop (plomb-zinc) est dominée par la production d’aluminium primaire à Dunkerque.</text:p>
        <text:p text:style-name="Standard">Ce secteur pose des questions particulières car il est dépendant d’un approvisionnement bon marché en énergie. L’installation de l’unité nordiste était elle-même le résultat d’une délocalisation et d’un regroupement d’unités plus petites depuis les Alpes, et d’un montage financier permettant à EDF d’écouler sa production excédentaire durant les années 90. La <text:soft-page-break/>pérennité de cette unité est donc à la fois une question de marchés extérieurs et une question de prix de l’énergie.</text:p>
        <text:p text:style-name="Standard">La substitution de l’aluminium en lieu et place de l’acier ou d’autres matériaux n’est plus vraiment à l’ordre du jour. Les matériaux composites et les plastiques thermoplastiques moulés ont actuellement le vent en poupe dans l’automobile. De même, l’acier résiste dans la construction. L’une des études les plus prospectives, la projection FONDDRI, prend par exemple l’hypothèse que l’aluminium ne prend pas la place de l’acier. </text:p>
        <text:p text:style-name="Standard">Une hypothèse de maintien de l’aluminium est donc assez faible. Ainsi, la dernière projection de RTE prévoit « la disparition de la majorité des sites de production d’aluminium de première fusion ». C’est pourtant ce qui a été proposé pour la présente étude, dans l’esprit du scénario de « tendance » qui conserve les quantités produites par l’industrie régionale.</text:p>
        <text:p text:style-name="Standard">Dans le scénario « tendanciel corrigé », la production d’aluminium primaire n’existe plus en 2050.</text:p>
        <text:p text:style-name="Standard"/>
        <text:p text:style-name="caption">Figure <text:s/>– Evolution de la production - <text:bookmark-ref text:reference-format="text" text:ref-name="_Ref275852557">Métallurgie</text:bookmark-ref></text:p>
        <text:p text:style-name="P2"><draw:frame text:anchor-type="as-char" svg:y="0cm" draw:z-index="415" draw:name="Picture 38" draw:style-name="gr2" draw:text-style-name="P131" svg:width="9.69cm" svg:height="6.61cm"><draw:image xlink:href="Pictures/200000CA00002589000019A4637C2CEC.wmf" xlink:type="simple" xlink:show="embed" xlink:actuate="onLoad"><text:p/></draw:image></draw:frame></text:p>
        <text:p text:style-name="caption"><text:span text:style-name="T18">Source : E&amp;E</text:span></text:p>
        <text:list xml:id="list30494481" text:continue-numbering="true" text:style-name="L3">
          <text:list-item>
            <text:list>
              <text:list-item>
                <text:list>
                  <text:list-item>
                    <text:list>
                      <text:list-item>
                        <text:p text:style-name="P122">Profil énergétique</text:p>
                      </text:list-item>
                    </text:list>
                  </text:list-item>
                </text:list>
              </text:list-item>
            </text:list>
          </text:list-item>
        </text:list>
        <text:p text:style-name="Standard"/>
        <text:p text:style-name="caption"><text:soft-page-break/>Figure <text:s/>– Consommation par type d’énergie – <text:bookmark-ref text:reference-format="text" text:ref-name="_Ref275852557">Métallurgie</text:bookmark-ref>- 2005</text:p>
        <text:p text:style-name="P22"><draw:frame text:anchor-type="as-char" svg:y="0cm" draw:z-index="417" draw:name="Picture 39" draw:style-name="gr2" draw:text-style-name="P131" svg:width="16.488cm" svg:height="9.737cm"><draw:image xlink:href="Pictures/200000B1000049A100002B7BBAA46DBB.wmf" xlink:type="simple" xlink:show="embed" xlink:actuate="onLoad"><text:p/></draw:image></draw:frame></text:p>
        <text:p text:style-name="P34"><text:span text:style-name="T16">Source : SESSI</text:span></text:p>
        <text:p text:style-name="P7"/>
        <text:p text:style-name="P1"/>
        <text:p text:style-name="Standard">Les deux tiers de l’énergie du secteur sont de l’électricité, dont la majorité est utilisée pour l’électrolyse dans la production d’aluminium primaire.</text:p>
        <text:p text:style-name="Standard"/>
        <text:list xml:id="list30494659" text:continue-numbering="true" text:style-name="L3">
          <text:list-item>
            <text:list>
              <text:list-item>
                <text:list>
                  <text:list-item>
                    <text:list>
                      <text:list-item>
                        <text:p text:style-name="P122">Economies d’énergie</text:p>
                      </text:list-item>
                    </text:list>
                  </text:list-item>
                </text:list>
              </text:list-item>
            </text:list>
          </text:list-item>
        </text:list>
        <text:p text:style-name="Standard"><text:span text:style-name="T15">Court terme : </text:span></text:p>
        <text:list xml:id="list30501361" text:continue-list="list30492906" text:style-name="L8">
          <text:list-item>
            <text:list>
              <text:list-item>
                <text:list>
                  <text:list-item>
                    <text:list>
                      <text:list-item>
                        <text:list>
                          <text:list-item>
                            <text:list>
                              <text:list-item>
                                <text:list>
                                  <text:list-item>
                                    <text:list>
                                      <text:list-item>
                                        <text:p text:style-name="P51">Pour l’aluminium, sur le court terme, il ne semble pas qu’il y ait des possibilités d’amélioration des performances du procédé lui-même. Seules les améliorations sur les opérations transverses sont prises en compte.</text:p>
                                      </text:list-item>
                                      <text:list-item>
                                        <text:p text:style-name="P51">Pour le reste, on ne peut pas détailler ici chaque procédé, mais d’une manière générale, ces procédés font appel à des fours. On peut prévoir un gain de 10% sur ces usages<text:note text:id="ftn14" text:note-class="footnote"><text:note-citation>14</text:note-citation><text:note-body><text:p text:style-name="P100"><text:span text:style-name="footnote_20_reference"/> “Le bon usage de l’électricité”, Global Chance, cahier N°27, 2010, p50</text:p><text:p text:style-name="Footnote"/></text:note-body></text:note>.</text:p>
                                      </text:list-item>
                                    </text:list>
                                  </text:list-item>
                                </text:list>
                              </text:list-item>
                            </text:list>
                          </text:list-item>
                        </text:list>
                      </text:list-item>
                    </text:list>
                  </text:list-item>
                </text:list>
              </text:list-item>
            </text:list>
          </text:list-item>
        </text:list>
        <text:p text:style-name="Standard"/>
        <text:p text:style-name="Standard"><text:span text:style-name="T15">Long terme :</text:span></text:p>
        <text:list xml:id="list30499562" text:continue-numbering="true" text:style-name="L8">
          <text:list-item>
            <text:list>
              <text:list-item>
                <text:list>
                  <text:list-item>
                    <text:list>
                      <text:list-item>
                        <text:list>
                          <text:list-item>
                            <text:list>
                              <text:list-item>
                                <text:list>
                                  <text:list-item>
                                    <text:list>
                                      <text:list-item>
                                        <text:p text:style-name="P51">Sur le long terme, la production d’aluminium est arrêtée, il n’y a pas de mesures d’efficacité mises en œuvre.</text:p>
                                      </text:list-item>
                                      <text:list-item>
                                        <text:p text:style-name="P51">Pour le reste, on ne retient pas d’autres améliorations, hors opérations transverses.</text:p>
                                      </text:list-item>
                                    </text:list>
                                  </text:list-item>
                                </text:list>
                              </text:list-item>
                            </text:list>
                          </text:list-item>
                        </text:list>
                      </text:list-item>
                    </text:list>
                  </text:list-item>
                </text:list>
              </text:list-item>
            </text:list>
          </text:list-item>
        </text:list>
        <text:p text:style-name="Standard"/>
        <text:list xml:id="list30477539" text:continue-list="list30494659" text:style-name="L3">
          <text:list-item>
            <text:list>
              <text:list-item>
                <text:list>
                  <text:list-item>
                    <text:list>
                      <text:list-item>
                        <text:p text:style-name="P122"><text:soft-page-break/>Résultat global</text:p>
                      </text:list-item>
                    </text:list>
                  </text:list-item>
                </text:list>
              </text:list-item>
            </text:list>
          </text:list-item>
        </text:list>
        <text:p text:style-name="Standard"/>
        <text:p text:style-name="caption">Tableau <text:s/>– gisements d’économies d’énergie et de CO2 - <text:bookmark-ref text:reference-format="text" text:ref-name="_Ref275852557">Métallurgie</text:bookmark-ref></text:p>
        <text:p text:style-name="P2"><draw:frame text:anchor-type="as-char" svg:y="0cm" draw:z-index="419" draw:name="Picture 40" draw:style-name="gr2" draw:text-style-name="P131" svg:width="13.923cm" svg:height="12.653cm"><draw:image xlink:href="Pictures/200002460000365B00003174867A116B.wmf" xlink:type="simple" xlink:show="embed" xlink:actuate="onLoad"><text:p/></draw:image></draw:frame></text:p>
        <text:p text:style-name="caption"><text:soft-page-break/>Figure <text:s/>– Consommation d’énergie et gisement d’économies - <text:bookmark-ref text:reference-format="text" text:ref-name="_Ref275852557">Métallurgie</text:bookmark-ref></text:p>
        <text:p text:style-name="P34"><draw:frame text:anchor-type="as-char" svg:y="0cm" draw:z-index="421" draw:name="Picture 41" draw:style-name="gr2" draw:text-style-name="P131" svg:width="12.018cm" svg:height="9.102cm"><draw:image xlink:href="Pictures/2000012C00002E8F00002347CA2DDE3F.wmf" xlink:type="simple" xlink:show="embed" xlink:actuate="onLoad"><text:p/></draw:image></draw:frame></text:p>
        <text:p text:style-name="P34"><text:span text:style-name="T16">Source : E&amp;E</text:span></text:p>
        <text:p text:style-name="Standard"/>
        <text:p text:style-name="caption"><text:soft-page-break/>Figure <text:s/>– Emissions de GES – Métalluragie Non ferreux</text:p>
        <text:p text:style-name="P34"><draw:frame text:anchor-type="as-char" svg:y="0cm" draw:z-index="423" draw:name="Picture 42" draw:style-name="gr2" draw:text-style-name="P131" svg:width="12.018cm" svg:height="9.102cm"><draw:image xlink:href="Pictures/2000013600002E8F000023471FAB4C74.wmf" xlink:type="simple" xlink:show="embed" xlink:actuate="onLoad"><text:p/></draw:image></draw:frame></text:p>
        <text:p text:style-name="P34"><text:span text:style-name="T16">Source : E&amp;E</text:span></text:p>
        <text:list xml:id="list30494210" text:continue-numbering="true" text:style-name="L3">
          <text:list-item>
            <text:list>
              <text:list-item>
                <text:list>
                  <text:list-item>
                    <text:list>
                      <text:list-item>
                        <text:p text:style-name="P122">Potentiel de récupération de chaleur</text:p>
                      </text:list-item>
                    </text:list>
                  </text:list-item>
                </text:list>
              </text:list-item>
            </text:list>
          </text:list-item>
        </text:list>
        <text:p text:style-name="Standard">Etant donnée les faibles améliorations prises en compte sur le procédé, on retient un potentiel de récupération d’énergie plus élevé : 20% à l’horizon 2050.</text:p>
        <text:p text:style-name="Standard"/>
        <text:p text:style-name="caption">Tableau <text:s/>– Potentiel de récupération d’énergie et d’utilisation d’énergie basse température – <text:bookmark-ref text:reference-format="text" text:ref-name="_Ref275852557">Métallurgie</text:bookmark-ref></text:p>
        <text:p text:style-name="P34"><draw:frame text:anchor-type="as-char" svg:y="0cm" draw:z-index="425" draw:name="Picture 43" draw:style-name="gr2" draw:text-style-name="P131" svg:width="13.923cm" svg:height="2.211cm"><draw:image xlink:href="Pictures/2000009C0000365B000008A4DC1BB00E.wmf" xlink:type="simple" xlink:show="embed" xlink:actuate="onLoad"><text:p/></draw:image></draw:frame></text:p>
        <text:p text:style-name="P34"><text:span text:style-name="T16">Sources : E&amp;E</text:span></text:p>
        <text:p text:style-name="Standard"/>
        <text:list xml:id="list30479518" text:continue-list="list30480830" text:style-name="L1">
          <text:list-item>
            <text:list>
              <text:list-item>
                <text:list>
                  <text:list-item>
                    <text:p text:style-name="P121"><text:bookmark-start text:name="_Toc278394900"/><text:bookmark-start text:name="_Toc278289787"/><text:bookmark-start text:name="_Ref275246478"/><text:soft-page-break/>Papier Carton<text:bookmark-end text:name="_Toc278394900"/><text:bookmark-end text:name="_Toc278289787"/><text:bookmark-end text:name="_Ref275246478"/></text:p>
                  </text:list-item>
                </text:list>
              </text:list-item>
            </text:list>
          </text:list-item>
        </text:list>
        <text:list xml:id="list30477920" text:continue-list="list30494210" text:style-name="L3">
          <text:list-item>
            <text:list>
              <text:list-item>
                <text:list>
                  <text:list-item>
                    <text:list>
                      <text:list-item>
                        <text:p text:style-name="P122">Description et évolution du secteur</text:p>
                      </text:list-item>
                    </text:list>
                  </text:list-item>
                </text:list>
              </text:list-item>
            </text:list>
          </text:list-item>
        </text:list>
        <text:p text:style-name="P33"/>
        <text:p text:style-name="caption">Figure <text:s/>– Evolution de la production – <text:bookmark-ref text:reference-format="text" text:ref-name="_Ref275246478">Papier Carton</text:bookmark-ref></text:p>
        <text:p text:style-name="P34"><draw:frame text:anchor-type="as-char" svg:y="0cm" draw:z-index="427" draw:name="Picture 44" draw:style-name="gr2" draw:text-style-name="P131" svg:width="9.715cm" svg:height="6.61cm"><draw:image xlink:href="Pictures/200000C4000025A3000019A4D9F8DFFB.wmf" xlink:type="simple" xlink:show="embed" xlink:actuate="onLoad"><text:p/></draw:image></draw:frame></text:p>
        <text:p text:style-name="P34"><text:span text:style-name="T16">Source : E&amp;E consultant</text:span></text:p>
        <text:p text:style-name="Standard"/>
        <text:p text:style-name="Standard">Pâte à papier : stable ; Papier : production double en 2030 ; Carton et emballages : diminution régulière. Au global on considère une stagnation de la production.</text:p>
        <text:p text:style-name="Standard">Le scénario de la DGEMP 2008 (p.5) prévoit l’augmentation de la production de papier en raison des conflits sur l'usage du bois dans les autres pays d'Europe. </text:p>
        <text:p text:style-name="Standard">La France est importatrice nette de papier et tente alors d’améliorer ce bilan. De plus, l'industrie en Nord-Pas-de-Calais possède un fort taux de recyclage ce qui lui permet de résister dans le cas d’un scénario de tension sur la ressource (Grenelle).</text:p>
        <text:p text:style-name="Standard"/>
        <text:list xml:id="list304882941" text:continue-numbering="true" text:style-name="L3">
          <text:list-item>
            <text:list>
              <text:list-item>
                <text:list>
                  <text:list-item>
                    <text:list>
                      <text:list-item>
                        <text:p text:style-name="P122">Procédé et Profil énergétique</text:p>
                      </text:list-item>
                    </text:list>
                  </text:list-item>
                </text:list>
              </text:list-item>
            </text:list>
          </text:list-item>
        </text:list>
        <text:p text:style-name="Standard">Le secteur du papier carton est assez diversifié étant donné qu’il existe un grand nombre de type de papier/carton avec des usages différents (emballage, impression, sanitaire…).</text:p>
        <text:p text:style-name="Standard">On peut néanmoins distinguer deux parties distinctes du procédé :</text:p>
        <text:list xml:id="list30490801" text:continue-list="list30499562" text:style-name="L8">
          <text:list-item>
            <text:list>
              <text:list-item>
                <text:list>
                  <text:list-item>
                    <text:list>
                      <text:list-item>
                        <text:list>
                          <text:list-item>
                            <text:list>
                              <text:list-item>
                                <text:list>
                                  <text:list-item>
                                    <text:p text:style-name="P51">Fabrication de la pate</text:p>
                                  </text:list-item>
                                  <text:list-item>
                                    <text:p text:style-name="P51"><text:soft-page-break/>Fabrication des feuilles</text:p>
                                  </text:list-item>
                                </text:list>
                              </text:list-item>
                            </text:list>
                          </text:list-item>
                        </text:list>
                      </text:list-item>
                    </text:list>
                  </text:list-item>
                </text:list>
              </text:list-item>
            </text:list>
          </text:list-item>
        </text:list>
        <text:p text:style-name="Standard">La plupart du temps ces deux procédés sont intégrés dans un même site de production. La fabrication de pate se fait à partir de bois broyé (pate primaire) et/ou à partir de papier recyclé (pate secondaire). Les procédés de fabrication des pâtes diffèrent en fonction des matières premières mais aussi de l’usage finale du papier.</text:p>
        <text:p text:style-name="Standard">L’énergie compte pour environ 13% des coûts de production.</text:p>
        <text:p text:style-name="Standard"/>
        <text:p text:style-name="caption"><text:bookmark-start text:name="_Ref275194051"/><text:bookmark-start text:name="_Ref275196861"/>Figure <text:bookmark-end text:name="_Ref275196861"/><text:s/>– Consommation par type d’énergie – <text:bookmark-ref text:reference-format="text" text:ref-name="_Ref275246478">Papier Carton</text:bookmark-ref>- 2005<text:bookmark-end text:name="_Ref275194051"/></text:p>
        <text:p text:style-name="P22"><draw:frame text:anchor-type="as-char" svg:y="0cm" draw:z-index="429" draw:name="Picture 45" draw:style-name="gr2" draw:text-style-name="P131" svg:width="16.488cm" svg:height="9.737cm"><draw:image xlink:href="Pictures/200000B6000049A100002B7B75021EDB.wmf" xlink:type="simple" xlink:show="embed" xlink:actuate="onLoad"><text:p/></draw:image></draw:frame></text:p>
        <text:p text:style-name="P34"><text:span text:style-name="T16">Source : SESSI</text:span></text:p>
        <text:p text:style-name="P7"/>
        <text:p text:style-name="Standard">La lecture de la <text:bookmark-ref text:reference-format="text" text:ref-name="_Ref274842250">Figure </text:bookmark-ref> montre que la consommation d’énergie se répartit de manière assez égale entre combustibles et électricité. A noter qu’une part importante de l’énergie est aussi apportée par la matière première (écorces, résidus de bois) ou des résidus de procédé (liqueur noire), ce qui n’apparaît pas sur les graphes. En fait la partie « production de la pâte » est autonome voire même exportatrice en énergie (export de chaleur et électricité)<text:note text:id="ftn15" text:note-class="footnote"><text:note-citation>15</text:note-citation><text:note-body><text:p text:style-name="P101"><text:span text:style-name="footnote_20_reference"/><text:span text:style-name="T23"> « A long-term view of CO2 efficient manufacturing in European region », Delft, June 2010, p 65,</text:span></text:p><text:p text:style-name="footnote_20_text">Ou “BREF Industrie papetière”, synthèse v1.0, Commission européenne, 2001</text:p><text:p text:style-name="Footnote"/></text:note-body></text:note>.</text:p>
        <text:p text:style-name="Standard"><text:soft-page-break/></text:p>
        <text:p text:style-name="Standard">La <text:bookmark-ref text:reference-format="text" text:ref-name="_Ref275196861">Figure </text:bookmark-ref> montre également une part importante de vapeur, l’industrie du papier est fortement utilisatrice de vapeur, notamment pour le séchage du papier. Cette vapeur est majoritairement produite en interne (avec en générale une production d’électricité en cogénération, voir <text:bookmark-ref text:reference-format="text" text:ref-name="_Ref274842250">Figure </text:bookmark-ref>), mais ces achats de vapeur montrent une certaine externalisation de la production de vapeur.</text:p>
        <text:p text:style-name="P1"/>
        <text:list xml:id="list30477126" text:continue-list="list304882941" text:style-name="L3">
          <text:list-item>
            <text:list>
              <text:list-item>
                <text:list>
                  <text:list-item>
                    <text:list>
                      <text:list-item>
                        <text:p text:style-name="P122">Economies d’énergie</text:p>
                      </text:list-item>
                    </text:list>
                  </text:list-item>
                </text:list>
              </text:list-item>
            </text:list>
          </text:list-item>
        </text:list>
        <text:p text:style-name="Standard"><text:span text:style-name="T15">Court terme :</text:span></text:p>
        <text:p text:style-name="Standard">Sur le court terme, en dehors des opérations transverses, il y a des gains possibles d’amélioration:</text:p>
        <text:list xml:id="list30498268" text:continue-list="list30490801" text:style-name="L8">
          <text:list-item>
            <text:list>
              <text:list-item>
                <text:list>
                  <text:list-item>
                    <text:list>
                      <text:list-item>
                        <text:list>
                          <text:list-item>
                            <text:list>
                              <text:list-item>
                                <text:list>
                                  <text:list-item>
                                    <text:list>
                                      <text:list-item>
                                        <text:p text:style-name="P51">Production d’électricité<text:note text:id="ftn16" text:note-class="footnote"><text:note-citation>16</text:note-citation><text:note-body><text:p text:style-name="P102"><text:span text:style-name="footnote_20_reference"/> “BREF Industrie papetière”, synthèse v1.0, Commission européenne, 2001, p3</text:p><text:p text:style-name="Footnote"/></text:note-body></text:note> (20% retenu, 10% pour la chaudière et 10% sur le turbogénérateur)</text:p>
                                      </text:list-item>
                                      <text:list-item>
                                        <text:p text:style-name="P51">Combustible, fabrication : 10%</text:p>
                                      </text:list-item>
                                    </text:list>
                                  </text:list-item>
                                </text:list>
                              </text:list-item>
                            </text:list>
                          </text:list-item>
                        </text:list>
                      </text:list-item>
                    </text:list>
                  </text:list-item>
                </text:list>
              </text:list-item>
            </text:list>
          </text:list-item>
        </text:list>
        <text:p text:style-name="Standard"/>
        <text:p text:style-name="Standard"><text:span text:style-name="T15">Long terme :</text:span></text:p>
        <text:p text:style-name="Standard">Sur le long terme, l’opération de séchage pourrait être largement améliorée en récupérant l’énergie la chaleur latente des vapeurs d’eau sortant du sécheur. Le gain attendu est de l’ordre de 70 à 90%<text:note text:id="ftn17" text:note-class="footnote"><text:note-citation>17</text:note-citation><text:note-body><text:p text:style-name="P103"><text:span text:style-name="footnote_20_reference"/><text:span text:style-name="T23"> « A long-term view of CO2 efficient manufacturing in European region », Delft, June 2010, p 69</text:span></text:p><text:p text:style-name="Footnote"/></text:note-body></text:note>. Cette technologie (Compression Mécanique de Vapeur, CMV) est déjà en œuvre dans d’autres branches industrielles.</text:p>
        <text:p text:style-name="Standard"/>
        <text:list xml:id="list30494869" text:continue-list="list30505685" text:style-name="L38">
          <text:list-item>
            <text:list>
              <text:list-item>
                <text:list>
                  <text:list-item>
                    <text:list>
                      <text:list-item>
                        <text:h text:style-name="P49" text:outline-level="4">Résultat global</text:h>
                      </text:list-item>
                    </text:list>
                  </text:list-item>
                </text:list>
              </text:list-item>
            </text:list>
          </text:list-item>
        </text:list>
        <text:p text:style-name="Standard"/>
        <text:p text:style-name="caption"><text:soft-page-break/>Tableau <text:s/>– gisements d’économies d’énergie et de CO2 – <text:bookmark-ref text:reference-format="text" text:ref-name="_Ref275246478">Papier Carton</text:bookmark-ref></text:p>
        <text:p text:style-name="P34"><draw:frame text:anchor-type="as-char" svg:y="0cm" draw:z-index="431" draw:name="Picture 46" draw:style-name="gr2" draw:text-style-name="P131" svg:width="13.923cm" svg:height="12.653cm"><draw:image xlink:href="Pictures/200002460000365B000031742A4BE6C9.wmf" xlink:type="simple" xlink:show="embed" xlink:actuate="onLoad"><text:p/></draw:image></draw:frame></text:p>
        <text:p text:style-name="P34"><text:span text:style-name="T16">Sources : E&amp;E</text:span></text:p>
        <text:p text:style-name="Standard"/>
        <text:p text:style-name="caption"><text:soft-page-break/>Figure <text:s/>– Consommation d’énergie et gisement d’économies – <text:bookmark-ref text:reference-format="text" text:ref-name="_Ref275246478">Papier Carton</text:bookmark-ref></text:p>
        <text:p text:style-name="P34"><draw:frame text:anchor-type="as-char" svg:y="0cm" draw:z-index="433" draw:name="Picture 47" draw:style-name="gr2" draw:text-style-name="P131" svg:width="12.018cm" svg:height="9.102cm"><draw:image xlink:href="Pictures/2000013200002E8F00002347B862A1FE.wmf" xlink:type="simple" xlink:show="embed" xlink:actuate="onLoad"><text:p/></draw:image></draw:frame></text:p>
        <text:p text:style-name="P34"><text:span text:style-name="T16">Source : E&amp;E</text:span></text:p>
        <text:p text:style-name="Standard"/>
        <text:p text:style-name="caption"><text:soft-page-break/>Figure <text:s/>– Emissions de GES – <text:bookmark-ref text:reference-format="text" text:ref-name="_Ref275246478">Papier Carton</text:bookmark-ref></text:p>
        <text:p text:style-name="P34"><draw:frame text:anchor-type="as-char" svg:y="0cm" draw:z-index="435" draw:name="Picture 48" draw:style-name="gr2" draw:text-style-name="P131" svg:width="12.018cm" svg:height="9.102cm"><draw:image xlink:href="Pictures/2000012E00002E8F00002347CEF88F9F.wmf" xlink:type="simple" xlink:show="embed" xlink:actuate="onLoad"><text:p/></draw:image></draw:frame></text:p>
        <text:p text:style-name="P34"><text:span text:style-name="T16">Source : E&amp;E</text:span></text:p>
        <text:p text:style-name="Standard"/>
        <text:list xml:id="list30504114" text:continue-list="list30477126" text:style-name="L3">
          <text:list-item>
            <text:list>
              <text:list-item>
                <text:list>
                  <text:list-item>
                    <text:list>
                      <text:list-item>
                        <text:p text:style-name="P122">Potentiel de récupération de chaleur</text:p>
                      </text:list-item>
                    </text:list>
                  </text:list-item>
                </text:list>
              </text:list-item>
            </text:list>
          </text:list-item>
        </text:list>
        <text:p text:style-name="Standard">Les usines à papier fabricant leur pâte possèdent des systèmes de cogénération (turbine vapeur à contre pression). Ces systèmes peuvent encore être améliorés.</text:p>
        <text:p text:style-name="Standard">Néanmoins, il reste encore des possibilités de récupération de chaleur secondaire pour un réseau à 80°C<text:note text:id="ftn18" text:note-class="footnote"><text:note-citation>18</text:note-citation><text:note-body><text:p text:style-name="P104"><text:span text:style-name="footnote_20_reference"/> “BREF Industrie papetière”, Commission européenne, 2001, p88</text:p><text:p text:style-name="Footnote"/></text:note-body></text:note>. On retient 10% en 2020 et 20% en 2050 (ces pourcentages peuvent paraître élevés, mais ils s’appliquent que sur les combustibles « achetés », hors la majorité des combustibles des usines à papier sont des résidus de matières premières)</text:p>
        <text:p text:style-name="Standard"/>
        <text:p text:style-name="caption"><text:soft-page-break/>Tableau <text:s/>– Potentiel de récupération d’énergie et d’utilisation d’énergie basse température – <text:bookmark-ref text:reference-format="text" text:ref-name="_Ref275246478">Papier Carton</text:bookmark-ref></text:p>
        <text:p text:style-name="P34"><draw:frame text:anchor-type="as-char" svg:y="0cm" draw:z-index="437" draw:name="Picture 49" draw:style-name="gr2" draw:text-style-name="P131" svg:width="13.923cm" svg:height="2.211cm"><draw:image xlink:href="Pictures/2000009C0000365B000008A478366E61.wmf" xlink:type="simple" xlink:show="embed" xlink:actuate="onLoad"><text:p/></draw:image></draw:frame></text:p>
        <text:p text:style-name="P34"><text:span text:style-name="T16">Sources : E&amp;E</text:span></text:p>
        <text:p text:style-name="Standard"/>
        <text:list xml:id="list30482602" text:continue-list="list30479518" text:style-name="L1">
          <text:list-item>
            <text:list>
              <text:list-item>
                <text:list>
                  <text:list-item>
                    <text:p text:style-name="P121"><text:bookmark-start text:name="_Toc278394901"/><text:bookmark-start text:name="_Toc278289788"/><text:bookmark-start text:name="_Ref275895711"/>Verre<text:bookmark-end text:name="_Toc278394901"/><text:bookmark-end text:name="_Toc278289788"/><text:bookmark-end text:name="_Ref275895711"/></text:p>
                  </text:list-item>
                </text:list>
              </text:list-item>
            </text:list>
          </text:list-item>
        </text:list>
        <text:list xml:id="list30502232" text:continue-list="list30504114" text:style-name="L3">
          <text:list-item>
            <text:list>
              <text:list-item>
                <text:list>
                  <text:list-item>
                    <text:list>
                      <text:list-item>
                        <text:p text:style-name="P122">Description et évolution du secteur</text:p>
                      </text:list-item>
                    </text:list>
                  </text:list-item>
                </text:list>
              </text:list-item>
            </text:list>
          </text:list-item>
        </text:list>
        <text:p text:style-name="Standard">Deux dominantes dans la région : les verres creux sont en régression avec le déclin relatif et absolu des verreries d’Arques ; les verres techniques plats de la construction et de l’automobile sont en hausse (voir par exemple le rapport DREAL Enjeux NPDC 2009<text:note text:id="ftn19" text:note-class="footnote"><text:note-citation>19</text:note-citation><text:note-body><text:p text:style-name="P105"><text:span text:style-name="footnote_20_reference"/> P.228 DREAL 2009, « Enjeux pour l’industrie Nord Pas de Calais », DREAL, DRTEFP, Douai</text:p><text:p text:style-name="Footnote"/></text:note-body></text:note> p. 228)</text:p>
        <text:p text:style-name="Standard">Longtemps le premier employeur de la région dans une seule unité, les verreries d’Arques sont en déclin du fait de la mondialisation des productions (constructions d’unités de la société à Dubaï et en Chine). </text:p>
        <text:p text:style-name="Standard">En revanche, le verre plat a toute sa place dans des scénarios de laisser-faire ou de diminution des émissions mondiales type « FONDDRI » car les vitrages peu émissifs ou anti-froid sont désormais un des éléments essentiels de la construction.</text:p>
        <text:p text:style-name="Standard">Dans l’automobile, la tendance conjoncturelle est celle de la crise des volumes. Néanmoins, la quantité de verre utilisée dans chaque véhicule tend à augmenter : vitrages larges, toits transparents… Dans un contexte de stabilité des marchés automobiles en Europe, la quantité de vitrage technique à destination des véhicules augmente (ainsi que dans les voitures et les trams). </text:p>
        <text:p text:style-name="Standard"/>
        <text:p text:style-name="caption"><text:soft-page-break/>Tableau <text:s/>- <text:bookmark-start text:name="_Toc263773258"/>Evolution de la surface des pare-brise de véhicules<text:bookmark-end text:name="_Toc263773258"/> </text:p>
        <text:p text:style-name="P34"><draw:frame text:anchor-type="as-char" svg:y="0cm" draw:z-index="439" draw:name="Image 7" draw:style-name="gr2" draw:text-style-name="P131" svg:width="13.782cm" svg:height="8.349cm"><draw:image xlink:href="Pictures/2000011C000039F30000231DB6CA8D6F.wmf" xlink:type="simple" xlink:show="embed" xlink:actuate="onLoad"><text:p/></draw:image></draw:frame></text:p>
        <text:p text:style-name="P34"><text:span text:style-name="T16">(source : ADEME, La climatisation automobile : données et références, 2003)</text:span></text:p>
        <text:p text:style-name="Standard"/>
        <text:p text:style-name="Standard">La résultante de ces tendances donne une estimation en laisser-faire de stabilité sur le long terme de ces industries.</text:p>
        <text:p text:style-name="caption"><text:soft-page-break/>Figure <text:s/>– Evolution de la production - <text:bookmark-ref text:reference-format="text" text:ref-name="_Ref275895711">Verre</text:bookmark-ref></text:p>
        <text:p text:style-name="P34"><draw:frame text:anchor-type="as-char" svg:y="0cm" draw:z-index="441" draw:name="Picture 51" draw:style-name="gr2" draw:text-style-name="P131" svg:width="9.737cm" svg:height="6.633cm"><draw:image xlink:href="Pictures/200000C4000025BD000019BECC21F24D.wmf" xlink:type="simple" xlink:show="embed" xlink:actuate="onLoad"><text:p/></draw:image></draw:frame></text:p>
        <text:p text:style-name="caption"><text:span text:style-name="T18">Source : E&amp;E</text:span></text:p>
        <text:p text:style-name="Standard"/>
        <text:p text:style-name="Standard">Prévoir une discussion sur l’évolution des volumes :</text:p>
        <text:list xml:id="list30476813" text:continue-list="list30498268" text:style-name="L8">
          <text:list-item>
            <text:list>
              <text:list-item>
                <text:list>
                  <text:list-item>
                    <text:list>
                      <text:list-item>
                        <text:list>
                          <text:list-item>
                            <text:list>
                              <text:list-item>
                                <text:list>
                                  <text:list-item>
                                    <text:p text:style-name="P51">de verre plats : si en phase avec automobile</text:p>
                                  </text:list-item>
                                  <text:list-item>
                                    <text:p text:style-name="P51">verre creux : passage à la consigne</text:p>
                                  </text:list-item>
                                </text:list>
                              </text:list-item>
                            </text:list>
                          </text:list-item>
                        </text:list>
                      </text:list-item>
                    </text:list>
                  </text:list-item>
                </text:list>
              </text:list-item>
            </text:list>
          </text:list-item>
        </text:list>
        <text:p text:style-name="Standard"/>
        <text:list xml:id="list30477954" text:continue-list="list30502232" text:style-name="L3">
          <text:list-item>
            <text:list>
              <text:list-item>
                <text:list>
                  <text:list-item>
                    <text:list>
                      <text:list-item>
                        <text:p text:style-name="P122"><text:soft-page-break/>Profil énergétique</text:p>
                      </text:list-item>
                    </text:list>
                  </text:list-item>
                </text:list>
              </text:list-item>
            </text:list>
          </text:list-item>
        </text:list>
        <text:p text:style-name="caption">Figure <text:s/>– Consommation par type d’énergie – <text:bookmark-ref text:reference-format="text" text:ref-name="_Ref275895711">Verre</text:bookmark-ref>- 2005</text:p>
        <text:p text:style-name="P22"><draw:frame text:anchor-type="as-char" svg:y="0cm" draw:z-index="443" draw:name="Picture 52" draw:style-name="gr2" draw:text-style-name="P131" svg:width="16.488cm" svg:height="9.737cm"><draw:image xlink:href="Pictures/200000A5000049A100002B7BA1F2617B.wmf" xlink:type="simple" xlink:show="embed" xlink:actuate="onLoad"><text:p/></draw:image></draw:frame></text:p>
        <text:p text:style-name="P34"><text:span text:style-name="T16">Source : SESSI</text:span></text:p>
        <text:p text:style-name="P7"/>
        <text:p text:style-name="P1"/>
        <text:p text:style-name="Standard">80% de l’énergie provient de combustible, principalement de gaz naturel. 75% de l’énergie alimente le four à fusion (haute température, 1100°C à 1600°C). L’énergie est une part importante de l’industrie du verre puisqu’elle représente presque 30% des coûts de production. Spécificité du verre, le fioul garde encore une place importante en raison de son comportement en combustion dans le procédé (flamme plus rayonnante).</text:p>
        <text:p text:style-name="Standard"/>
        <text:list xml:id="list30476676" text:continue-numbering="true" text:style-name="L3">
          <text:list-item>
            <text:list>
              <text:list-item>
                <text:list>
                  <text:list-item>
                    <text:list>
                      <text:list-item>
                        <text:p text:style-name="P122">Economies d’énergie</text:p>
                      </text:list-item>
                    </text:list>
                  </text:list-item>
                </text:list>
              </text:list-item>
            </text:list>
          </text:list-item>
        </text:list>
        <text:p text:style-name="Standard">Court terme : </text:p>
        <text:p text:style-name="Standard">Aujourd’hui les meilleures usines consomment moins de 8 GJ/t<text:span text:style-name="T20">verre</text:span> pour le four (on peut même descendre à 4 GJ/t<text:span text:style-name="T20">verre</text:span> pour des verres d’emballage classiques, avec un four à régénérateur) soit environ 10,5 GJ/t<text:span text:style-name="T20">verre</text:span> pour l’usine<text:note text:id="ftn20" text:note-class="footnote"><text:note-citation>20</text:note-citation><text:note-body><text:p text:style-name="P106"><text:span text:style-name="footnote_20_reference"/> BREF Verrerie, « Document de référence sur les meilleures techniques disponibles dans l'industrie du verre », Commission européenne, 2001, p82-84</text:p><text:p text:style-name="Footnote"/></text:note-body></text:note>. Les données issues des enquêtes Norener montrent que dans la région ces consommations spécifiques sont à plus de 20 GJ/t<text:span text:style-name="T20">verre</text:span> . Un fort gain d’environ 70% est donc accessible.</text:p>
        <text:p text:style-name="Standard">La durée de vie d’un four à combustible est d’environ 10 à 12 ans, on peut donc s’attendre à de rapides améliorations, même pour 2020<text:note text:id="ftn21" text:note-class="footnote"><text:note-citation>21</text:note-citation><text:note-body><text:p text:style-name="P107"><text:span text:style-name="footnote_20_reference"/> BREF Verrerie, « Document de référence sur les meilleures techniques disponibles dans l'industrie du verre », Commission européenne, 2001, p137</text:p><text:p text:style-name="Footnote"/></text:note-body></text:note>.</text:p>
        <text:p text:style-name="Standard"><text:soft-page-break/>L’usage de calcin (morceau de verre recyclé) réduit assez peu les consommations d’énergie comparé au recyclage des métaux : l’ajout de 10% de calcin réduit d’environ 2 à 3% la consommation d’énergie<text:note text:id="ftn22" text:note-class="footnote"><text:note-citation>22</text:note-citation><text:note-body><text:p text:style-name="P108"><text:span text:style-name="footnote_20_reference"/> BREF Verrerie, « Document de référence sur les meilleures techniques disponibles dans l'industrie du verre », Commission européenne, 2001, p243</text:p><text:p text:style-name="Footnote"/></text:note-body></text:note>. Le taux de calcin peut varier de 20 à 90%, dans l’union européenne il est de 48%.</text:p>
        <text:p text:style-name="Standard">Pour 2020, on retient un gain de 60% pour le four (permet d’atteindre 8 GJ/t<text:span text:style-name="T20">verre</text:span>)</text:p>
        <text:p text:style-name="Standard"/>
        <text:p text:style-name="Standard">Long terme : </text:p>
        <text:p text:style-name="Standard">L’amélioration des performances du four possède une limite, celle de l’énergie nécessaire à la fusion, entre 2,2 et 2,7 GJ/t, voir <text:bookmark-ref text:reference-format="text" text:ref-name="_Ref275894806">Tableau </text:bookmark-ref>.</text:p>
        <text:p text:style-name="Standard"/>
        <text:p text:style-name="caption"><text:bookmark-start text:name="_Ref275894806"/>Tableau <text:bookmark-end text:name="_Ref275894806"/><text:s/>– Energie nécessaire à la fusion des principaux types de verre</text:p>
        <text:p text:style-name="P22"><draw:frame text:anchor-type="as-char" svg:y="0cm" draw:z-index="445" draw:name="Picture 53" draw:style-name="gr2" draw:text-style-name="P131" svg:width="15.853cm" svg:height="3.975cm"><draw:image xlink:href="Pictures/10000000000002570000009629516DF0.png" xlink:type="simple" xlink:show="embed" xlink:actuate="onLoad"><text:p/></draw:image></draw:frame></text:p>
        <text:p text:style-name="P34"><text:span text:style-name="T16">Source : BREF Verrerie</text:span></text:p>
        <text:p text:style-name="Standard"/>
        <text:p text:style-name="Standard">Des développements sont en cours pour se rapprocher de ces valeurs, des gains de 25% pourront sans doute être atteints par rapport aux meilleurs fours régénératifs. On peut aussi s’attendre que d’ici 2050, la part de calcin augmente (recyclage plus généralisé, et moins de croissance)</text:p>
        <text:p text:style-name="Standard"/>
        <text:p text:style-name="Standard">Un gain de 80% est retenu pour le four (correspond à environ 3,5 GJ/t<text:span text:style-name="T20">verre</text:span>)</text:p>
        <text:p text:style-name="Standard"/>
        <text:list xml:id="list30504852" text:continue-numbering="true" text:style-name="L3">
          <text:list-item>
            <text:list>
              <text:list-item>
                <text:list>
                  <text:list-item>
                    <text:list>
                      <text:list-item>
                        <text:p text:style-name="P122"><text:soft-page-break/>Résultat global</text:p>
                      </text:list-item>
                    </text:list>
                  </text:list-item>
                </text:list>
              </text:list-item>
            </text:list>
          </text:list-item>
        </text:list>
        <text:p text:style-name="caption">Tableau <text:s/>– gisements d’économies d’énergie et de CO2 - <text:bookmark-ref text:reference-format="text" text:ref-name="_Ref275895711">Verre</text:bookmark-ref></text:p>
        <text:p text:style-name="P34"><draw:frame text:anchor-type="as-char" svg:y="0cm" draw:z-index="447" draw:name="Picture 54" draw:style-name="gr2" draw:text-style-name="P131" svg:width="13.923cm" svg:height="12.653cm"><draw:image xlink:href="Pictures/200002460000365B0000317499093E3B.wmf" xlink:type="simple" xlink:show="embed" xlink:actuate="onLoad"><text:p/></draw:image></draw:frame></text:p>
        <text:p text:style-name="P34"><text:span text:style-name="T16">Source : E&amp;E</text:span></text:p>
        <text:p text:style-name="P2"/>
        <text:p text:style-name="caption"><text:soft-page-break/>Figure <text:s/>– Consommation d’énergie et gisement d’économies - <text:bookmark-ref text:reference-format="text" text:ref-name="_Ref275895711">Verre</text:bookmark-ref></text:p>
        <text:p text:style-name="P34"><draw:frame text:anchor-type="as-char" svg:y="0cm" draw:z-index="449" draw:name="Picture 55" draw:style-name="gr2" draw:text-style-name="P131" svg:width="12.018cm" svg:height="9.102cm"><draw:image xlink:href="Pictures/2000012F00002E8F00002347DA437473.wmf" xlink:type="simple" xlink:show="embed" xlink:actuate="onLoad"><text:p/></draw:image></draw:frame></text:p>
        <text:p text:style-name="P34"><text:span text:style-name="T16">Source : E&amp;E</text:span></text:p>
        <text:p text:style-name="Standard"/>
        <text:p text:style-name="caption">Figure <text:s/>– Emissions de GES - <text:bookmark-ref text:reference-format="text" text:ref-name="_Ref275895711">Verre</text:bookmark-ref></text:p>
        <text:p text:style-name="P34"><draw:frame text:anchor-type="as-char" svg:y="0cm" draw:z-index="451" draw:name="Picture 56" draw:style-name="gr2" draw:text-style-name="P131" svg:width="12.018cm" svg:height="9.102cm"><draw:image xlink:href="Pictures/2000013A00002E8F00002347224E3479.wmf" xlink:type="simple" xlink:show="embed" xlink:actuate="onLoad"><text:p/></draw:image></draw:frame></text:p>
        <text:p text:style-name="P34"><text:span text:style-name="T16">Source : E&amp;E</text:span></text:p>
        <text:list xml:id="list30500791" text:continue-numbering="true" text:style-name="L3">
          <text:list-item>
            <text:list>
              <text:list-item>
                <text:list>
                  <text:list-item>
                    <text:list>
                      <text:list-item>
                        <text:p text:style-name="P122">Potentiel de récupération de chaleur</text:p>
                      </text:list-item>
                    </text:list>
                  </text:list-item>
                </text:list>
              </text:list-item>
            </text:list>
          </text:list-item>
        </text:list>
        <text:p text:style-name="Standard">Même en utilisant les fours les plus performants (four à régénération), le rendement global ne dépasse guère 50%. Parmi les pertes, environ 20% (de la puissance du four) part dans les fumées (température de 300 à 600°C). Certaines verreries installent des chaudières de <text:soft-page-break/>récupération, rarement pour une production électrique (les coûts sont encore trop élevés par rapport à la production classique d’électricité).</text:p>
        <text:p text:style-name="Standard">On retient donc 10% en 2020 et 15% en 2050.</text:p>
        <text:p text:style-name="Standard"/>
        <text:p text:style-name="caption">Tableau <text:s/>– Potentiel de récupération d’énergie et d’utilisation d’énergie basse température – <text:bookmark-ref text:reference-format="text" text:ref-name="_Ref275895711">Verre</text:bookmark-ref></text:p>
        <text:p text:style-name="P34"><draw:frame text:anchor-type="as-char" svg:y="0cm" draw:z-index="453" draw:name="Picture 57" draw:style-name="gr2" draw:text-style-name="P131" svg:width="13.923cm" svg:height="2.211cm"><draw:image xlink:href="Pictures/2000009C0000365B000008A435B8AE78.wmf" xlink:type="simple" xlink:show="embed" xlink:actuate="onLoad"><text:p/></draw:image></draw:frame></text:p>
        <text:p text:style-name="P34"><text:span text:style-name="T16">Sources : E&amp;E</text:span></text:p>
        <text:p text:style-name="Standard"/>
        <text:list xml:id="list30483019" text:continue-list="list30482602" text:style-name="L1">
          <text:list-item>
            <text:list>
              <text:list-item>
                <text:list>
                  <text:list-item>
                    <text:p text:style-name="P121"><text:bookmark-start text:name="_Toc278394902"/><text:bookmark-start text:name="_Toc278289789"/><text:bookmark-start text:name="_Ref275896395"/>Industries mécaniques et électriques<text:bookmark-end text:name="_Toc278394902"/><text:bookmark-end text:name="_Toc278289789"/><text:bookmark-end text:name="_Ref275896395"/></text:p>
                  </text:list-item>
                </text:list>
              </text:list-item>
            </text:list>
          </text:list-item>
        </text:list>
        <text:list xml:id="list30500051" text:continue-list="list30500791" text:style-name="L3">
          <text:list-item>
            <text:list>
              <text:list-item>
                <text:list>
                  <text:list-item>
                    <text:list>
                      <text:list-item>
                        <text:p text:style-name="P122">Description et évolution du secteur</text:p>
                      </text:list-item>
                    </text:list>
                  </text:list-item>
                </text:list>
              </text:list-item>
            </text:list>
          </text:list-item>
        </text:list>
        <text:p text:style-name="Standard">Pour cette partie nous basons principalement sur l’industrie automobile qui représente une bonne partie de cette branche.</text:p>
        <text:p text:style-name="Standard">Il s’agit en effectifs de la première industrie de la région, concentrée notamment dans le bassin minier de Béthune à Valenciennes et Maubeuge en passant par Lens et Douai. Les équipementiers comme Valeo à Etaples (systèmes start and stop notamment), les pneumatiques (Bridgestone à Béthune) ou encore le verre (Saint-Gobain à Aniche) sont dépendants de cette activité.</text:p>
        <text:p text:style-name="Standard">Pour cette industrie de première importance, la projection pose cependant de grandes difficultés. A moyen terme, le chapitre automobile du rapport DREAL Enjeux 2009 <text:s/>(p.75) montre bien des menaces de court terme : délocalisation, apparition de modèles low-cost et ultra-low-cost, crises du marché national, apparition des motorisations électriques. </text:p>
        <text:p text:style-name="Standard">Sur le long terme, l’inconnue est triple, chaque aspect suffisant pour rendre la projection incertaine :</text:p>
        <text:list xml:id="list30494148" text:continue-list="list30476813" text:style-name="L8">
          <text:list-item>
            <text:list>
              <text:list-item>
                <text:list>
                  <text:list-item>
                    <text:list>
                      <text:list-item>
                        <text:list>
                          <text:list-item>
                            <text:list>
                              <text:list-item>
                                <text:list>
                                  <text:list-item>
                                    <text:p text:style-name="P51">Inconnue sur le type de véhicule utilisé à l’avenir et notamment son poids et sa motorisation</text:p>
                                  </text:list-item>
                                  <text:list-item>
                                    <text:p text:style-name="P51">Inconnue sur la part de marché du véhicule individuel, sur le type de possession ou d’usage et donc sur le nombre de véhicules en circulation en Europe et ailleurs</text:p>
                                  </text:list-item>
                                  <text:list-item>
                                    <text:p text:style-name="P51">Inconnue sur le positionnement des industriels du Nord Pas de Calais dans ces nouveaux véhicules</text:p>
                                  </text:list-item>
                                </text:list>
                              </text:list-item>
                            </text:list>
                          </text:list-item>
                        </text:list>
                      </text:list-item>
                    </text:list>
                  </text:list-item>
                </text:list>
              </text:list-item>
            </text:list>
          </text:list-item>
        </text:list>
        <text:p text:style-name="Standard">Le compromis proposé est une stabilité des marchés et de la position de la région sur ces marchés. Il correspond d’une part à une stabilisation en nombre des modèles vendus en Europe (marché de renouvellement) sur le moyen-long terme dans une optique « laisser faire » ; <text:soft-page-break/>d’autre part au relativement bon positionnement des technologies utilisées pour le verre, les alternateurs, les accessoires, et à la proximité de la production des tôles d’acier qui continue de donner un atout au montage en région et limite la délocalisation.</text:p>
        <text:p text:style-name="Standard">Le maintien ou la disparition de l’industrie automobile appelle un commentaire particulier : l’étude a pour objet de déterminer les gisements d’économie d’énergie. Supprimer un secteur pourrait, de fait, laisser de côté la question de l’amélioration de son efficacité, sujet central de notre étude. Cela pose en outre deux questions :</text:p>
        <text:p text:style-name="Standard">Celle des délocalisations pour des raisons économiques. Mais une délocalisation signifie simplement un déplacement des émissions de gaz à effet de serre, et ne peut être en conséquence considérée comme un gisement, même en écartant la question du développement économique.</text:p>
        <text:p text:style-name="Standard">Dans un scénario plus radical de report vers des modes de transport à la voiture individuelle (tel qu’esquissé par le Grenelle), on pourrait imaginer une forte diminution voire une disparition de cette activité. Considérer des changements de mode de vie tels que l’industrie automobile disparaîtrait –et donc faire un gisement de cette disparition- est une question sociétale et sociale qui dépasse largement le cadre de la présente étude.</text:p>
        <text:p text:style-name="Standard">En conséquence, le maintien de l’activité automobile est cohérent dans l’exercice de détermination des gisements d’économie d’énergie que nous menons.</text:p>
        <text:p text:style-name="Standard"/>
        <text:p text:style-name="caption">Figure <text:s/>– Evolution de la production - <text:bookmark-ref text:reference-format="text" text:ref-name="_Ref275896395">Industries mécaniques et électriques</text:bookmark-ref></text:p>
        <text:p text:style-name="P34"><draw:frame text:anchor-type="as-char" svg:y="0cm" draw:z-index="455" draw:name="Picture 58" draw:style-name="gr2" draw:text-style-name="P131" svg:width="9.737cm" svg:height="6.633cm"><draw:image xlink:href="Pictures/200000C4000025BD000019BECC21F24D.wmf" xlink:type="simple" xlink:show="embed" xlink:actuate="onLoad"><text:p/></draw:image></draw:frame></text:p>
        <text:p text:style-name="caption"><text:span text:style-name="T18">Source : E&amp;E</text:span></text:p>
        <text:p text:style-name="Standard"/>
        <text:p text:style-name="Standard"/>
        <text:list xml:id="list30485448" text:continue-list="list30500051" text:style-name="L3">
          <text:list-item>
            <text:list>
              <text:list-item>
                <text:list>
                  <text:list-item>
                    <text:list>
                      <text:list-item>
                        <text:p text:style-name="P122"><text:soft-page-break/>Profil énergétique</text:p>
                      </text:list-item>
                    </text:list>
                  </text:list-item>
                </text:list>
              </text:list-item>
            </text:list>
          </text:list-item>
        </text:list>
        <text:p text:style-name="Standard"/>
        <text:p text:style-name="caption">Figure <text:s/>– Consommation par type d’énergie – <text:bookmark-ref text:reference-format="text" text:ref-name="_Ref275896395">Industries mécaniques et électriques</text:bookmark-ref>- 2005</text:p>
        <text:p text:style-name="P22"><draw:frame text:anchor-type="as-char" svg:y="0cm" draw:z-index="457" draw:name="Picture 59" draw:style-name="gr2" draw:text-style-name="P131" svg:width="16.488cm" svg:height="9.737cm"><draw:image xlink:href="Pictures/200000B8000049A100002B7BBDC67BF1.wmf" xlink:type="simple" xlink:show="embed" xlink:actuate="onLoad"><text:p/></draw:image></draw:frame></text:p>
        <text:p text:style-name="P34"><text:span text:style-name="T16">Source : SESSI</text:span></text:p>
        <text:p text:style-name="P7"/>
        <text:p text:style-name="P1"/>
        <text:p text:style-name="Standard">La consommation d’énergie se répartie assez bien entre électricité et combustible (quasi exclusivement du gaz).</text:p>
        <text:p text:style-name="Standard">Si l’on regarde les usages (<text:bookmark-ref text:reference-format="text" text:ref-name="_Ref274842250">Figure </text:bookmark-ref>), la moitié du combustible sert au chauffage des locaux ou à des usages à basse température. Cette forte proportion est assez singulière dans l’industrie (avec le textile), elle est notamment liée au fait qu’il s’agit d’activités fortement utilisatrices de main d’œuvre, sur des chaines de production à l’intérieur de bâtiments. L’usage de bains, de peintures, de séchage, de procédés de finition explique également les exigences de température dans les ateliers de montage.</text:p>
        <text:p text:style-name="Standard">Pour l’électricité on retrouve un usage majeur (environ 65%) pour la force motrice (machines transfert, convoyage, usinages, etc.).</text:p>
        <text:list xml:id="list30476261" text:continue-numbering="true" text:style-name="L3">
          <text:list-item>
            <text:list>
              <text:list-item>
                <text:list>
                  <text:list-item>
                    <text:list>
                      <text:list-item>
                        <text:p text:style-name="P122"><text:soft-page-break/>Economies d’énergie</text:p>
                      </text:list-item>
                    </text:list>
                  </text:list-item>
                </text:list>
              </text:list-item>
            </text:list>
          </text:list-item>
        </text:list>
        <text:p text:style-name="Standard"><text:span text:style-name="T15">Court terme : </text:span></text:p>
        <text:p text:style-name="Standard">Comme on le voit dans les répartitions par usage de la consommation d’énergie (<text:bookmark-ref text:reference-format="text" text:ref-name="_Ref274842250">Figure </text:bookmark-ref>), la majeure partie de la consommation d’énergie se fait dans les secteurs transverses (chauffage locaux et bains, force motrice, éclairage).</text:p>
        <text:p text:style-name="Standard">On peut néanmoins considérer des améliorations des fours. Les fours à induction, au lieu de four à gaz permettent de gagner 60% d’efficacité (en énergie finale). On considère 50% de remplacement d’ici 2020.</text:p>
        <text:p text:style-name="Standard"/>
        <text:p text:style-name="Standard"><text:span text:style-name="T15">Long terme :</text:span></text:p>
        <text:p text:style-name="Standard">On considère, en plus des améliorations sur les opérations transverses que l’intégralité des fours est remplacée par des fours à induction.</text:p>
        <text:list xml:id="list30478094" text:continue-numbering="true" text:style-name="L3">
          <text:list-item>
            <text:list>
              <text:list-item>
                <text:list>
                  <text:list-item>
                    <text:list>
                      <text:list-item>
                        <text:p text:style-name="P122">Résultat global</text:p>
                      </text:list-item>
                    </text:list>
                  </text:list-item>
                </text:list>
              </text:list-item>
            </text:list>
          </text:list-item>
        </text:list>
        <text:p text:style-name="Standard"/>
        <text:p text:style-name="caption"><text:soft-page-break/>Tableau <text:s/>– gisements d’économies d’énergie et de CO2 - <text:bookmark-ref text:reference-format="text" text:ref-name="_Ref275896395">Industries mécaniques et électriques</text:bookmark-ref></text:p>
        <text:p text:style-name="P34"><draw:frame text:anchor-type="as-char" svg:y="0cm" draw:z-index="459" draw:name="Picture 60" draw:style-name="gr2" draw:text-style-name="P131" svg:width="13.923cm" svg:height="12.653cm"><draw:image xlink:href="Pictures/200002460000365B000031747FED9B8F.wmf" xlink:type="simple" xlink:show="embed" xlink:actuate="onLoad"><text:p/></draw:image></draw:frame></text:p>
        <text:p text:style-name="P34"><text:span text:style-name="T16">Source : E&amp;E</text:span></text:p>
        <text:p text:style-name="P2"/>
        <text:p text:style-name="caption"><text:soft-page-break/>Figure <text:s/>– Consommation d’énergie et gisement d’économies - <text:bookmark-ref text:reference-format="text" text:ref-name="_Ref275896395">Industries mécaniques et électriques</text:bookmark-ref></text:p>
        <text:p text:style-name="P34"><draw:frame text:anchor-type="as-char" svg:y="0cm" draw:z-index="461" draw:name="Picture 61" draw:style-name="gr2" draw:text-style-name="P131" svg:width="12.018cm" svg:height="9.102cm"><draw:image xlink:href="Pictures/2000012F00002E8F000023471CE020D3.wmf" xlink:type="simple" xlink:show="embed" xlink:actuate="onLoad"><text:p/></draw:image></draw:frame></text:p>
        <text:p text:style-name="P34"><text:span text:style-name="T16">Source : E&amp;E</text:span></text:p>
        <text:p text:style-name="Standard"/>
        <text:p text:style-name="caption"><text:soft-page-break/>Figure <text:s/>– Emissions de GES - <text:bookmark-ref text:reference-format="text" text:ref-name="_Ref275896395">Industries mécaniques et électriques</text:bookmark-ref></text:p>
        <text:p text:style-name="P34"><draw:frame text:anchor-type="as-char" svg:y="0cm" draw:z-index="463" draw:name="Picture 62" draw:style-name="gr2" draw:text-style-name="P131" svg:width="12.018cm" svg:height="9.102cm"><draw:image xlink:href="Pictures/2000013400002E8F00002347826C097F.wmf" xlink:type="simple" xlink:show="embed" xlink:actuate="onLoad"><text:p/></draw:image></draw:frame></text:p>
        <text:p text:style-name="P34"><text:span text:style-name="T16">Source : E&amp;E</text:span></text:p>
        <text:list xml:id="list30502235" text:continue-numbering="true" text:style-name="L3">
          <text:list-item>
            <text:list>
              <text:list-item>
                <text:list>
                  <text:list-item>
                    <text:list>
                      <text:list-item>
                        <text:p text:style-name="P122">Potentiel de récupération de chaleur</text:p>
                      </text:list-item>
                    </text:list>
                  </text:list-item>
                </text:list>
              </text:list-item>
            </text:list>
          </text:list-item>
        </text:list>
        <text:p text:style-name="Standard">On retient 10% en 2020 et 15% en 2050. Le potentiel en valeur absolue est très largement inférieur aux possibilités d’utilisation de chaleur basse température. A cela pourrait s’ajouter une utilisation d’une production renouvelable à basse température le cas échéant (solaire thermique –non considéré dans la présente étude).</text:p>
        <text:p text:style-name="Standard"/>
        <text:p text:style-name="caption"><text:soft-page-break/>Tableau <text:s/>– Potentiel de récupération d’énergie et d’utilisation d’énergie basse température – <text:bookmark-ref text:reference-format="text" text:ref-name="_Ref275896395">Industries mécaniques et électriques</text:bookmark-ref></text:p>
        <text:p text:style-name="P34"><draw:frame text:anchor-type="as-char" svg:y="0cm" draw:z-index="465" draw:name="Picture 63" draw:style-name="gr2" draw:text-style-name="P131" svg:width="13.782cm" svg:height="2.211cm"><draw:image xlink:href="Pictures/2000009C000035D4000008A43D1B41B6.wmf" xlink:type="simple" xlink:show="embed" xlink:actuate="onLoad"><text:p/></draw:image></draw:frame></text:p>
        <text:p text:style-name="P34"><text:span text:style-name="T16">Sources : E&amp;E</text:span></text:p>
        <text:p text:style-name="Standard"/>
        <text:list xml:id="list30500034" text:continue-list="list30483019" text:style-name="L1">
          <text:list-item>
            <text:list>
              <text:list-item>
                <text:list>
                  <text:list-item>
                    <text:p text:style-name="P121"><text:bookmark-start text:name="_Toc278394903"/><text:bookmark-start text:name="_Toc278289790"/><text:bookmark-start text:name="_Ref275246574"/>Ciment, Chaux, plâtre<text:bookmark-end text:name="_Toc278394903"/><text:bookmark-end text:name="_Toc278289790"/><text:bookmark-end text:name="_Ref275246574"/></text:p>
                  </text:list-item>
                </text:list>
              </text:list-item>
            </text:list>
          </text:list-item>
        </text:list>
        <text:list xml:id="list30490517" text:continue-list="list30502235" text:style-name="L3">
          <text:list-item>
            <text:list>
              <text:list-item>
                <text:list>
                  <text:list-item>
                    <text:list>
                      <text:list-item>
                        <text:p text:style-name="P122">Description et évolution du secteur</text:p>
                      </text:list-item>
                    </text:list>
                  </text:list-item>
                </text:list>
              </text:list-item>
            </text:list>
          </text:list-item>
        </text:list>
        <text:p text:style-name="caption">Figure <text:s/>– Evolution de la production – <text:bookmark-ref text:reference-format="text" text:ref-name="_Ref275246574">Ciment, Chaux, plâtre</text:bookmark-ref></text:p>
        <text:p text:style-name="P2"><draw:frame text:anchor-type="as-char" svg:y="0cm" draw:z-index="467" draw:name="Picture 64" draw:style-name="gr2" draw:text-style-name="P131" svg:width="9.737cm" svg:height="6.633cm"><draw:image xlink:href="Pictures/200000C4000025BD000019BE4BB5D53A.wmf" xlink:type="simple" xlink:show="embed" xlink:actuate="onLoad"><text:p/></draw:image></draw:frame></text:p>
        <text:p text:style-name="P2"><text:span text:style-name="T16">Source : E&amp;E consultant</text:span></text:p>
        <text:p text:style-name="Standard"/>
        <text:p text:style-name="Standard">Dans le scénario à 2030 demandé par la DGEMP (actuelle DGEC) à Enerdata et destiné à interpréter le Grenelle de l’Environnement, la consommation diminue d’un tiers soit en France <text:soft-page-break/>2,9 MT en 2030 contre 4,4 en 2005. C’est cette évolution (Tendanciel corrigé) qui est retenue pour la région, avec une stabilisation à compter de 2030.</text:p>
        <text:p text:style-name="Standard"/>
        <text:p text:style-name="Standard">L’étude de long terme FONDDRI suggère une stabilisation de long terme après 2020 pour le monde entier. Mais contrairement à l’hypothèse que nous retenons, elle considère une capacité de production nettement moindre en Europe (division par trois en 2050). </text:p>
        <text:p text:style-name="Standard"/>
        <text:p text:style-name="Standard">La DGEMP (Scénario 2008) suggère une production stable de ciment à 2030, mais délocalise une partie de la consommation de clinker ce qui revient en réalité aux mêmes bilans d’énergie et d’émission.</text:p>
        <text:p text:style-name="Standard"/>
        <text:p text:style-name="Standard"/>
        <text:list xml:id="list30491914" text:continue-numbering="true" text:style-name="L3">
          <text:list-item>
            <text:list>
              <text:list-item>
                <text:list>
                  <text:list-item>
                    <text:list>
                      <text:list-item>
                        <text:p text:style-name="P122">Procédé et Profil énergétique</text:p>
                      </text:list-item>
                    </text:list>
                  </text:list-item>
                </text:list>
              </text:list-item>
            </text:list>
          </text:list-item>
        </text:list>
        <text:p text:style-name="Standard">Les deux tiers de la consommation énergétique sont des cimenteries, le reste de la production de chaux. L’étude se concentre sur la production de ciment, prépondérante dans la région. De plus, le processus de fabrication de chaux est assez similaire (broyage et cuisson), avec un procédé à moins haute température.</text:p>
        <text:p text:style-name="Standard">A noter que ces deux procédés sont fortement émetteurs de CO<text:span text:style-name="T20">2</text:span>, leurs émissions ayant la spécificité de provenir autant la consommation d’énergie que du procédé lui même (décarbonatation de la matière première principale, le calcaire : principalement CaCO<text:span text:style-name="T20">3</text:span> -&gt; CaO + CO<text:span text:style-name="T20">2</text:span>). La décarbonisation des matières premières n’est pas prises en compte dans l’estimation des émissions faites dans cette étude.</text:p>
        <text:p text:style-name="Standard"/>
        <text:p text:style-name="caption"><text:bookmark-start text:name="_Ref274842195"/><text:soft-page-break/>Figure <text:bookmark-end text:name="_Ref274842195"/><text:s/>– Consommation par type d’énergie – <text:bookmark-ref text:reference-format="text" text:ref-name="_Ref275246574">Ciment, Chaux, plâtre</text:bookmark-ref> - 2005</text:p>
        <text:p text:style-name="P22"><draw:frame text:anchor-type="as-char" svg:y="0cm" draw:z-index="469" draw:name="Picture 65" draw:style-name="gr2" draw:text-style-name="P131" svg:width="16.488cm" svg:height="9.737cm"><draw:image xlink:href="Pictures/200000BA000049A100002B7B35B5D0DF.wmf" xlink:type="simple" xlink:show="embed" xlink:actuate="onLoad"><text:p/></draw:image></draw:frame></text:p>
        <text:p text:style-name="P34"><text:span text:style-name="T16">Source : SESSI</text:span></text:p>
        <text:p text:style-name="P7"/>
        <text:p text:style-name="P1">Le procédé cimentier se résume en :</text:p>
        <text:list xml:id="list30484510" text:continue-list="list30494148" text:style-name="L8">
          <text:list-item>
            <text:list>
              <text:list-item>
                <text:list>
                  <text:list-item>
                    <text:list>
                      <text:list-item>
                        <text:list>
                          <text:list-item>
                            <text:list>
                              <text:list-item>
                                <text:list>
                                  <text:list-item>
                                    <text:p text:style-name="P51">Extraction des matières premières (principalement calcaire)</text:p>
                                  </text:list-item>
                                  <text:list-item>
                                    <text:p text:style-name="P51">Broyage</text:p>
                                  </text:list-item>
                                  <text:list-item>
                                    <text:p text:style-name="P51">Cuisson en vue d’obtenir du clinker</text:p>
                                  </text:list-item>
                                  <text:list-item>
                                    <text:p text:style-name="P51">Broyage du clinker (+ajouts divers selon qualité du ciment produit)</text:p>
                                  </text:list-item>
                                </text:list>
                              </text:list-item>
                            </text:list>
                          </text:list-item>
                        </text:list>
                      </text:list-item>
                    </text:list>
                  </text:list-item>
                </text:list>
              </text:list-item>
            </text:list>
          </text:list-item>
        </text:list>
        <text:p text:style-name="P1"/>
        <text:p text:style-name="Standard">La lecture de la <text:bookmark-ref text:reference-format="text" text:ref-name="_Ref274842250">Figure </text:bookmark-ref> montre que la plus grande partie de l’énergie est sous forme de combustible (90%), servant à échauffer la matière dans le four (1400°C pour le ciment, 900°C pour la chaux). Cette grande consommation de combustible représente d’ailleurs une bonne <text:soft-page-break/>part des coûts de production du ciment (environ 30%), c’est en particulier ce qui explique l’utilisation de combustibles dérivés ou spéciaux (<text:bookmark-ref text:reference-format="text" text:ref-name="_Ref274842195">Figure </text:bookmark-ref>) : Coke de pétrole, brais, farines animales, huiles usagés, déchets divers… Dans certains cas, les combustibles sont gratuits voire subventionnés.</text:p>
        <text:p text:style-name="P1">Les ateliers de broyage consomment la majorité de l’électricité.</text:p>
        <text:p text:style-name="Standard"/>
        <text:list xml:id="list30491921" text:continue-list="list30491914" text:style-name="L3">
          <text:list-item>
            <text:list>
              <text:list-item>
                <text:list>
                  <text:list-item>
                    <text:list>
                      <text:list-item>
                        <text:p text:style-name="P122">Economies d’énergie</text:p>
                      </text:list-item>
                    </text:list>
                  </text:list-item>
                </text:list>
              </text:list-item>
            </text:list>
          </text:list-item>
        </text:list>
        <text:p text:style-name="Standard"><text:span text:style-name="T15">Court terme :</text:span></text:p>
        <text:p text:style-name="Standard">Les cimenteries du NPDC sont relativement vieilles et utilisent des procédés dit par « voie humide » ou « semi-humide » (de 4 à 7 GJ/tclinker, soit 0,09 à 0,17 GJ/tclinker)<text:note text:id="ftn23" text:note-class="footnote"><text:note-citation>23</text:note-citation><text:note-body><text:p text:style-name="P109"><text:span text:style-name="footnote_20_reference"/> « Diagnostique énergétique d’une cimenterie », IEPF, p3</text:p><text:p text:style-name="Footnote"/></text:note-body></text:note>. Ces procédés ajoutent de l’eau lors de la préparation matière, cette eau doit ensuite être évaporée, ce qui augmente énormément la consommation du four, comparé aux technologies actuelles des cimenteries neuves dites par « voie sèche » (jusqu’à moins de 3 GJ/t clinker, ou 0,07tep/tclinker). </text:p>
        <text:p text:style-name="Standard">Concernant le broyage, même si les matières premières peuvent avoir un impact sur les puissances de broyage, les ateliers modernes (broyeurs verticaux et surtout Horomill) peuvent consommer beaucoup moins que les broyeurs traditionnels (de 20 à 30% de moins, la moyenne est à 110 kWh/t<text:span text:style-name="T20">ciment</text:span>)<text:note text:id="ftn24" text:note-class="footnote"><text:note-citation>24</text:note-citation><text:note-body><text:p text:style-name="P110"><text:span text:style-name="footnote_20_reference"/> Voir « Cement technology roadmap 2009 » WBCSD/AIE, 2009, p6,</text:p><text:p text:style-name="footnote_20_text">Et « Diagnostique énergétique d’une cimenterie », IEPF, p4</text:p><text:p text:style-name="Footnote"/></text:note-body></text:note>. </text:p>
        <text:list xml:id="list30505585" text:continue-list="list30484510" text:style-name="L8">
          <text:list-item>
            <text:list>
              <text:list-item>
                <text:list>
                  <text:list-item>
                    <text:list>
                      <text:list-item>
                        <text:list>
                          <text:list-item>
                            <text:list>
                              <text:list-item>
                                <text:list>
                                  <text:list-item>
                                    <text:p text:style-name="P51">Cuisson : environ 30% de gains sont réalisables (conversion à la voie sèche).</text:p>
                                  </text:list-item>
                                  <text:list-item>
                                    <text:p text:style-name="P51">Broyage : on retient 20%</text:p>
                                  </text:list-item>
                                </text:list>
                              </text:list-item>
                            </text:list>
                          </text:list-item>
                        </text:list>
                      </text:list-item>
                    </text:list>
                  </text:list-item>
                </text:list>
              </text:list-item>
            </text:list>
          </text:list-item>
        </text:list>
        <text:p text:style-name="Standard"/>
        <text:p text:style-name="Standard"><text:span text:style-name="T2">Long terme :</text:span></text:p>
        <text:p text:style-name="Standard">Pour envisager des gains plus importants, il faut envisager d’autres types de liant que le ciment Portland (ciment produit actuellement). Divers produits sont en cours de développement, on peut retenir les deux suivants :</text:p>
        <text:list xml:id="list30497177" text:continue-numbering="true" text:style-name="L8">
          <text:list-item>
            <text:list>
              <text:list-item>
                <text:list>
                  <text:list-item>
                    <text:list>
                      <text:list-item>
                        <text:list>
                          <text:list-item>
                            <text:list>
                              <text:list-item>
                                <text:list>
                                  <text:list-item>
                                    <text:p text:style-name="P51">Novacement (start-up émanant d’un laboratoire d’Imperial College London) : l’idée est d’utiliser une autre matière première le silicate de manganèse, le procédé est assez proche sauf que la température du four est beaucoup plus faible (700°C). Le plus intéressant du procédé est qu’en plus de réduire la consommation d’énergie, il n’y a pas de décarbonatation des matières premières : au contraire, il permet une capture de carbone qui se retrouve ensuite piégé dans la matrice du ciment. Un pilote fonctionne déjà, une installation semi-industriel devrait voir le jour d’ici 2015.<text:note text:id="ftn25" text:note-class="footnote"><text:note-citation>25</text:note-citation><text:note-body><text:p text:style-name="P111"><text:span text:style-name="footnote_20_reference"/><text:span text:style-name="T23"> « A long-term view of CO2 efficient manufacturing in European region », Delft, June 2010, p 51-53</text:span></text:p><text:p text:style-name="Footnote"/></text:note-body></text:note></text:p>
                                  </text:list-item>
                                  <text:list-item>
                                    <text:p text:style-name="P51">Calera : Cette technologie, bien qu’à ses prémisses, est particulièrement attrayante, puisque sa matière première ne provient plus de roches extraites, mais du CO<text:span text:style-name="T20">2</text:span> issu de fumées d’autres procédés industriels. L’idée consiste à « arroser » avec de l’eau de mer des fumées chargées en CO<text:span text:style-name="T20">2</text:span> pour le précipiter en carbonate (réaction similaire à la création des coraux)<text:note text:id="ftn26" text:note-class="footnote"><text:note-citation>26</text:note-citation><text:note-body><text:p text:style-name="P112"><text:span text:style-name="footnote_20_reference"/><text:span text:style-name="T23"> « Cement technology roadmap 2009 » WBCSD/AIE, 2009, p5</text:span></text:p><text:p text:style-name="Footnote"/></text:note-body></text:note>.</text:p>
                                  </text:list-item>
                                </text:list>
                              </text:list-item>
                            </text:list>
                          </text:list-item>
                        </text:list>
                      </text:list-item>
                    </text:list>
                  </text:list-item>
                </text:list>
              </text:list-item>
            </text:list>
          </text:list-item>
        </text:list>
        <text:p text:style-name="Standard">A l’horizon 2050, on retient donc le procédé Novacem, permettant une réduction de 50% de la consommation de combustible. Pour la partie broyage, pas de gains supplémentaires pris en compte.</text:p>
        <text:p text:style-name="Standard"><text:soft-page-break/></text:p>
        <text:list xml:id="list30478970" text:continue-list="list30491921" text:style-name="L3">
          <text:list-item>
            <text:list>
              <text:list-item>
                <text:list>
                  <text:list-item>
                    <text:list>
                      <text:list-item>
                        <text:p text:style-name="P123">Résultat global</text:p>
                      </text:list-item>
                    </text:list>
                  </text:list-item>
                </text:list>
              </text:list-item>
            </text:list>
          </text:list-item>
        </text:list>
        <text:p text:style-name="Standard"/>
        <text:p text:style-name="caption">Tableau <text:s/>– gisements d’économies d’énergie et de CO2 – <text:bookmark-ref text:reference-format="text" text:ref-name="_Ref275246574">Ciment, Chaux, plâtre</text:bookmark-ref></text:p>
        <text:p text:style-name="P34"><draw:frame text:anchor-type="as-char" svg:y="0cm" draw:z-index="471" draw:name="Picture 66" draw:style-name="gr2" draw:text-style-name="P131" svg:width="13.923cm" svg:height="12.653cm"><draw:image xlink:href="Pictures/200002460000365B00003174388199A9.wmf" xlink:type="simple" xlink:show="embed" xlink:actuate="onLoad"><text:p/></draw:image></draw:frame></text:p>
        <text:p text:style-name="P34"><text:span text:style-name="T16">Sources : E&amp;E</text:span></text:p>
        <text:p text:style-name="Standard"/>
        <text:p text:style-name="caption"><text:soft-page-break/>Figure <text:s/>– Consommation d’énergie et gisement d’économies – <text:bookmark-ref text:reference-format="text" text:ref-name="_Ref275246574">Ciment, Chaux, plâtre</text:bookmark-ref></text:p>
        <text:p text:style-name="P34"><draw:frame text:anchor-type="as-char" svg:y="0cm" draw:z-index="473" draw:name="Picture 67" draw:style-name="gr2" draw:text-style-name="P131" svg:width="12.018cm" svg:height="9.102cm"><draw:image xlink:href="Pictures/2000012600002E8F0000234702C4E367.wmf" xlink:type="simple" xlink:show="embed" xlink:actuate="onLoad"><text:p/></draw:image></draw:frame></text:p>
        <text:p text:style-name="P34"><text:span text:style-name="T16">Source : E&amp;E</text:span></text:p>
        <text:p text:style-name="Standard"/>
        <text:p text:style-name="caption"><text:soft-page-break/>Figure <text:s/>– Emissions de GES – <text:bookmark-ref text:reference-format="text" text:ref-name="_Ref275246574">Ciment, Chaux, plâtre</text:bookmark-ref></text:p>
        <text:p text:style-name="P34"><draw:frame text:anchor-type="as-char" svg:y="0cm" draw:z-index="475" draw:name="Picture 68" draw:style-name="gr2" draw:text-style-name="P131" svg:width="12.018cm" svg:height="9.102cm"><draw:image xlink:href="Pictures/2000013700002E8F00002347F3CE1712.wmf" xlink:type="simple" xlink:show="embed" xlink:actuate="onLoad"><text:p/></draw:image></draw:frame></text:p>
        <text:p text:style-name="P34"><text:span text:style-name="T16">Source : E&amp;E</text:span></text:p>
        <text:p text:style-name="Standard"/>
        <text:p text:style-name="Standard"/>
        <text:p text:style-name="Standard"/>
        <text:list xml:id="list30484544" text:continue-numbering="true" text:style-name="L3">
          <text:list-item>
            <text:list>
              <text:list-item>
                <text:list>
                  <text:list-item>
                    <text:list>
                      <text:list-item>
                        <text:p text:style-name="P122">Potentiel de récupération de chaleur</text:p>
                      </text:list-item>
                    </text:list>
                  </text:list-item>
                </text:list>
              </text:list-item>
            </text:list>
          </text:list-item>
        </text:list>
        <text:p text:style-name="Standard">Les deux principales pertes sur une ligne de cuisson de ciment sont la chaleur sensible des fumées sortie tour et celle de l’air d’exhaure du refroidisseur de clinker, elles représentent à elles deux environ 30% de la puissance introduite. Elle se répartie en 65% sortie tour, 35% sortie refroidisseur de clinker. Une partie de cette chaleur est utilisée pour le séchage des matières premières. </text:p>
        <text:p text:style-name="Standard">Pour les sites nécessitant peu de séchage, on peut envisager en récupérer les 2/3.</text:p>
        <text:p text:style-name="Standard">On retient ici un potentiel de 25% (les matières premières sont sans doute humides).</text:p>
        <text:p text:style-name="Standard"/>
        <text:p text:style-name="caption"><text:soft-page-break/>Tableau <text:s/>– Potentiel de récupération d’énergie et d’utilisation d’énergie basse température – <text:bookmark-ref text:reference-format="text" text:ref-name="_Ref275246574">Ciment, Chaux, plâtre</text:bookmark-ref></text:p>
        <text:p text:style-name="P34"><draw:frame text:anchor-type="as-char" svg:y="0cm" draw:z-index="477" draw:name="Picture 69" draw:style-name="gr2" draw:text-style-name="P131" svg:width="13.923cm" svg:height="2.211cm"><draw:image xlink:href="Pictures/2000009C0000365B000008A4D9782FC1.wmf" xlink:type="simple" xlink:show="embed" xlink:actuate="onLoad"><text:p/></draw:image></draw:frame></text:p>
        <text:p text:style-name="P34"><text:span text:style-name="T16">Sources : E&amp;E</text:span></text:p>
        <text:p text:style-name="Standard"/>
        <text:list xml:id="list30481301" text:continue-list="list30500034" text:style-name="L1">
          <text:list-item>
            <text:list>
              <text:list-item>
                <text:list>
                  <text:list-item>
                    <text:p text:style-name="P121"><text:bookmark-start text:name="_Toc278394904"/><text:bookmark-start text:name="_Toc278289791"/><text:bookmark-start text:name="_Ref275898837"/>Textile<text:bookmark-end text:name="_Toc278394904"/><text:bookmark-end text:name="_Toc278289791"/><text:bookmark-end text:name="_Ref275898837"/></text:p>
                  </text:list-item>
                </text:list>
              </text:list-item>
            </text:list>
          </text:list-item>
        </text:list>
        <text:list xml:id="list30474987" text:continue-list="list30484544" text:style-name="L3">
          <text:list-item>
            <text:list>
              <text:list-item>
                <text:list>
                  <text:list-item>
                    <text:list>
                      <text:list-item>
                        <text:p text:style-name="P122">Description et évolution du secteur</text:p>
                      </text:list-item>
                    </text:list>
                  </text:list-item>
                </text:list>
              </text:list-item>
            </text:list>
          </text:list-item>
        </text:list>
        <text:p text:style-name="Standard">Le secteur textile est un secteur sinistré, il a perdu 60% de ses emplois dans la région les dix dernières années, suite à des délocalisations vers des pays à bas coûts salariaux<text:note text:id="ftn27" text:note-class="footnote"><text:note-citation>27</text:note-citation><text:note-body><text:p text:style-name="P113"><text:span text:style-name="footnote_20_reference"/> « Enjeux pour l’industrie du NPDC », DREAL, 2009</text:p><text:p text:style-name="Footnote"/></text:note-body></text:note>. Mais la région reste la 4<text:span text:style-name="T24">ème</text:span> région française dans ce secteur, et il semble que la baisse d’activité soit enrayée, avec un repositionnement sur la production textile, et plus particulièrement les textiles techniques. Cette activité nécessite beaucoup d’innovation et de recherches et développement pour faire face aux contraintes des utilisateurs. Les principaux secteurs de débouché sont : l’industrie, le médical et la santé<text:note text:id="ftn28" text:note-class="footnote"><text:note-citation>28</text:note-citation><text:note-body><text:p text:style-name="P114"><text:span text:style-name="footnote_20_reference"/> « Chiffres clés – Textile », MINEFI, 2007</text:p><text:p text:style-name="Footnote"/></text:note-body></text:note>.</text:p>
        <text:p text:style-name="Standard">Pour soutenir cette filière la région possède l’un des deux pôles nationaux de compétitivité du textile.</text:p>
        <text:p text:style-name="Standard">Pour les projections, on considère que ce repositionnement du secteur permet de mettre fin à l’érosion de l’activité régionale textile, un maintien de production est considéré.</text:p>
        <text:p text:style-name="caption"><text:soft-page-break/>Figure <text:s/>– Evolution de la production - <text:bookmark-ref text:reference-format="text" text:ref-name="_Ref275898837">Textile</text:bookmark-ref></text:p>
        <text:p text:style-name="P34"><draw:frame text:anchor-type="as-char" svg:y="0cm" draw:z-index="479" draw:name="Picture 70" draw:style-name="gr2" draw:text-style-name="P131" svg:width="9.715cm" svg:height="6.61cm"><draw:image xlink:href="Pictures/200000C4000025A3000019A4D9F8DFFB.wmf" xlink:type="simple" xlink:show="embed" xlink:actuate="onLoad"><text:p/></draw:image></draw:frame></text:p>
        <text:p text:style-name="caption"><text:span text:style-name="T18">Source : E&amp;E</text:span></text:p>
        <text:list xml:id="list30485548" text:continue-numbering="true" text:style-name="L3">
          <text:list-item>
            <text:list>
              <text:list-item>
                <text:list>
                  <text:list-item>
                    <text:list>
                      <text:list-item>
                        <text:p text:style-name="P122">Profil énergétique</text:p>
                      </text:list-item>
                    </text:list>
                  </text:list-item>
                </text:list>
              </text:list-item>
            </text:list>
          </text:list-item>
        </text:list>
        <text:p text:style-name="Standard"/>
        <text:p text:style-name="caption"><text:soft-page-break/>Figure <text:s/>– Consommation par type d’énergie – <text:bookmark-ref text:reference-format="text" text:ref-name="_Ref275898837">Textile</text:bookmark-ref>- 2005</text:p>
        <text:p text:style-name="P22"><draw:frame text:anchor-type="as-char" svg:y="0cm" draw:z-index="481" draw:name="Picture 71" draw:style-name="gr2" draw:text-style-name="P131" svg:width="16.488cm" svg:height="9.737cm"><draw:image xlink:href="Pictures/200000B3000049A100002B7B7C32369B.wmf" xlink:type="simple" xlink:show="embed" xlink:actuate="onLoad"><text:p/></draw:image></draw:frame></text:p>
        <text:p text:style-name="P34"><text:span text:style-name="T16">Source : SESSI</text:span></text:p>
        <text:p text:style-name="P7"/>
        <text:p text:style-name="P1"/>
        <text:p text:style-name="Standard">La consommation d’énergie se répartie en 2/3 combustible et 1/3 électricité. </text:p>
        <text:p text:style-name="Standard">Pour les usages, on est très proche de l’industrie mécanique et électrique, avec une forte part de chauffage des locaux et de force motrice. La force motrice est utilisée pour les diverses machines à tisser, les combustibles servent, en plus du chauffage des locaux, aux activités de lavage, teinture et séchage.</text:p>
        <text:list xml:id="list30501139" text:continue-numbering="true" text:style-name="L3">
          <text:list-item>
            <text:list>
              <text:list-item>
                <text:list>
                  <text:list-item>
                    <text:list>
                      <text:list-item>
                        <text:p text:style-name="P122">Economies d’énergie</text:p>
                      </text:list-item>
                    </text:list>
                  </text:list-item>
                </text:list>
              </text:list-item>
            </text:list>
          </text:list-item>
        </text:list>
        <text:p text:style-name="Standard"><text:span text:style-name="T15">Court terme : </text:span></text:p>
        <text:p text:style-name="Standard">Les usages énergétiques du secteur textile font peu appel aux usages autres que ceux comptabilisés dans les usages transverses. On retient donc uniquement les gains sur les usages transverses.</text:p>
        <text:p text:style-name="P6"/>
        <text:p text:style-name="Standard"><text:span text:style-name="T15">Long terme :</text:span></text:p>
        <text:p text:style-name="Standard">On retient les gains sur les opérations transverses</text:p>
        <text:p text:style-name="Standard"/>
        <text:list xml:id="list30491938" text:continue-numbering="true" text:style-name="L3">
          <text:list-item>
            <text:list>
              <text:list-item>
                <text:list>
                  <text:list-item>
                    <text:list>
                      <text:list-item>
                        <text:p text:style-name="P122"><text:soft-page-break/>Résultat global</text:p>
                      </text:list-item>
                    </text:list>
                  </text:list-item>
                </text:list>
              </text:list-item>
            </text:list>
          </text:list-item>
        </text:list>
        <text:p text:style-name="Standard"/>
        <text:p text:style-name="caption">Tableau <text:s/>– gisements d’économies d’énergie et de CO2 - <text:bookmark-ref text:reference-format="text" text:ref-name="_Ref275898837">Textile</text:bookmark-ref></text:p>
        <text:p text:style-name="P33"><draw:frame text:anchor-type="as-char" svg:y="0cm" draw:z-index="483" draw:name="Picture 72" draw:style-name="gr2" draw:text-style-name="P131" svg:width="13.923cm" svg:height="12.653cm"><draw:image xlink:href="Pictures/200002460000365B000031744CF2F547.wmf" xlink:type="simple" xlink:show="embed" xlink:actuate="onLoad"><text:p/></draw:image></draw:frame></text:p>
        <text:p text:style-name="P34"><text:span text:style-name="T16">Source : E&amp;E</text:span></text:p>
        <text:p text:style-name="P2"/>
        <text:p text:style-name="caption"><text:soft-page-break/>Figure <text:s/>– Consommation d’énergie et gisement d’économies - <text:bookmark-ref text:reference-format="text" text:ref-name="_Ref275898837">Textile</text:bookmark-ref></text:p>
        <text:p text:style-name="P34"><draw:frame text:anchor-type="as-char" svg:y="0cm" draw:z-index="485" draw:name="Picture 73" draw:style-name="gr2" draw:text-style-name="P131" svg:width="12.018cm" svg:height="9.102cm"><draw:image xlink:href="Pictures/2000013500002E8F00002347E47B9F97.wmf" xlink:type="simple" xlink:show="embed" xlink:actuate="onLoad"><text:p/></draw:image></draw:frame></text:p>
        <text:p text:style-name="P34"><text:span text:style-name="T16">Source : E&amp;E</text:span></text:p>
        <text:p text:style-name="Standard"/>
        <text:p text:style-name="caption"><text:soft-page-break/>Figure <text:s/>– Emissions de GES - <text:bookmark-ref text:reference-format="text" text:ref-name="_Ref275898837">Textile</text:bookmark-ref></text:p>
        <text:p text:style-name="P34"><draw:frame text:anchor-type="as-char" svg:y="0cm" draw:z-index="487" draw:name="Picture 74" draw:style-name="gr2" draw:text-style-name="P131" svg:width="12.018cm" svg:height="9.102cm"><draw:image xlink:href="Pictures/2000013A00002E8F0000234749065531.wmf" xlink:type="simple" xlink:show="embed" xlink:actuate="onLoad"><text:p/></draw:image></draw:frame></text:p>
        <text:p text:style-name="P34"><text:span text:style-name="T16">Source : E&amp;E</text:span></text:p>
        <text:list xml:id="list30474941" text:continue-numbering="true" text:style-name="L3">
          <text:list-item>
            <text:list>
              <text:list-item>
                <text:list>
                  <text:list-item>
                    <text:list>
                      <text:list-item>
                        <text:p text:style-name="P122">Potentiel de récupération de chaleur</text:p>
                      </text:list-item>
                    </text:list>
                  </text:list-item>
                </text:list>
              </text:list-item>
            </text:list>
          </text:list-item>
        </text:list>
        <text:p text:style-name="Standard">On ne retient pas de récupération d’énergie dans le secteur textile puisque la majeure partie de l’amélioration des procédés de chauffage provient de l’utilisation des chaleurs contenues dans les effluents.</text:p>
        <text:p text:style-name="Standard">Par contre, le secteur peut largement augmenter l’utilisation de chaleur sur réseau pour ses besoins en chauffage de locaux. On peut aussi envisager, étant donné les faibles niveaux de température des procédés (<text:bookmark-ref text:reference-format="text" text:ref-name="_Ref275963520">Figure </text:bookmark-ref>), une utilisation en procédé avec l’emploi d’une pompe à chaleur.</text:p>
        <text:p text:style-name="Standard"/>
        <text:p text:style-name="caption">Tableau <text:s/>– Potentiel de récupération d’énergie et d’utilisation d’énergie basse température – <text:bookmark-ref text:reference-format="text" text:ref-name="_Ref275898837">Textile</text:bookmark-ref></text:p>
        <text:p text:style-name="P34"><draw:frame text:anchor-type="as-char" svg:y="0cm" draw:z-index="489" draw:name="Picture 75" draw:style-name="gr2" draw:text-style-name="P131" svg:width="13.923cm" svg:height="2.211cm"><draw:image xlink:href="Pictures/2000009C0000365B000008A4ABD589BA.wmf" xlink:type="simple" xlink:show="embed" xlink:actuate="onLoad"><text:p/></draw:image></draw:frame></text:p>
        <text:p text:style-name="P34"><text:span text:style-name="T16">Sources : E&amp;E</text:span></text:p>
        <text:p text:style-name="Standard"/>
        <text:list xml:id="list30504678" text:continue-list="list30481301" text:style-name="L1">
          <text:list-item>
            <text:list>
              <text:list-item>
                <text:list>
                  <text:list-item>
                    <text:p text:style-name="P121"><text:bookmark-start text:name="_Toc278394905"/><text:bookmark-start text:name="_Toc278289792"/><text:bookmark-start text:name="_Ref275963893"/><text:soft-page-break/>Divers<text:bookmark-end text:name="_Toc278394905"/><text:bookmark-end text:name="_Toc278289792"/><text:bookmark-end text:name="_Ref275963893"/></text:p>
                  </text:list-item>
                </text:list>
              </text:list-item>
            </text:list>
          </text:list-item>
        </text:list>
        <text:list xml:id="list30502186" text:continue-list="list30474941" text:style-name="L3">
          <text:list-item>
            <text:list>
              <text:list-item>
                <text:list>
                  <text:list-item>
                    <text:list>
                      <text:list-item>
                        <text:p text:style-name="P122">Description et évolution du secteur</text:p>
                      </text:list-item>
                    </text:list>
                  </text:list-item>
                </text:list>
              </text:list-item>
            </text:list>
          </text:list-item>
        </text:list>
        <text:p text:style-name="Standard"><text:span text:style-name="T14">Le taux de croissance (du chiffre d’affaire) devrait être celui de l'économie en général si l'industrie a la même proportion à terme (soit 1,6%). A noter que la PPI chaleur 2009-2020 ne donne pas d'indication au-delà de 2020, que le tendanciel DGEMP donne une croissance annuelle de 1,4% sur les "autres industries" et que l'exercice MIES-Radanne utilise un taux de croissance de 1,7%.</text:span></text:p>
        <text:p text:style-name="Standard"><text:span text:style-name="T14">Nous proposons deux options : option A où la production suit le chiffre d’affaire (peu probable, +70% en 2050) ; option B, stagnation des productions physiques après 2020.</text:span></text:p>
        <text:p text:style-name="Standard">L’option B est choisie –il s’agit de productions physiques- même si les valeurs peuvent progresser nettement selon le positionnement des entreprises régionales.</text:p>
        <text:p text:style-name="Standard"/>
        <text:p text:style-name="caption">Figure <text:s/>– Evolution de la production - <text:bookmark-ref text:reference-format="text" text:ref-name="_Ref275963893">Divers</text:bookmark-ref></text:p>
        <text:p text:style-name="P34"><draw:frame text:anchor-type="as-char" svg:y="0cm" draw:z-index="491" draw:name="Picture 76" draw:style-name="gr2" draw:text-style-name="P131" svg:width="9.737cm" svg:height="6.633cm"><draw:image xlink:href="Pictures/200000CF000025BD000019BE69A42CA5.wmf" xlink:type="simple" xlink:show="embed" xlink:actuate="onLoad"><text:p/></draw:image></draw:frame></text:p>
        <text:p text:style-name="caption"><text:span text:style-name="T18">Source : E&amp;E</text:span></text:p>
        <text:p text:style-name="Standard"/>
        <text:p text:style-name="Standard"/>
        <text:p text:style-name="Standard"/>
        <text:list xml:id="list30492134" text:continue-numbering="true" text:style-name="L3">
          <text:list-item>
            <text:list>
              <text:list-item>
                <text:list>
                  <text:list-item>
                    <text:list>
                      <text:list-item>
                        <text:p text:style-name="P122">Profil énergétique</text:p>
                      </text:list-item>
                    </text:list>
                  </text:list-item>
                </text:list>
              </text:list-item>
            </text:list>
          </text:list-item>
        </text:list>
        <text:p text:style-name="Standard"/>
        <text:p text:style-name="caption"><text:soft-page-break/>Figure <text:s/>– Consommation par type d’énergie – <text:bookmark-ref text:reference-format="text" text:ref-name="_Ref275963893">Divers</text:bookmark-ref>- 2005</text:p>
        <text:p text:style-name="P22"><draw:frame text:anchor-type="as-char" svg:y="0cm" draw:z-index="493" draw:name="Picture 77" draw:style-name="gr2" draw:text-style-name="P131" svg:width="16.488cm" svg:height="9.737cm"><draw:image xlink:href="Pictures/200000B7000049A100002B7B7DA8D690.wmf" xlink:type="simple" xlink:show="embed" xlink:actuate="onLoad"><text:p/></draw:image></draw:frame></text:p>
        <text:p text:style-name="P34"><text:span text:style-name="T16">Source : SESSI</text:span></text:p>
        <text:p text:style-name="P7"/>
        <text:p text:style-name="Standard">La consommation d’énergie se répartit entre électricité et combustibles à environ 60/40. La consommation de combustible est dominée par l’utilisation de gaz naturel.</text:p>
        <text:p text:style-name="Standard"/>
        <text:list xml:id="list30486046" text:continue-numbering="true" text:style-name="L3">
          <text:list-item>
            <text:list>
              <text:list-item>
                <text:list>
                  <text:list-item>
                    <text:list>
                      <text:list-item>
                        <text:p text:style-name="P122">Economies d’énergie</text:p>
                      </text:list-item>
                    </text:list>
                  </text:list-item>
                </text:list>
              </text:list-item>
            </text:list>
          </text:list-item>
        </text:list>
        <text:p text:style-name="Standard"><text:span text:style-name="T15">Court terme et long terme : </text:span></text:p>
        <text:p text:style-name="Standard">Par manque de données détaillés, seules les améliorations des opérations transverses sont considérées.</text:p>
        <text:p text:style-name="Standard"/>
        <text:list xml:id="list30502786" text:continue-numbering="true" text:style-name="L3">
          <text:list-item>
            <text:list>
              <text:list-item>
                <text:list>
                  <text:list-item>
                    <text:list>
                      <text:list-item>
                        <text:p text:style-name="P122"><text:soft-page-break/>Résultat global</text:p>
                      </text:list-item>
                    </text:list>
                  </text:list-item>
                </text:list>
              </text:list-item>
            </text:list>
          </text:list-item>
        </text:list>
        <text:p text:style-name="caption">Tableau <text:s/>– gisements d’économies d’énergie et de CO2 - <text:bookmark-ref text:reference-format="text" text:ref-name="_Ref275963893">Divers</text:bookmark-ref></text:p>
        <text:p text:style-name="P34"><draw:frame text:anchor-type="as-char" svg:y="0cm" draw:z-index="495" draw:name="Picture 78" draw:style-name="gr2" draw:text-style-name="P131" svg:width="13.923cm" svg:height="12.653cm"><draw:image xlink:href="Pictures/200002460000365B000031740CD58C2C.wmf" xlink:type="simple" xlink:show="embed" xlink:actuate="onLoad"><text:p/></draw:image></draw:frame></text:p>
        <text:p text:style-name="P34"><text:span text:style-name="T16">Source : E&amp;E</text:span></text:p>
        <text:p text:style-name="P2"/>
        <text:p text:style-name="caption"><text:soft-page-break/>Figure <text:s/>– Consommation d’énergie et gisement d’économies - <text:bookmark-ref text:reference-format="text" text:ref-name="_Ref275963893">Divers</text:bookmark-ref></text:p>
        <text:p text:style-name="P34"><draw:frame text:anchor-type="as-char" svg:y="0cm" draw:z-index="497" draw:name="Picture 79" draw:style-name="gr2" draw:text-style-name="P131" svg:width="12.018cm" svg:height="9.102cm"><draw:image xlink:href="Pictures/2000012C00002E8F00002347E6707663.wmf" xlink:type="simple" xlink:show="embed" xlink:actuate="onLoad"><text:p/></draw:image></draw:frame></text:p>
        <text:p text:style-name="P34"><text:span text:style-name="T16">Source : E&amp;E</text:span></text:p>
        <text:p text:style-name="Standard"/>
        <text:p text:style-name="caption"><text:soft-page-break/>Figure <text:s/>– Emissions de GES - <text:bookmark-ref text:reference-format="text" text:ref-name="_Ref275963893">Divers</text:bookmark-ref></text:p>
        <text:p text:style-name="P34"><draw:frame text:anchor-type="as-char" svg:y="0cm" draw:z-index="499" draw:name="Picture 80" draw:style-name="gr2" draw:text-style-name="P131" svg:width="12.018cm" svg:height="9.102cm"><draw:image xlink:href="Pictures/2000012B00002E8F000023471ED31CBB.wmf" xlink:type="simple" xlink:show="embed" xlink:actuate="onLoad"><text:p/></draw:image></draw:frame></text:p>
        <text:p text:style-name="P34"><text:span text:style-name="T16">Source : E&amp;E</text:span></text:p>
        <text:list xml:id="list30476723" text:continue-numbering="true" text:style-name="L3">
          <text:list-item>
            <text:list>
              <text:list-item>
                <text:list>
                  <text:list-item>
                    <text:list>
                      <text:list-item>
                        <text:p text:style-name="P122">Potentiel de récupération de chaleur</text:p>
                      </text:list-item>
                    </text:list>
                  </text:list-item>
                </text:list>
              </text:list-item>
            </text:list>
          </text:list-item>
        </text:list>
        <text:p text:style-name="Standard">Par manque de données, on ne retient une faible récupération de chaleur dans le secteur Divers.</text:p>
        <text:p text:style-name="Standard"/>
        <text:p text:style-name="caption">Tableau <text:s/>– Potentiel de récupération d’énergie et d’utilisation d’énergie basse température – <text:bookmark-ref text:reference-format="text" text:ref-name="_Ref275963893">Divers</text:bookmark-ref></text:p>
        <text:p text:style-name="P34"><draw:frame text:anchor-type="as-char" svg:y="0cm" draw:z-index="501" draw:name="Picture 81" draw:style-name="gr2" draw:text-style-name="P131" svg:width="13.923cm" svg:height="2.211cm"><draw:image xlink:href="Pictures/2000009C0000365B000008A47F9A0DC9.wmf" xlink:type="simple" xlink:show="embed" xlink:actuate="onLoad"><text:p/></draw:image></draw:frame></text:p>
        <text:p text:style-name="P34"><text:span text:style-name="T16">Sources : E&amp;E</text:span></text:p>
        <text:p text:style-name="Standard"/>
        <text:list xml:id="list30505695" text:continue-list="list30504678" text:style-name="L1">
          <text:list-item>
            <text:list>
              <text:list-item>
                <text:list>
                  <text:list-item>
                    <text:p text:style-name="P121"><text:bookmark-start text:name="_Toc278394906"/><text:bookmark-start text:name="_Toc278289793"/><text:bookmark-start text:name="_Ref275965323"/>Autres matériaux de construction<text:bookmark-end text:name="_Toc278394906"/><text:bookmark-end text:name="_Toc278289793"/><text:bookmark-end text:name="_Ref275965323"/></text:p>
                  </text:list-item>
                </text:list>
              </text:list-item>
            </text:list>
          </text:list-item>
        </text:list>
        <text:list xml:id="list30480464" text:continue-list="list30476723" text:style-name="L3">
          <text:list-item>
            <text:list>
              <text:list-item>
                <text:list>
                  <text:list-item>
                    <text:list>
                      <text:list-item>
                        <text:p text:style-name="P122">Description et évolution du secteur</text:p>
                      </text:list-item>
                    </text:list>
                  </text:list-item>
                </text:list>
              </text:list-item>
            </text:list>
          </text:list-item>
        </text:list>
        <text:p text:style-name="Standard"><text:span text:style-name="T14">Le DGEMP 2008 prévoit une stabilité. </text:span>La consommation de matériaux de construction (tuiles, briques, parpaings…) suit les tendances de la construction. Leur croissance sera plus importante dans le cadre de scénarios alternatifs type Grenelle, car le besoin en matériaux d’isolation est plus important pour les réhabilitations thermiques du bâti. D’un autre côté, la prise en compte de l’énergie grise devrait également inciter à alléger les matériaux, notamment les matériaux les plus énergivores et sans doute un recours plus important à d’autres matériaux (bois, végétaux, matières recyclées…). Au bilan il n’est pas sûr que la consommation globale augmente. L’étude retient une production constante.</text:p>
        <text:p text:style-name="Standard"/>
        <text:p text:style-name="caption"><text:soft-page-break/>Figure <text:s/>– Evolution de la production - <text:bookmark-ref text:reference-format="text" text:ref-name="_Ref275965323">Autres matériaux de construction</text:bookmark-ref></text:p>
        <text:p text:style-name="P34"><draw:frame text:anchor-type="as-char" svg:y="0cm" draw:z-index="503" draw:name="Picture 82" draw:style-name="gr2" draw:text-style-name="P131" svg:width="9.737cm" svg:height="6.633cm"><draw:image xlink:href="Pictures/200000C4000025BD000019BECC21F24D.wmf" xlink:type="simple" xlink:show="embed" xlink:actuate="onLoad"><text:p/></draw:image></draw:frame></text:p>
        <text:p text:style-name="caption"><text:span text:style-name="T18">Source : E&amp;E</text:span></text:p>
        <text:list xml:id="list30481765" text:continue-numbering="true" text:style-name="L3">
          <text:list-item>
            <text:list>
              <text:list-item>
                <text:list>
                  <text:list-item>
                    <text:list>
                      <text:list-item>
                        <text:p text:style-name="P122">Profil énergétique</text:p>
                      </text:list-item>
                    </text:list>
                  </text:list-item>
                </text:list>
              </text:list-item>
            </text:list>
          </text:list-item>
        </text:list>
        <text:p text:style-name="caption">Figure <text:s/>– Consommation par type d’énergie – <text:bookmark-ref text:reference-format="text" text:ref-name="_Ref275965323">Autres matériaux de construction</text:bookmark-ref>- 2005</text:p>
        <text:p text:style-name="P22"><draw:frame text:anchor-type="as-char" svg:y="0cm" draw:z-index="505" draw:name="Picture 83" draw:style-name="gr2" draw:text-style-name="P131" svg:width="16.488cm" svg:height="9.737cm"><draw:image xlink:href="Pictures/200000BC000049A100002B7B4B65D1CB.wmf" xlink:type="simple" xlink:show="embed" xlink:actuate="onLoad"><text:p/></draw:image></draw:frame></text:p>
        <text:p text:style-name="P34"><text:span text:style-name="T16">Source : SESSI</text:span></text:p>
        <text:p text:style-name="P7"/>
        <text:p text:style-name="Standard">Le profil énergétique laisse apparaitre une domination de l’utilisation de combustibles, principalement du gaz naturel. La <text:bookmark-ref text:reference-format="text" text:ref-name="_Ref274842250">Figure </text:bookmark-ref> permet de voir que 70% de l’énergie consommée est du combustible utilisé pour la fabrication : il s’agit principalement des fours de cuisson ou de séchage.</text:p>
        <text:p text:style-name="Standard"/>
        <text:list xml:id="list30483820" text:continue-numbering="true" text:style-name="L3">
          <text:list-item>
            <text:list>
              <text:list-item>
                <text:list>
                  <text:list-item>
                    <text:list>
                      <text:list-item>
                        <text:p text:style-name="P122"><text:soft-page-break/>Economies d’énergie</text:p>
                      </text:list-item>
                    </text:list>
                  </text:list-item>
                </text:list>
              </text:list-item>
            </text:list>
          </text:list-item>
        </text:list>
        <text:p text:style-name="Standard">Les données disponibles sur ce secteur sont assez pauvres : NORENER recense 30% des consommations du secteur qui sont pour l’essentiel des productions de brique et tuile. Dans cette étude, les potentiels d’économie sont déduits de ce type de procédé, et appliqués à tout le secteur. Cette approximation induit une erreur limitée car, d’une part la production de briques et tuiles sont parmi les procédés les plus énergivores du secteur et, d’autre part, le poids de ce secteur dans les consommations globale de l’industrie du Nord-Pas-de-Calais est très faible (1%).</text:p>
        <text:p text:style-name="Standard"/>
        <text:p text:style-name="Standard"><text:span text:style-name="T15">Court terme : </text:span></text:p>
        <text:p text:style-name="Standard">Aujourd’hui une installation moderne de production de brique ou tuile consomme moins de 2,3 GJ/t<text:span text:style-name="T20">produit</text:span><text:note text:id="ftn29" text:note-class="footnote"><text:note-citation>29</text:note-citation><text:note-body><text:p text:style-name="P115"><text:span text:style-name="footnote_20_reference"/> « Tracking Industrial Energy Efficiency and CO2 Emissions”, Agence Internationale de l’Energie, 2007, p 172</text:p><text:p text:style-name="Footnote"/></text:note-body></text:note>. Sur les entreprises enquêtées par NORENER, la moyenne est de 5,2 GJ/t<text:span text:style-name="T20">produit</text:span> (soit 55% de réduction nécessaire pour atteindre les meilleures performances actuelles). Un fort gain est donc possible avec l’optimisation des fours (meilleure isolation, meilleure régulation, et récupération de chaleur entre équipements), pour 2020, 40% de gain est retenu.</text:p>
        <text:p text:style-name="Standard"/>
        <text:p text:style-name="Standard"><text:span text:style-name="T15">Long terme :</text:span></text:p>
        <text:p text:style-name="Standard">Dès aujourd’hui descendre à 2 GJ/t<text:span text:style-name="T20">produit</text:span> semble techniquement accessible.<text:note text:id="ftn30" text:note-class="footnote"><text:note-citation>30</text:note-citation><text:note-body><text:p text:style-name="P116"><text:span text:style-name="footnote_20_reference"/> « Tracking Industrial Energy Efficiency and CO2 Emissions”, Agence Internationale de l’Energie, 2007, p 172</text:p><text:p text:style-name="Footnote"/></text:note-body></text:note> En considérant ce niveau atteint en 2050, le gain retenu est de 60%.</text:p>
        <text:p text:style-name="Standard"/>
        <text:list xml:id="list30505289" text:continue-numbering="true" text:style-name="L3">
          <text:list-item>
            <text:list>
              <text:list-item>
                <text:list>
                  <text:list-item>
                    <text:list>
                      <text:list-item>
                        <text:p text:style-name="P122">Résultat global</text:p>
                      </text:list-item>
                    </text:list>
                  </text:list-item>
                </text:list>
              </text:list-item>
            </text:list>
          </text:list-item>
        </text:list>
        <text:p text:style-name="Standard"/>
        <text:p text:style-name="caption"><text:soft-page-break/>Tableau <text:s/>– gisements d’économies d’énergie et de CO2 - <text:bookmark-ref text:reference-format="text" text:ref-name="_Ref275965323">Autres matériaux de construction</text:bookmark-ref></text:p>
        <text:p text:style-name="P34"><draw:frame text:anchor-type="as-char" svg:y="0cm" draw:z-index="507" draw:name="Picture 84" draw:style-name="gr2" draw:text-style-name="P131" svg:width="13.923cm" svg:height="12.653cm"><draw:image xlink:href="Pictures/200002460000365B00003174C455627C.wmf" xlink:type="simple" xlink:show="embed" xlink:actuate="onLoad"><text:p/></draw:image></draw:frame></text:p>
        <text:p text:style-name="P34"><text:span text:style-name="T16">Source : E&amp;E</text:span></text:p>
        <text:p text:style-name="P2"/>
        <text:p text:style-name="caption"><text:soft-page-break/>Figure <text:s/>– Consommation d’énergie et gisement d’économies - <text:bookmark-ref text:reference-format="text" text:ref-name="_Ref275965323">Autres matériaux de construction</text:bookmark-ref></text:p>
        <text:p text:style-name="P34"><draw:frame text:anchor-type="as-char" svg:y="0cm" draw:z-index="509" draw:name="Picture 85" draw:style-name="gr2" draw:text-style-name="P131" svg:width="12.018cm" svg:height="9.102cm"><draw:image xlink:href="Pictures/2000012F00002E8F00002347D3CB12DB.wmf" xlink:type="simple" xlink:show="embed" xlink:actuate="onLoad"><text:p/></draw:image></draw:frame></text:p>
        <text:p text:style-name="P34"><text:span text:style-name="T16">Source : E&amp;E</text:span></text:p>
        <text:p text:style-name="Standard"/>
        <text:p text:style-name="caption">Figure <text:s/>– Emissions de GES - <text:bookmark-ref text:reference-format="text" text:ref-name="_Ref275965323">Autres matériaux de construction</text:bookmark-ref></text:p>
        <text:p text:style-name="P34"><draw:frame text:anchor-type="as-char" svg:y="0cm" draw:z-index="511" draw:name="Picture 86" draw:style-name="gr2" draw:text-style-name="P131" svg:width="12.018cm" svg:height="9.102cm"><draw:image xlink:href="Pictures/2000012B00002E8F0000234731861E19.wmf" xlink:type="simple" xlink:show="embed" xlink:actuate="onLoad"><text:p/></draw:image></draw:frame></text:p>
        <text:p text:style-name="P34"><text:span text:style-name="T16">Source : E&amp;E</text:span></text:p>
        <text:list xml:id="list30500065" text:continue-numbering="true" text:style-name="L3">
          <text:list-item>
            <text:list>
              <text:list-item>
                <text:list>
                  <text:list-item>
                    <text:list>
                      <text:list-item>
                        <text:p text:style-name="P122">Potentiel de récupération de chaleur</text:p>
                      </text:list-item>
                    </text:list>
                  </text:list-item>
                </text:list>
              </text:list-item>
            </text:list>
          </text:list-item>
        </text:list>
        <text:p text:style-name="Standard">Les hautes températures nécessaires pour le four induisent des pertes assez élevés particulièrement dans les fumées. Même si l’amélioration du procédé permettra de récupérer <text:soft-page-break/>une partie de la chaleur perdue, une part supplémentaire de récupération de chaleur basse température semble possible : 5 et 10% sont retenus aux horizons 2020 et 2050.</text:p>
        <text:p text:style-name="Standard"/>
        <text:p text:style-name="caption">Tableau <text:s/>– Potentiel de récupération d’énergie et d’utilisation d’énergie basse température – <text:bookmark-ref text:reference-format="text" text:ref-name="_Ref275965323">Autres matériaux de construction</text:bookmark-ref></text:p>
        <text:p text:style-name="P34"><draw:frame text:anchor-type="as-char" svg:y="0cm" draw:z-index="513" draw:name="Picture 87" draw:style-name="gr2" draw:text-style-name="P131" svg:width="13.923cm" svg:height="2.211cm"><draw:image xlink:href="Pictures/2000009C0000365B000008A4F290DA87.wmf" xlink:type="simple" xlink:show="embed" xlink:actuate="onLoad"><text:p/></draw:image></draw:frame></text:p>
        <text:p text:style-name="P34"><text:span text:style-name="T16">Sources : E&amp;E</text:span></text:p>
        <text:p text:style-name="Standard"/>
        <text:list xml:id="list30485488" text:continue-list="list30505695" text:style-name="L1">
          <text:list-item>
            <text:list>
              <text:list-item>
                <text:list>
                  <text:list-item>
                    <text:p text:style-name="P121"><text:bookmark-start text:name="_Toc278394907"/><text:bookmark-start text:name="_Toc278289794"/><text:bookmark-start text:name="_Ref276027538"/>Caoutchouc<text:bookmark-end text:name="_Toc278394907"/><text:bookmark-end text:name="_Toc278289794"/><text:bookmark-end text:name="_Ref276027538"/></text:p>
                  </text:list-item>
                </text:list>
              </text:list-item>
            </text:list>
          </text:list-item>
        </text:list>
        <text:list xml:id="list30489599" text:continue-list="list30500065" text:style-name="L3">
          <text:list-item>
            <text:list>
              <text:list-item>
                <text:list>
                  <text:list-item>
                    <text:list>
                      <text:list-item>
                        <text:p text:style-name="P122">Description et évolution du secteur</text:p>
                      </text:list-item>
                    </text:list>
                  </text:list-item>
                </text:list>
              </text:list-item>
            </text:list>
          </text:list-item>
        </text:list>
        <text:p text:style-name="Standard"><text:span text:style-name="T14">Ce secteur regroupe principalement la production de pneu et reste assez marginal dans la région qui possède néanmoins, un gros site de production avec plus de 1300 salariés à Béthune. La production est considérée stable, suivant le secteur automobile.</text:span></text:p>
        <text:p text:style-name="Standard"/>
        <text:p text:style-name="caption">Figure <text:s/>– Evolution de la production - <text:bookmark-ref text:reference-format="text" text:ref-name="_Ref276027538">Caoutchouc</text:bookmark-ref></text:p>
        <text:p text:style-name="P34"><draw:frame text:anchor-type="as-char" svg:y="0cm" draw:z-index="515" draw:name="Picture 88" draw:style-name="gr2" draw:text-style-name="P131" svg:width="9.737cm" svg:height="6.633cm"><draw:image xlink:href="Pictures/200000C4000025BD000019BECC21F24D.wmf" xlink:type="simple" xlink:show="embed" xlink:actuate="onLoad"><text:p/></draw:image></draw:frame></text:p>
        <text:p text:style-name="caption"><text:span text:style-name="T18">Source : E&amp;E</text:span></text:p>
        <text:list xml:id="list30479584" text:continue-numbering="true" text:style-name="L3">
          <text:list-item>
            <text:list>
              <text:list-item>
                <text:list>
                  <text:list-item>
                    <text:list>
                      <text:list-item>
                        <text:p text:style-name="P122">Profil énergétique</text:p>
                      </text:list-item>
                    </text:list>
                  </text:list-item>
                </text:list>
              </text:list-item>
            </text:list>
          </text:list-item>
        </text:list>
        <text:p text:style-name="Standard"/>
        <text:p text:style-name="caption"><text:soft-page-break/>Figure <text:s/>– Consommation par type d’énergie – <text:bookmark-ref text:reference-format="text" text:ref-name="_Ref276027538">Caoutchouc</text:bookmark-ref>- 2005</text:p>
        <text:p text:style-name="P22"><draw:frame text:anchor-type="as-char" svg:y="0cm" draw:z-index="517" draw:name="Picture 89" draw:style-name="gr2" draw:text-style-name="P131" svg:width="16.488cm" svg:height="9.737cm"><draw:image xlink:href="Pictures/200000AA000049A100002B7B4D3D4694.wmf" xlink:type="simple" xlink:show="embed" xlink:actuate="onLoad"><text:p/></draw:image></draw:frame></text:p>
        <text:p text:style-name="P34"><text:span text:style-name="T16">Source : SESSI</text:span></text:p>
        <text:p text:style-name="P7"/>
        <text:p text:style-name="Standard">La consommation d’énergie est dominée par la vapeur, nécessaire pour l’opération de vulcanisation.</text:p>
        <text:p text:style-name="Standard"/>
        <text:list xml:id="list30475532" text:continue-numbering="true" text:style-name="L3">
          <text:list-item>
            <text:list>
              <text:list-item>
                <text:list>
                  <text:list-item>
                    <text:list>
                      <text:list-item>
                        <text:p text:style-name="P122">Economies d’énergie</text:p>
                      </text:list-item>
                    </text:list>
                  </text:list-item>
                </text:list>
              </text:list-item>
            </text:list>
          </text:list-item>
        </text:list>
        <text:p text:style-name="Standard">Court terme et long terme : </text:p>
        <text:p text:style-name="Standard">Par manque de données détaillées, seules les améliorations des opérations transverses sont considérées.</text:p>
        <text:p text:style-name="Standard"/>
        <text:list xml:id="list30491231" text:continue-numbering="true" text:style-name="L3">
          <text:list-item>
            <text:list>
              <text:list-item>
                <text:list>
                  <text:list-item>
                    <text:list>
                      <text:list-item>
                        <text:p text:style-name="P122">Résultat global</text:p>
                      </text:list-item>
                    </text:list>
                  </text:list-item>
                </text:list>
              </text:list-item>
            </text:list>
          </text:list-item>
        </text:list>
        <text:p text:style-name="Standard"/>
        <text:p text:style-name="caption"><text:soft-page-break/>Tableau <text:s/>– gisements d’économies d’énergie et de CO2 - <text:bookmark-ref text:reference-format="text" text:ref-name="_Ref276027538">Caoutchouc</text:bookmark-ref></text:p>
        <text:p text:style-name="P34"><draw:frame text:anchor-type="as-char" svg:y="0cm" draw:z-index="519" draw:name="Picture 90" draw:style-name="gr2" draw:text-style-name="P131" svg:width="13.923cm" svg:height="12.653cm"><draw:image xlink:href="Pictures/200002460000365B000031749242C9B4.wmf" xlink:type="simple" xlink:show="embed" xlink:actuate="onLoad"><text:p/></draw:image></draw:frame></text:p>
        <text:p text:style-name="P34"><text:span text:style-name="T16">Source : E&amp;E</text:span></text:p>
        <text:p text:style-name="P2"/>
        <text:p text:style-name="caption"><text:soft-page-break/>Figure <text:s/>– Consommation d’énergie et gisement d’économies - <text:bookmark-ref text:reference-format="text" text:ref-name="_Ref276027538">Caoutchouc</text:bookmark-ref></text:p>
        <text:p text:style-name="P34"><draw:frame text:anchor-type="as-char" svg:y="0cm" draw:z-index="521" draw:name="Picture 91" draw:style-name="gr2" draw:text-style-name="P131" svg:width="12.018cm" svg:height="9.102cm"><draw:image xlink:href="Pictures/2000012900002E8F000023473598E73B.wmf" xlink:type="simple" xlink:show="embed" xlink:actuate="onLoad"><text:p/></draw:image></draw:frame></text:p>
        <text:p text:style-name="P34"><text:span text:style-name="T16">Source : E&amp;E</text:span></text:p>
        <text:p text:style-name="Standard"/>
        <text:p text:style-name="caption">Figure <text:s/>– Emissions de GES - <text:bookmark-ref text:reference-format="text" text:ref-name="_Ref276027538">Caoutchouc</text:bookmark-ref></text:p>
        <text:p text:style-name="P34"><draw:frame text:anchor-type="as-char" svg:y="0cm" draw:z-index="523" draw:name="Picture 92" draw:style-name="gr2" draw:text-style-name="P131" svg:width="12.018cm" svg:height="9.102cm"><draw:image xlink:href="Pictures/2000013400002E8F000023476C97144F.wmf" xlink:type="simple" xlink:show="embed" xlink:actuate="onLoad"><text:p/></draw:image></draw:frame></text:p>
        <text:p text:style-name="P34"><text:span text:style-name="T16">Source : E&amp;E</text:span></text:p>
        <text:list xml:id="list30484070" text:continue-numbering="true" text:style-name="L3">
          <text:list-item>
            <text:list>
              <text:list-item>
                <text:list>
                  <text:list-item>
                    <text:list>
                      <text:list-item>
                        <text:p text:style-name="P122">Potentiel de récupération de chaleur</text:p>
                      </text:list-item>
                    </text:list>
                  </text:list-item>
                </text:list>
              </text:list-item>
            </text:list>
          </text:list-item>
        </text:list>
        <text:p text:style-name="Standard">Par manque de données, on ne retient pas de récupération d’énergie dans le secteur <text:bookmark-ref text:reference-format="text" text:ref-name="_Ref276027538">Caoutchouc</text:bookmark-ref>.</text:p>
        <text:p text:style-name="Standard"><text:soft-page-break/></text:p>
        <text:p text:style-name="caption">Tableau <text:s/>– Potentiel de récupération d’énergie et d’utilisation d’énergie basse température – <text:bookmark-ref text:reference-format="text" text:ref-name="_Ref276027538">Caoutchouc</text:bookmark-ref></text:p>
        <text:p text:style-name="P22"><draw:frame text:anchor-type="as-char" svg:y="0cm" draw:z-index="525" draw:name="Picture 93" draw:style-name="gr2" draw:text-style-name="P131" svg:width="16.488cm" svg:height="2.375cm"><draw:image xlink:href="Pictures/200000DB000047F500000A5756687F6E.wmf" xlink:type="simple" xlink:show="embed" xlink:actuate="onLoad"><text:p/></draw:image></draw:frame></text:p>
        <text:p text:style-name="P34"><text:span text:style-name="T16">Sources : E&amp;E</text:span></text:p>
        <text:list xml:id="list30479915" text:continue-list="list30485488" text:style-name="L1">
          <text:list-item>
            <text:p text:style-name="P117"><text:bookmark-start text:name="_Toc278394908"/><text:bookmark-start text:name="_Toc278289795"/>Secteur énergie<text:bookmark-end text:name="_Toc278394908"/><text:bookmark-end text:name="_Toc278289795"/></text:p>
          </text:list-item>
        </text:list>
        <text:list xml:id="list30499959" text:continue-list="list28591745" text:style-name="L36">
          <text:list-item>
            <text:list>
              <text:list-item>
                <text:h text:style-name="P46" text:outline-level="2"><text:bookmark-start text:name="_Toc278394909"/><text:bookmark-start text:name="_Toc278289796"/>Cogénération<text:bookmark-end text:name="_Toc278394909"/><text:bookmark-end text:name="_Toc278289796"/></text:h>
              </text:list-item>
            </text:list>
          </text:list-item>
        </text:list>
        <text:p text:style-name="Standard"/>
        <text:p text:style-name="Standard">Cette rubrique est liée à la récupération de chaleur en 1. </text:p>
        <text:p text:style-name="Standard"/>
        <text:p text:style-name="Standard"><text:span text:style-name="T25">[paragraphe à venir]</text:span></text:p>
        <text:p text:style-name="Standard">Développer l’intégration de TG en parallèle des brûleurs principaux dans l’industrie lourde. Ces TG sont ainsi des moyens de production de pointe ou semi-base, avec des rendements supérieurs aux meilleures CCG actuels.</text:p>
        <text:p text:style-name="Standard"/>
        <text:p text:style-name="Standard">La <text:bookmark-ref text:reference-format="text" text:ref-name="_Ref277841327">Figure </text:bookmark-ref> montre la consommation d’énergie, par niveau de température, des usages thermiques dans l’industrie du Nord-Pas-de-Calais.</text:p>
        <text:p text:style-name="Standard"/>
        <text:p text:style-name="caption"><text:bookmark-start text:name="_Ref277841327"/>Figure <text:bookmark-end text:name="_Ref277841327"/><text:s/>– Répartition des consommations d’énergie dans l’industrie du NPDC, par niveau de température – scénario S_gisement</text:p>
        <text:p text:style-name="P34"><draw:frame text:anchor-type="as-char" svg:y="0cm" draw:z-index="527" draw:name="Picture 94" draw:style-name="gr2" draw:text-style-name="P131" svg:width="7.55cm" svg:height="6.492cm"><draw:image xlink:href="Pictures/200000D400001D3A000019204F111016.wmf" xlink:type="simple" xlink:show="embed" xlink:actuate="onLoad"><text:p/></draw:image></draw:frame></text:p>
        <table:table table:name="Tableau7" table:style-name="Tableau7">
          <table:table-column table:style-name="Tableau7.A"/>
          <table:table-column table:style-name="Tableau7.B" table:number-columns-repeated="2"/>
          <table:table-column table:style-name="Tableau7.D"/>
          <table:table-column table:style-name="Tableau7.E"/>
          <table:table-row table:style-name="Tableau7.1">
            <table:table-cell table:style-name="Tableau7.A1" office:value-type="string">
              <text:p text:style-name="P43"/>
            </table:table-cell>
            <table:table-cell table:style-name="Tableau7.A1" office:value-type="string">
              <text:p text:style-name="P43"/>
            </table:table-cell>
            <table:table-cell table:style-name="Tableau7.C1" office:value-type="string">
              <text:p text:style-name="P26"><text:span text:style-name="T22">2005</text:span></text:p>
            </table:table-cell>
            <table:table-cell table:style-name="Tableau7.D1" office:value-type="string">
              <text:p text:style-name="P26"><text:span text:style-name="T22">2020</text:span></text:p>
            </table:table-cell>
            <table:table-cell table:style-name="Tableau7.D1" office:value-type="string">
              <text:p text:style-name="P26"><text:span text:style-name="T22">2050</text:span></text:p>
            </table:table-cell>
          </table:table-row>
          <table:table-row table:style-name="Tableau7.1">
            <table:table-cell table:style-name="Tableau7.C1" office:value-type="string">
              <text:p text:style-name="P27"><text:span text:style-name="T22">&lt;100°C</text:span></text:p>
            </table:table-cell>
            <table:table-cell table:style-name="Tableau7.D1" office:value-type="string">
              <text:p text:style-name="P26"><text:span text:style-name="T22">ktep</text:span></text:p>
            </table:table-cell>
            <table:table-cell table:style-name="Tableau7.C2" office:value-type="string">
              <text:p text:style-name="P26"><text:span text:style-name="T22">567</text:span></text:p>
            </table:table-cell>
            <table:table-cell table:style-name="Tableau7.C2" office:value-type="string">
              <text:p text:style-name="P26"><text:span text:style-name="T22">360</text:span></text:p>
            </table:table-cell>
            <table:table-cell table:style-name="Tableau7.C2" office:value-type="string">
              <text:p text:style-name="P26"><text:span text:style-name="T22">283</text:span></text:p>
            </table:table-cell>
          </table:table-row>
          <table:table-row table:style-name="Tableau7.1">
            <table:table-cell table:style-name="Tableau7.A3" office:value-type="string">
              <text:p text:style-name="P27"><text:span text:style-name="T22">&lt;500°C</text:span></text:p>
            </table:table-cell>
            <table:table-cell table:style-name="Tableau7.C2" office:value-type="string">
              <text:p text:style-name="P26"><text:span text:style-name="T22">ktep</text:span></text:p>
            </table:table-cell>
            <table:table-cell table:style-name="Tableau7.C2" office:value-type="string">
              <text:p text:style-name="P26"><text:span text:style-name="T22">711</text:span></text:p>
            </table:table-cell>
            <table:table-cell table:style-name="Tableau7.C2" office:value-type="string">
              <text:p text:style-name="P26"><text:span text:style-name="T22">506</text:span></text:p>
            </table:table-cell>
            <table:table-cell table:style-name="Tableau7.C2" office:value-type="string">
              <text:p text:style-name="P26"><text:span text:style-name="T22">346</text:span></text:p>
            </table:table-cell>
          </table:table-row>
          <table:table-row table:style-name="Tableau7.1">
            <table:table-cell table:style-name="Tableau7.A3" office:value-type="string">
              <text:p text:style-name="P27"><text:span text:style-name="T22">&lt;1000°C</text:span></text:p>
            </table:table-cell>
            <table:table-cell table:style-name="Tableau7.C2" office:value-type="string">
              <text:p text:style-name="P26"><text:span text:style-name="T22">ktep</text:span></text:p>
            </table:table-cell>
            <table:table-cell table:style-name="Tableau7.C2" office:value-type="string">
              <text:p text:style-name="P26"><text:span text:style-name="T22">294</text:span></text:p>
            </table:table-cell>
            <table:table-cell table:style-name="Tableau7.C2" office:value-type="string">
              <text:p text:style-name="P26"><text:span text:style-name="T22">242</text:span></text:p>
            </table:table-cell>
            <table:table-cell table:style-name="Tableau7.C2" office:value-type="string">
              <text:p text:style-name="P26"><text:span text:style-name="T22">144</text:span></text:p>
            </table:table-cell>
          </table:table-row>
          <table:table-row table:style-name="Tableau7.1">
            <table:table-cell table:style-name="Tableau7.A3" office:value-type="string">
              <text:p text:style-name="P27"><text:span text:style-name="T22">&lt;1700°C</text:span></text:p>
            </table:table-cell>
            <table:table-cell table:style-name="Tableau7.C2" office:value-type="string">
              <text:p text:style-name="P26"><text:span text:style-name="T22">ktep</text:span></text:p>
            </table:table-cell>
            <table:table-cell table:style-name="Tableau7.C2" office:value-type="string">
              <text:p text:style-name="P26"><text:span text:style-name="T22">1108</text:span></text:p>
            </table:table-cell>
            <table:table-cell table:style-name="Tableau7.C2" office:value-type="string">
              <text:p text:style-name="P26"><text:span text:style-name="T22">747</text:span></text:p>
            </table:table-cell>
            <table:table-cell table:style-name="Tableau7.C2" office:value-type="string">
              <text:p text:style-name="P26"><text:span text:style-name="T22">510</text:span></text:p>
            </table:table-cell>
          </table:table-row>
        </table:table>
        <text:p text:style-name="Standard"/>
        <text:list xml:id="list30477819" text:continue-numbering="true" text:style-name="L36">
          <text:list-item>
            <text:list>
              <text:list-item>
                <text:h text:style-name="P46" text:outline-level="2"><text:bookmark-start text:name="_Toc278394910"/><text:bookmark-start text:name="_Toc278289797"/>Transformateurs électriques et économies dans les réseaux<text:bookmark-end text:name="_Toc278394910"/><text:bookmark-end text:name="_Toc278289797"/></text:h>
              </text:list-item>
            </text:list>
          </text:list-item>
        </text:list>
        <text:list xml:id="list30493888" text:continue-list="list30479915" text:style-name="L1">
          <text:list-item>
            <text:p text:style-name="P117"><text:bookmark-start text:name="_Toc278394911"/>Annexes<text:bookmark-end text:name="_Toc278394911"/></text:p>
          </text:list-item>
        </text:list>
        <text:p text:style-name="P17"/>
        <text:p text:style-name="P17"/>
        <table:table table:name="Tableau8" table:style-name="Tableau8">
          <table:table-column table:style-name="Tableau8.A"/>
          <table:table-column table:style-name="Tableau8.B"/>
          <table:table-column table:style-name="Tableau8.C"/>
          <table:table-column table:style-name="Tableau8.D"/>
          <table:table-row table:style-name="Tableau8.1">
            <table:table-cell table:style-name="Tableau8.A1" office:value-type="string">
              <text:p text:style-name="Gauche"/>
            </table:table-cell>
            <table:table-cell table:style-name="Tableau8.A1" office:value-type="string">
              <text:p text:style-name="Gauche"><text:span text:style-name="T3">PAC A/E </text:span></text:p>
            </table:table-cell>
            <table:table-cell table:style-name="Tableau8.A1" office:value-type="string">
              <text:p text:style-name="Gauche"><text:span text:style-name="T3">PAC A/A </text:span></text:p>
            </table:table-cell>
            <table:table-cell table:style-name="Tableau8.A1" office:value-type="string">
              <text:p text:style-name="Gauche"><text:span text:style-name="T3">PAC S/E </text:span></text:p>
            </table:table-cell>
          </table:table-row>
          <table:table-row table:style-name="Tableau8.1">
            <table:table-cell table:style-name="Tableau8.A2" office:value-type="string">
              <text:p text:style-name="Gauche">Investissement </text:p>
            </table:table-cell>
            <table:table-cell table:style-name="Tableau8.B2" office:value-type="string">
              <text:p text:style-name="Gauche">++ </text:p>
            </table:table-cell>
            <table:table-cell table:style-name="Tableau8.B2" office:value-type="string">
              <text:p text:style-name="Gauche">+ </text:p>
            </table:table-cell>
            <table:table-cell table:style-name="Tableau8.B2" office:value-type="string">
              <text:p text:style-name="Gauche">++++ </text:p>
            </table:table-cell>
          </table:table-row>
          <table:table-row table:style-name="Tableau8.3">
            <table:table-cell table:style-name="Tableau8.A3" office:value-type="string">
              <text:p text:style-name="Gauche">COP (Coefficient De Performance) </text:p>
            </table:table-cell>
            <table:table-cell table:style-name="Tableau8.B3" office:value-type="string">
              <text:p text:style-name="Gauche">2 - 4 </text:p>
            </table:table-cell>
            <table:table-cell table:style-name="Tableau8.B3" office:value-type="string">
              <text:p text:style-name="Gauche">1.5 - 3 </text:p>
            </table:table-cell>
            <table:table-cell table:style-name="Tableau8.B3" office:value-type="string">
              <text:p text:style-name="Gauche">4 - 5</text:p>
            </table:table-cell>
          </table:table-row>
          <table:table-row table:style-name="Tableau8.4">
            <table:table-cell table:style-name="Tableau8.A3" office:value-type="string">
              <text:p text:style-name="Gauche">Avantages </text:p>
            </table:table-cell>
            <table:table-cell table:style-name="Tableau8.B4" office:value-type="string">
              <text:p text:style-name="Gauche"><text:s/>Système simple</text:p>
              <text:p text:style-name="Gauche"><text:s/>Adaptation possible au réseau de chauffage existant </text:p>
            </table:table-cell>
            <table:table-cell table:style-name="Tableau8.B4" office:value-type="string">
              <text:p text:style-name="Gauche"><text:s/>Rafraichissement possible et bien maitrisé</text:p>
              <text:p text:style-name="Gauche"><text:s/>Couplage avec VMC</text:p>
            </table:table-cell>
            <table:table-cell table:style-name="Tableau8.B4" office:value-type="string">
              <text:p text:style-name="Gauche"><text:s/>Performances</text:p>
              <text:p text:style-name="Gauche"><text:s/>Adaptée aux climats rigoureux</text:p>
              <text:p text:style-name="Gauche"><text:s/>Adaptation possible au réseau de chauffage existant</text:p>
            </table:table-cell>
          </table:table-row>
          <table:table-row table:style-name="Tableau8.5">
            <table:table-cell table:style-name="Tableau8.A3" office:value-type="string">
              <text:p text:style-name="Gauche">Contraintes </text:p>
            </table:table-cell>
            <table:table-cell table:style-name="Tableau8.B3" office:value-type="string">
              <text:p text:style-name="Gauche"><text:s/>Nécessite équipement très performant pour climats rigoureux</text:p>
              <text:p text:style-name="Gauche"><text:s/>Attention au bruit </text:p>
            </table:table-cell>
            <table:table-cell table:style-name="Tableau8.B3" office:value-type="string">
              <text:p text:style-name="Gauche"><text:s/>N’assure pas l’ECS</text:p>
              <text:p text:style-name="Gauche"><text:s/>Passage de gaines de soufflage</text:p>
              <text:p text:style-name="Gauche"><text:s/>N’assure pas forcement la totalité du chauffage</text:p>
              <text:p text:style-name="Gauche"><text:s/>Performances plus faibles qu’autres PAC. </text:p>
              <text:p text:style-name="Gauche"><text:s/>Attention au bruit </text:p>
            </table:table-cell>
            <table:table-cell table:style-name="Tableau8.B3" office:value-type="string">
              <text:p text:style-name="Gauche"><text:s/>Nécessite terrain</text:p>
              <text:p text:style-name="Gauche"><text:s/>Nécessite installateur bien qualifié</text:p>
              <text:p text:style-name="Gauche"><text:s/>Coûts </text:p>
            </table:table-cell>
          </table:table-row>
        </table:table>
        <text:p text:style-name="Standard"/>
      </text:section>
      <text:p text:style-name="Contents_20_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Wingdings1" svg:font-family="Wingdings" style:font-adornments="Normal" style:font-pitch="variable" style:font-charset="x-symbol"/>
    <style:font-face style:name="Symbol" svg:font-family="Symbol" style:font-adornments="Normal" style:font-family-generic="roman" style:font-pitch="variable" style:font-charset="x-symbol"/>
    <style:font-face style:name="Wingdings 3" svg:font-family="'Wingdings 3'" style:font-adornments="Normal" style:font-family-generic="roman" style:font-pitch="variable" style:font-charset="x-symbol"/>
    <style:font-face style:name="Arial" svg:font-family="Arial"/>
    <style:font-face style:name="Calibri" svg:font-family="Calibri"/>
    <style:font-face style:name="Cambria" svg:font-family="Cambria"/>
    <style:font-face style:name="Liberation Sans" svg:font-family="'Liberation Sans'"/>
    <style:font-face style:name="Tahoma" svg:font-family="Tahoma"/>
    <style:font-face style:name="Times New Roman" svg:font-family="'Times New Roman'"/>
    <style:font-face style:name="Verdana" svg:font-family="Verdana"/>
    <style:font-face style:name="Wingdings" svg:font-family="Wingdings"/>
    <style:font-face style:name="Courier New" svg:font-family="'Courier New'" style:font-adornments="Normal" style:font-family-generic="modern" style:font-pitch="fixed"/>
    <style:font-face style:name="Arial1" svg:font-family="Arial" style:font-adornments="Normal" style:font-family-generic="swiss" style:font-pitch="variable"/>
    <style:font-face style:name="F" svg:font-family="" style:font-family-generic="system" style:font-pitch="variable"/>
    <style:font-face style:name="Arial2" svg:font-family="Arial"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Courier New1" svg:font-family="'Courier New'" style:font-family-generic="system" style:font-pitch="variable"/>
    <style:font-face style:name="Lucida Sans Unicode" svg:font-family="'Lucida Sans Unicode'"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0pt" fo:language="fr" fo:country="FR" style:letter-kerning="true" style:font-size-asian="10pt" style:language-asian="fr" style:country-asian="FR"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ahoma" fo:font-size="10pt" fo:language="fr" fo:country="FR" style:letter-kerning="true" style:font-name-asian="Tahoma1" style:font-size-asian="10pt" style:language-asian="fr" style:country-asian="FR"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2.501cm" fo:margin-right="0cm" fo:margin-top="0.212cm" fo:margin-bottom="0.212cm" fo:text-align="justify" style:justify-single-word="false" fo:orphans="2" fo:widows="2" fo:text-indent="0cm" style:auto-text-indent="false" style:writing-mode="lr-tb"/>
      <style:text-properties style:use-window-font-color="true" fo:font-size="9pt" style:font-size-asian="9pt" style:language-asian="en" style:country-asian="US" style:font-size-complex="11pt"/>
    </style:style>
    <style:style style:name="Heading" style:family="paragraph" style:parent-style-name="Standard" style:next-style-name="Text_20_body" style:class="text">
      <style:paragraph-properties fo:margin-top="0.423cm" fo:margin-bottom="0.212cm" fo:keep-with-next="always"/>
      <style:text-properties style:font-name="Liberation Sans" fo:font-size="14pt" style:font-name-asian="Lucida Sans Unicode" style:font-size-asian="14pt" style:font-name-complex="Tahoma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Liberation Sans" style:font-name-complex="Tahoma"/>
    </style:style>
    <style:style style:name="Caption" style:family="paragraph" style:parent-style-name="Standard" style:class="extra">
      <style:paragraph-properties fo:margin-top="0.212cm" fo:margin-bottom="0.212cm" text:number-lines="false" text:line-number="0"/>
      <style:text-properties style:font-name="Liberation Sans" fo:font-size="12pt" fo:font-style="italic" style:font-size-asian="12pt" style:font-style-asian="italic" style:font-name-complex="Tahoma" style:font-size-complex="12pt" style:font-style-complex="italic"/>
    </style:style>
    <style:style style:name="Index" style:family="paragraph" style:parent-style-name="Standard" style:class="index">
      <style:paragraph-properties text:number-lines="false" text:line-number="0"/>
      <style:text-properties style:font-name="Liberation Sans" style:font-name-complex="Tahoma"/>
    </style:style>
    <style:style style:name="Heading_20_1" style:display-name="Heading 1" style:family="paragraph" style:parent-style-name="Standard" style:next-style-name="Text_20_body" style:default-outline-level="1" style:class="text">
      <style:paragraph-properties fo:margin-top="0cm" fo:margin-bottom="1.27cm" fo:text-align="center" style:justify-single-word="false" fo:break-before="page" fo:padding-left="0.141cm" fo:padding-right="0.141cm" fo:padding-top="0.035cm" fo:padding-bottom="0.035cm" fo:border="0.018cm solid #bfbfbf" fo:keep-with-next="always"/>
      <style:text-properties fo:font-variant="small-caps" fo:color="#000000" style:font-name="Verdana" fo:font-size="16pt" fo:letter-spacing="0.035cm" fo:font-weight="bold" style:font-name-asian="Times New Roman1" style:font-size-asian="16pt" style:font-weight-asian="bold" style:font-size-complex="14pt" style:font-weight-complex="bold"/>
    </style:style>
    <style:style style:name="Heading_20_2" style:display-name="Heading 2" style:family="paragraph" style:parent-style-name="Standard" style:next-style-name="Text_20_body" style:default-outline-level="2" style:class="text">
      <style:paragraph-properties fo:margin-top="1.27cm" fo:margin-bottom="0.635cm" fo:text-align="start" style:justify-single-word="false" style:border-line-width-bottom="0.002cm 0.035cm 0.002cm" fo:padding-left="0cm" fo:padding-right="0cm" fo:padding-top="0cm" fo:padding-bottom="0.035cm" fo:border-left="none" fo:border-right="none" fo:border-top="none" fo:border-bottom="0.039cm double #bfbfbf" fo:keep-with-next="always">
        <style:tab-stops>
          <style:tab-stop style:position="2cm"/>
        </style:tab-stops>
      </style:paragraph-properties>
      <style:text-properties fo:color="#000000" style:font-name="Verdana" fo:font-size="14pt" fo:letter-spacing="0.035cm" fo:font-weight="bold" style:font-name-asian="Times New Roman1" style:font-size-asian="14pt" style:font-weight-asian="bold" style:font-size-complex="13pt" style:font-weight-complex="bold"/>
    </style:style>
    <style:style style:name="Heading_20_3" style:display-name="Heading 3" style:family="paragraph" style:parent-style-name="Standard" style:next-style-name="Text_20_body" style:default-outline-level="3" style:class="text">
      <style:paragraph-properties fo:margin-left="2.251cm" fo:margin-right="0cm" fo:margin-top="0.529cm" fo:margin-bottom="0.212cm" fo:text-align="start" style:justify-single-word="false" fo:text-indent="0cm" style:auto-text-indent="false" fo:keep-with-next="always"/>
      <style:text-properties fo:color="#000000" style:font-name="Verdana" fo:font-size="11pt" fo:letter-spacing="0.035cm" fo:font-weight="bold" style:font-name-asian="Times New Roman1" style:font-size-asian="11pt" style:font-weight-asian="bold" style:font-weight-complex="bold"/>
    </style:style>
    <style:style style:name="Heading_20_4" style:display-name="Heading 4" style:family="paragraph" style:parent-style-name="Standard" style:next-style-name="Text_20_body" style:default-outline-level="4" style:class="text">
      <style:paragraph-properties fo:margin-top="0.423cm" fo:margin-bottom="0cm" fo:keep-with-next="always"/>
      <style:text-properties fo:color="#000000" fo:font-size="10pt" fo:font-weight="bold" style:font-name-asian="Times New Roman1" style:font-size-asian="10pt" style:font-weight-asian="bold" style:font-style-complex="italic" style:font-weight-complex="bold"/>
    </style:style>
    <style:style style:name="Heading_20_5" style:display-name="Heading 5" style:family="paragraph" style:parent-style-name="Standard" style:next-style-name="Text_20_body" style:default-outline-level="5" style:class="text">
      <style:paragraph-properties fo:margin-top="0.423cm" fo:margin-bottom="0.212cm" fo:keep-with-next="always"/>
      <style:text-properties fo:font-weight="bold" style:font-weight-asian="bold" style:font-weight-complex="bold"/>
    </style:style>
    <style:style style:name="Heading_20_6" style:display-name="Heading 6" style:family="paragraph" style:parent-style-name="Standard" style:next-style-name="Text_20_body" style:default-outline-level="6" style:class="text">
      <style:paragraph-properties fo:margin-left="0cm" fo:margin-right="0cm" fo:margin-top="0cm" fo:margin-bottom="0cm" fo:text-align="center" style:justify-single-word="false" fo:text-indent="0cm" style:auto-text-indent="false" fo:keep-with-next="always"/>
      <style:text-properties fo:color="#000000" style:font-name="Arial" fo:font-weight="bold" style:font-name-asian="Times New Roman1" style:language-asian="fr" style:country-asian="FR" style:font-weight-asian="bold" style:font-size-complex="10pt"/>
    </style:style>
    <style:style style:name="Heading_20_7" style:display-name="Heading 7" style:family="paragraph" style:parent-style-name="Standard" style:next-style-name="Text_20_body" style:default-outline-level="7" style:class="text">
      <style:paragraph-properties fo:margin-left="0cm" fo:margin-right="0cm" fo:margin-top="0cm" fo:margin-bottom="0cm" fo:text-align="end" style:justify-single-word="false" fo:text-indent="0cm" style:auto-text-indent="false" fo:keep-with-next="always"/>
      <style:text-properties fo:color="#000000" style:font-name="Arial" fo:font-weight="bold" style:font-name-asian="Times New Roman1" style:language-asian="fr" style:country-asian="FR" style:font-weight-asian="bold" style:font-size-complex="10pt"/>
    </style:style>
    <style:style style:name="Heading_20_8" style:display-name="Heading 8" style:family="paragraph" style:parent-style-name="Standard" style:next-style-name="Text_20_body" style:default-outline-level="8" style:class="text">
      <style:paragraph-properties fo:margin-left="2cm" fo:margin-right="0cm" fo:margin-top="0.423cm" fo:margin-bottom="0.106cm" fo:text-indent="0cm" style:auto-text-indent="false"/>
      <style:text-properties style:font-name="Arial" fo:font-size="10pt" fo:font-style="italic" style:font-name-asian="Times New Roman1" style:font-size-asian="10pt" style:language-asian="fr" style:country-asian="FR" style:font-style-asian="italic" style:font-size-complex="10pt"/>
    </style:style>
    <style:style style:name="Heading_20_9" style:display-name="Heading 9" style:family="paragraph" style:parent-style-name="Standard" style:next-style-name="Text_20_body" style:default-outline-level="9" style:class="text">
      <style:paragraph-properties fo:margin-left="2cm" fo:margin-right="0cm" fo:margin-top="0.423cm" fo:margin-bottom="0.106cm" fo:text-indent="0cm" style:auto-text-indent="false"/>
      <style:text-properties style:font-name="Arial" fo:font-style="italic" fo:font-weight="bold" style:font-name-asian="Times New Roman1" style:language-asian="fr" style:country-asian="FR" style:font-style-asian="italic" style:font-weight-asian="bold" style:font-size-complex="10pt"/>
    </style:style>
    <style:style style:name="caption" style:family="paragraph" style:parent-style-name="Standard">
      <style:paragraph-properties fo:margin-top="0.212cm" fo:margin-bottom="0.423cm" fo:text-align="center" style:justify-single-word="false" fo:keep-with-next="always"/>
      <style:text-properties fo:font-weight="bold" style:font-weight-asian="bold" style:font-size-complex="10pt" style:font-weight-complex="bold"/>
    </style:style>
    <style:style style:name="retrait_20_puce_20_1" style:display-name="retrait puce 1" style:family="paragraph" style:parent-style-name="Standard">
      <style:paragraph-properties fo:margin-top="0.071cm" fo:margin-bottom="0cm">
        <style:tab-stops>
          <style:tab-stop style:position="4.001cm"/>
        </style:tab-stops>
      </style:paragraph-properties>
      <style:text-properties style:font-name-asian="Times New Roman1" style:font-size-complex="10pt"/>
    </style:style>
    <style:style style:name="Subtitle" style:family="paragraph" style:parent-style-name="Standard" style:next-style-name="Text_20_body" style:class="chapter">
      <style:paragraph-properties fo:margin-left="4.001cm" fo:margin-right="0cm" fo:text-align="center" style:justify-single-word="false" fo:text-indent="0cm" style:auto-text-indent="false"/>
      <style:text-properties fo:color="#000000" style:font-name="Verdana" fo:font-size="14pt" fo:letter-spacing="0.026cm" fo:font-style="italic" style:font-name-asian="Times New Roman1" style:font-size-asian="14pt" style:font-style-asian="italic" style:font-size-complex="12pt" style:font-style-complex="italic"/>
    </style:style>
    <style:style style:name="No_20_Spacing" style:display-name="No Spacing" style:family="paragraph">
      <style:paragraph-properties fo:orphans="2" fo:widows="2" fo:keep-with-next="always" style:writing-mode="lr-tb"/>
      <style:text-properties style:use-window-font-color="true" fo:font-size="9pt" style:font-size-asian="9pt" style:language-asian="en" style:country-asian="US" style:font-size-complex="11pt"/>
    </style:style>
    <style:style style:name="List_20_Paragraph" style:display-name="List Paragraph" style:family="paragraph"/>
    <style:style style:name="Contents_20_Heading" style:display-name="Contents Heading" style:family="paragraph" style:class="index">
      <style:paragraph-properties fo:margin-top="0.847cm" fo:margin-bottom="0cm" fo:line-height="115%" fo:text-align="start" style:justify-single-word="false" fo:break-before="page" fo:padding="0cm" fo:border="0.002cm solid #00000a" text:number-lines="false" text:line-number="0"/>
      <style:text-properties fo:font-variant="small-caps" fo:color="#365f91" style:font-name="Cambria" fo:font-size="14pt" fo:letter-spacing="normal" fo:font-weight="bold" style:font-size-asian="14pt" style:font-weight-asian="bold" style:font-size-complex="16pt" style:font-weight-complex="bold"/>
    </style:style>
    <style:style style:name="Titre_20_1_20_sans_20_num" style:display-name="Titre 1 sans num" style:family="paragraph">
      <style:paragraph-properties fo:margin-left="0.501cm" fo:margin-right="0cm" fo:text-indent="0cm" style:auto-text-indent="false"/>
    </style:style>
    <style:style style:name="Titre_20_2_20_sans_20_num" style:display-name="Titre 2 sans num" style:family="paragraph">
      <style:paragraph-properties fo:margin-left="1.905cm" fo:margin-right="0cm" fo:text-indent="0cm" style:auto-text-indent="false"/>
    </style:style>
    <style:style style:name="Gauche" style:family="paragraph" style:parent-style-name="Standard">
      <style:paragraph-properties fo:margin-left="0cm" fo:margin-right="0cm" fo:text-indent="0cm" style:auto-text-indent="false"/>
    </style:style>
    <style:style style:name="Bas_20_de_20_page" style:display-name="Bas de page" style:family="paragraph">
      <style:paragraph-properties fo:margin-left="2cm" fo:margin-right="0cm" fo:text-indent="0cm" style:auto-text-indent="false"/>
      <style:text-properties style:font-name="Calibri" style:font-name-asian="Calibri1"/>
    </style:style>
    <style:style style:name="footnote_20_text" style:display-name="footnote text" style:family="paragraph" style:parent-style-name="Standard">
      <style:paragraph-properties fo:margin-top="0cm" fo:margin-bottom="0cm"/>
      <style:text-properties fo:font-size="8pt" style:font-size-asian="8pt" style:font-size-complex="10pt"/>
    </style:style>
    <style:style style:name="Style2" style:family="paragraph"/>
    <style:style style:name="J_20_Titre_20_1_20_av_20_num" style:display-name="J Titre 1 av num" style:family="paragraph" style:parent-style-name="Standard">
      <style:paragraph-properties fo:margin-top="0cm" fo:margin-bottom="1.27cm" fo:text-align="center" style:justify-single-word="false" fo:break-before="page" fo:padding-left="0.141cm" fo:padding-right="0.141cm" fo:padding-top="0.035cm" fo:padding-bottom="0.035cm" fo:border="0.018cm solid #bfbfbf" fo:keep-with-next="always"/>
      <style:text-properties style:font-name="Verdana" fo:font-size="16pt" fo:letter-spacing="0.035cm" fo:font-weight="bold" style:font-size-asian="16pt" style:font-weight-asian="bold"/>
    </style:style>
    <style:style style:name="J_20_Titre_20_2_20_av_20_num" style:display-name="J Titre 2 av num" style:family="paragraph" style:parent-style-name="Standard">
      <style:paragraph-properties fo:margin-left="2cm" fo:margin-right="0cm" fo:margin-top="0.847cm" fo:margin-bottom="0.635cm" fo:text-align="start" style:justify-single-word="false" fo:text-indent="-1.75cm" style:auto-text-indent="false" style:border-line-width-bottom="0.002cm 0.035cm 0.002cm" fo:padding-left="0cm" fo:padding-right="0cm" fo:padding-top="0cm" fo:padding-bottom="0.035cm" fo:border-left="none" fo:border-right="none" fo:border-top="none" fo:border-bottom="0.039cm double #bfbfbf" fo:keep-with-next="always">
        <style:tab-stops>
          <style:tab-stop style:position="2cm"/>
        </style:tab-stops>
      </style:paragraph-properties>
      <style:text-properties style:font-name="Verdana" fo:font-size="14pt" fo:letter-spacing="0.035cm" fo:font-weight="bold" style:font-size-asian="14pt" style:font-weight-asian="bold"/>
    </style:style>
    <style:style style:name="J_20_Titre_20_3_20_av_20_num" style:display-name="J Titre 3 av num" style:family="paragraph" style:parent-style-name="Standard">
      <style:paragraph-properties fo:margin-left="2.501cm" fo:margin-right="0cm" fo:margin-top="0.529cm" fo:margin-bottom="0.212cm" fo:text-align="start" style:justify-single-word="false" fo:text-indent="-2.251cm" style:auto-text-indent="false" fo:keep-with-next="always">
        <style:tab-stops>
          <style:tab-stop style:position="2.501cm"/>
        </style:tab-stops>
      </style:paragraph-properties>
      <style:text-properties style:font-name="Verdana" fo:font-size="11pt" fo:letter-spacing="0.035cm" fo:font-weight="bold" style:font-size-asian="11pt" style:font-weight-asian="bold"/>
    </style:style>
    <style:style style:name="J_20_Titre_20_4_20_av_20_num" style:display-name="J Titre 4 av num" style:family="paragraph" style:parent-style-name="Standard">
      <style:paragraph-properties fo:margin-left="2.501cm" fo:margin-right="0cm" fo:margin-top="0.423cm" fo:margin-bottom="0.212cm" fo:text-align="start" style:justify-single-word="false" fo:text-indent="0cm" style:auto-text-indent="false" fo:keep-with-next="always">
        <style:tab-stops>
          <style:tab-stop style:position="2.501cm"/>
        </style:tab-stops>
      </style:paragraph-properties>
      <style:text-properties fo:font-size="10pt" fo:letter-spacing="0.035cm" fo:font-weight="bold" style:font-size-asian="10pt" style:font-weight-asian="bold"/>
    </style:style>
    <style:style style:name="Style1" style:family="paragraph">
      <style:text-properties fo:font-weight="bold" style:font-weight-asian="bold"/>
    </style:style>
    <style:style style:name="J_20_Titre_20_2_20_ss_20_num" style:display-name="J Titre 2 ss num" style:family="paragraph">
      <style:paragraph-properties fo:margin-left="1.752cm" fo:margin-right="0cm" fo:text-indent="0cm" style:auto-text-indent="false"/>
    </style:style>
    <style:style style:name="J_20_Titre_20_3_20_ss_20_num" style:display-name="J Titre 3 ss num" style:family="paragraph">
      <style:paragraph-properties fo:margin-left="2.501cm" fo:margin-right="0cm" fo:text-indent="0cm" style:auto-text-indent="false"/>
    </style:style>
    <style:style style:name="Balloon_20_Text" style:display-name="Balloon Text" style:family="paragraph" style:parent-style-name="Standard">
      <style:paragraph-properties fo:margin-top="0cm" fo:margin-bottom="0cm"/>
      <style:text-properties fo:font-size="8pt" style:font-size-asian="8pt" style:font-name-complex="Tahoma1" style:font-size-complex="8pt"/>
    </style:style>
    <style:style style:name="J_20_Titre_20_1_20_ss_20_num" style:display-name="J Titre 1 ss num" style:family="paragraph">
      <style:paragraph-properties fo:margin-left="0.501cm" fo:margin-right="0cm" fo:text-indent="0cm" style:auto-text-indent="false"/>
    </style:style>
    <style:style style:name="Titre3_20_avec_20_num" style:display-name="Titre3 avec num" style:family="paragraph">
      <style:paragraph-properties fo:margin-left="6.985cm" fo:margin-right="0cm" fo:margin-top="0.847cm" fo:margin-bottom="0cm" fo:text-indent="-0.635cm" style:auto-text-indent="false"/>
    </style:style>
    <style:style style:name="Titre_20_3_20_av_20_numérotation" style:display-name="Titre 3 av numérotation" style:family="paragraph">
      <style:paragraph-properties fo:margin-left="2cm" fo:margin-right="0cm" fo:margin-top="0.353cm" fo:margin-bottom="0cm" fo:text-align="justify" style:justify-single-word="false" fo:text-indent="-0.635cm" style:auto-text-indent="false"/>
      <style:text-properties style:font-name="Tahoma" fo:letter-spacing="normal" style:font-style-complex="italic"/>
    </style:style>
    <style:style style:name="List_20_Bullet_20_2" style:display-name="List Bullet 2" style:family="paragraph" style:parent-style-name="Standard">
      <style:paragraph-properties fo:margin-left="5.2cm" fo:margin-right="0cm" fo:text-indent="-0.3cm" style:auto-text-indent="false"/>
    </style:style>
    <style:style style:name="Contents_20_2" style:display-name="Contents 2" style:family="paragraph" style:parent-style-name="Standard" style:class="index">
      <style:paragraph-properties fo:margin-left="1.501cm" fo:margin-right="0cm" fo:margin-top="0.212cm" fo:margin-bottom="0.176cm" fo:text-indent="-1.184cm" style:auto-text-indent="false">
        <style:tab-stops>
          <style:tab-stop style:position="1.552cm"/>
          <style:tab-stop style:position="15.984cm" style:type="right" style:leader-style="dotted" style:leader-text="."/>
        </style:tab-stops>
      </style:paragraph-properties>
      <style:text-properties fo:font-size="10pt" fo:font-weight="bold" style:font-size-asian="10pt" style:font-weight-asian="bold"/>
    </style:style>
    <style:style style:name="Contents_20_3" style:display-name="Contents 3" style:family="paragraph" style:parent-style-name="Standard" style:class="index">
      <style:paragraph-properties fo:margin-left="2cm" fo:margin-right="0cm" fo:margin-top="0.212cm" fo:margin-bottom="0.176cm" fo:text-indent="-1.365cm" style:auto-text-indent="false">
        <style:tab-stops>
          <style:tab-stop style:position="2cm"/>
          <style:tab-stop style:position="15.984cm" style:type="right" style:leader-style="dotted" style:leader-text="."/>
        </style:tab-stops>
      </style:paragraph-properties>
    </style:style>
    <style:style style:name="Contents_20_1" style:display-name="Contents 1" style:family="paragraph" style:parent-style-name="Standard" style:class="index">
      <style:paragraph-properties fo:margin-left="1cm" fo:margin-right="0cm" fo:margin-top="0cm" fo:margin-bottom="0.176cm" fo:line-height="115%" fo:text-align="start" style:justify-single-word="false" fo:text-indent="-1cm" style:auto-text-indent="false">
        <style:tab-stops>
          <style:tab-stop style:position="15.984cm" style:type="right" style:leader-style="dotted" style:leader-text="."/>
        </style:tab-stops>
      </style:paragraph-properties>
      <style:text-properties fo:font-size="11pt" fo:font-weight="bold" style:font-size-asian="11pt" style:font-weight-asian="bold" style:font-name-complex="F"/>
    </style:style>
    <style:style style:name="List_20_Bullet" style:display-name="List Bullet" style:family="paragraph" style:parent-style-name="Standard"/>
    <style:style style:name="Normal_20__28_Web_29_" style:display-name="Normal (Web)" style:family="paragraph" style:parent-style-name="Standard"/>
    <style:style style:name="Header" style:family="paragraph" style:parent-style-name="Standard" style:class="extra">
      <style:paragraph-properties fo:margin-top="0cm" fo:margin-bottom="0cm" text:number-lines="false" text:line-number="0">
        <style:tab-stops>
          <style:tab-stop style:position="8.001cm" style:type="center"/>
          <style:tab-stop style:position="16.002cm" style:type="right"/>
        </style:tab-stops>
      </style:paragraph-properties>
    </style:style>
    <style:style style:name="Footer" style:family="paragraph" style:parent-style-name="Standard" style:class="extra">
      <style:paragraph-properties fo:margin-top="0cm" fo:margin-bottom="0cm" text:number-lines="false" text:line-number="0">
        <style:tab-stops>
          <style:tab-stop style:position="8.001cm" style:type="center"/>
          <style:tab-stop style:position="16.002cm" style:type="right"/>
        </style:tab-stops>
      </style:paragraph-properties>
    </style:style>
    <style:style style:name="Title" style:family="paragraph" style:parent-style-name="Standard" style:next-style-name="Subtitle" style:class="chapter">
      <style:paragraph-properties fo:margin-left="0cm" fo:margin-right="0cm" fo:margin-top="0cm" fo:margin-bottom="0cm" fo:text-align="center" style:justify-single-word="false" fo:hyphenation-ladder-count="no-limit" fo:text-indent="0cm" style:auto-text-indent="false"/>
      <style:text-properties style:font-name="Calibri" fo:font-size="10pt" fo:language="en" fo:country="US" fo:font-weight="bold" style:font-name-asian="Times New Roman1" style:font-size-asian="10pt" style:font-weight-asian="bold" style:font-name-complex="Cambria1" style:font-size-complex="26pt" style:language-complex="en" style:country-complex="US" style:font-weight-complex="bold" fo:hyphenate="false" fo:hyphenation-remain-char-count="2" fo:hyphenation-push-char-count="2"/>
    </style:style>
    <style:style style:name="annotation_20_text" style:display-name="annotation text" style:family="paragraph" style:parent-style-name="Standard">
      <style:text-properties fo:font-size="10pt" style:font-size-asian="10pt" style:font-size-complex="10pt"/>
    </style:style>
    <style:style style:name="annotation_20_subject" style:display-name="annotation subject" style:family="paragraph">
      <style:text-properties fo:font-weight="bold" style:font-weight-asian="bold" style:font-weight-complex="bold"/>
    </style:style>
    <style:style style:name="table_20_of_20_figures" style:display-name="table of figures" style:family="paragraph" style:parent-style-name="Standard">
      <style:paragraph-properties fo:margin-top="0.212cm" fo:margin-bottom="0cm"/>
    </style:style>
    <style:style style:name="Corps_20_de_20_note" style:display-name="Corps de note" style:family="paragraph"/>
    <style:style style:name="Normal_20_Indent" style:display-name="Normal Indent" style:family="paragraph" style:parent-style-name="Standard">
      <style:paragraph-properties fo:margin-left="0.6cm" fo:margin-right="0cm" fo:margin-top="0.106cm" fo:margin-bottom="0.106cm" fo:text-indent="0.501cm" style:auto-text-indent="false"/>
      <style:text-properties style:font-name="Arial" fo:font-size="10pt" style:font-name-asian="Times New Roman1" style:font-size-asian="10pt" style:language-asian="fr" style:country-asian="FR" style:font-size-complex="10pt"/>
    </style:style>
    <style:style style:name="Contents_20_4" style:display-name="Contents 4" style:family="paragraph" style:parent-style-name="Standard" style:class="index">
      <style:paragraph-properties fo:margin-left="1.058cm" fo:margin-right="0cm" fo:margin-top="0cm" fo:margin-bottom="0.106cm" fo:text-indent="0cm" style:auto-text-indent="false">
        <style:tab-stops>
          <style:tab-stop style:position="15.501cm" style:type="right" style:leader-style="dotted" style:leader-text="."/>
        </style:tab-stops>
      </style:paragraph-properties>
      <style:text-properties style:font-name="Times New Roman" style:font-name-asian="Times New Roman1" style:language-asian="fr" style:country-asian="FR" style:font-size-complex="9pt"/>
    </style:style>
    <style:style style:name="liste" style:family="paragraph"/>
    <style:style style:name="Figure" style:family="paragraph"/>
    <style:style style:name="Titre_20_doc" style:display-name="Titre doc" style:family="paragraph" style:parent-style-name="Standard">
      <style:paragraph-properties fo:margin-left="0cm" fo:margin-right="0cm" fo:margin-top="0cm" fo:margin-bottom="0.106cm" fo:text-align="center" style:justify-single-word="false" fo:text-indent="0cm" style:auto-text-indent="false"/>
      <style:text-properties style:font-name="Times New Roman" fo:font-size="14pt" fo:font-weight="bold" style:font-name-asian="Times New Roman1" style:font-size-asian="14pt" style:language-asian="fr" style:country-asian="FR" style:font-weight-asian="bold" style:font-size-complex="10pt"/>
    </style:style>
    <style:style style:name="Corps_20_de_20_Tableau" style:display-name="Corps de Tableau" style:family="paragraph"/>
    <style:style style:name="Document_20_Map" style:display-name="Document Map" style:family="paragraph" style:parent-style-name="Standard">
      <style:paragraph-properties fo:margin-left="0cm" fo:margin-right="0cm" fo:margin-top="0cm" fo:margin-bottom="0.106cm" fo:text-indent="0cm" style:auto-text-indent="false" fo:background-color="#000080">
        <style:background-image/>
      </style:paragraph-properties>
      <style:text-properties fo:font-size="10pt" style:font-name-asian="Times New Roman1" style:font-size-asian="10pt" style:language-asian="fr" style:country-asian="FR" style:font-size-complex="10pt"/>
    </style:style>
    <style:style style:name="fonction" style:family="paragraph" style:parent-style-name="Standard">
      <style:paragraph-properties fo:margin-left="0cm" fo:margin-right="0cm" fo:margin-top="0.106cm" fo:margin-bottom="0.106cm" fo:text-indent="0cm" style:auto-text-indent="false"/>
      <style:text-properties style:font-name="Arial" style:font-name-asian="Times New Roman1" style:language-asian="fr" style:country-asian="FR" style:font-name-complex="Arial2" style:font-size-complex="9pt"/>
    </style:style>
    <style:style style:name="Titre_20_Table_20_Resume" style:display-name="Titre Table Resume" style:family="paragraph">
      <style:paragraph-properties fo:margin-left="0cm" fo:margin-right="0cm" fo:margin-top="0.212cm" fo:margin-bottom="0.423cm" fo:text-align="center" style:justify-single-word="false" fo:text-indent="0cm" style:auto-text-indent="false"/>
      <style:text-properties fo:font-size="11pt" fo:font-weight="bold" style:font-size-asian="11pt" style:font-weight-asian="bold" style:font-name-complex="Arial2"/>
    </style:style>
    <style:style style:name="Contents_20_5" style:display-name="Contents 5" style:family="paragraph" style:parent-style-name="Standard" style:class="index">
      <style:paragraph-properties fo:margin-left="1.411cm" fo:margin-right="0cm" fo:margin-top="0cm" fo:margin-bottom="0.106cm" fo:text-indent="0cm" style:auto-text-indent="false">
        <style:tab-stops>
          <style:tab-stop style:position="15.002cm" style:type="right" style:leader-style="dotted" style:leader-text="."/>
        </style:tab-stops>
      </style:paragraph-properties>
      <style:text-properties style:font-name="Times New Roman" style:font-name-asian="Times New Roman1" style:language-asian="fr" style:country-asian="FR" style:font-size-complex="9pt"/>
    </style:style>
    <style:style style:name="Contents_20_6" style:display-name="Contents 6" style:family="paragraph" style:parent-style-name="Standard" style:class="index">
      <style:paragraph-properties fo:margin-left="1.764cm" fo:margin-right="0cm" fo:margin-top="0cm" fo:margin-bottom="0.106cm" fo:text-indent="0cm" style:auto-text-indent="false">
        <style:tab-stops>
          <style:tab-stop style:position="14.503cm" style:type="right" style:leader-style="dotted" style:leader-text="."/>
        </style:tab-stops>
      </style:paragraph-properties>
      <style:text-properties style:font-name="Times New Roman" style:font-name-asian="Times New Roman1" style:language-asian="fr" style:country-asian="FR" style:font-size-complex="9pt"/>
    </style:style>
    <style:style style:name="Contents_20_7" style:display-name="Contents 7" style:family="paragraph" style:parent-style-name="Standard" style:class="index">
      <style:paragraph-properties fo:margin-left="2.117cm" fo:margin-right="0cm" fo:margin-top="0cm" fo:margin-bottom="0.106cm" fo:text-indent="0cm" style:auto-text-indent="false">
        <style:tab-stops>
          <style:tab-stop style:position="14.004cm" style:type="right" style:leader-style="dotted" style:leader-text="."/>
        </style:tab-stops>
      </style:paragraph-properties>
      <style:text-properties style:font-name="Times New Roman" style:font-name-asian="Times New Roman1" style:language-asian="fr" style:country-asian="FR" style:font-size-complex="9pt"/>
    </style:style>
    <style:style style:name="Contents_20_8" style:display-name="Contents 8" style:family="paragraph" style:parent-style-name="Standard" style:class="index">
      <style:paragraph-properties fo:margin-left="2.469cm" fo:margin-right="0cm" fo:margin-top="0cm" fo:margin-bottom="0.106cm" fo:text-indent="0cm" style:auto-text-indent="false">
        <style:tab-stops>
          <style:tab-stop style:position="13.504cm" style:type="right" style:leader-style="dotted" style:leader-text="."/>
        </style:tab-stops>
      </style:paragraph-properties>
      <style:text-properties style:font-name="Times New Roman" style:font-name-asian="Times New Roman1" style:language-asian="fr" style:country-asian="FR" style:font-size-complex="9pt"/>
    </style:style>
    <style:style style:name="Contents_20_9" style:display-name="Contents 9" style:family="paragraph" style:parent-style-name="Standard" style:class="index">
      <style:paragraph-properties fo:margin-left="2.822cm" fo:margin-right="0cm" fo:margin-top="0cm" fo:margin-bottom="0.106cm" fo:text-indent="0cm" style:auto-text-indent="false">
        <style:tab-stops>
          <style:tab-stop style:position="13.005cm" style:type="right" style:leader-style="dotted" style:leader-text="."/>
        </style:tab-stops>
      </style:paragraph-properties>
      <style:text-properties style:font-name="Times New Roman" style:font-name-asian="Times New Roman1" style:language-asian="fr" style:country-asian="FR" style:font-size-complex="9pt"/>
    </style:style>
    <style:style style:name="Annexes" style:family="paragraph">
      <style:paragraph-properties fo:margin-left="4.02cm" fo:margin-right="0cm" fo:margin-top="0cm" fo:margin-bottom="0cm" fo:text-align="start" style:justify-single-word="false" fo:text-indent="-0.635cm" style:auto-text-indent="false">
        <style:tab-stops>
          <style:tab-stop style:position="3cm"/>
        </style:tab-stops>
      </style:paragraph-properties>
      <style:text-properties fo:font-size="14pt" fo:font-style="italic" fo:font-weight="bold" style:font-size-asian="14pt" style:font-style-asian="italic" style:font-weight-asian="bold"/>
    </style:style>
    <style:style style:name="Reference_5f_Note_5f_Redacteur" style:display-name="Reference_Note_Redacteur" style:family="paragraph">
      <style:paragraph-properties fo:margin-left="0cm" fo:margin-right="0cm" fo:margin-top="0cm" fo:margin-bottom="0cm" fo:text-indent="0cm" style:auto-text-indent="false"/>
      <style:text-properties fo:font-size="9pt" fo:font-weight="bold" style:font-size-asian="9pt" style:font-weight-asian="bold"/>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efault_20_Paragraph_20_Font" style:display-name="Default Paragraph Font" style:family="text"/>
    <style:style style:name="Titre_20_1_20_Car" style:display-name="Titre 1 Car" style:family="text">
      <style:text-properties fo:font-variant="small-caps" fo:color="#000000" style:font-name="Verdana" fo:font-size="16pt" fo:letter-spacing="0.035cm" fo:font-weight="bold" style:font-name-asian="Times New Roman1" style:font-size-asian="16pt" style:language-asian="en" style:country-asian="US" style:font-weight-asian="bold" style:font-size-complex="14pt" style:font-weight-complex="bold"/>
    </style:style>
    <style:style style:name="Titre_20_2_20_Car" style:display-name="Titre 2 Car" style:family="text">
      <style:text-properties fo:color="#000000" style:font-name="Verdana" fo:font-size="14pt" fo:letter-spacing="0.035cm" fo:font-weight="bold" style:font-name-asian="Times New Roman1" style:font-size-asian="14pt" style:language-asian="en" style:country-asian="US" style:font-weight-asian="bold" style:font-size-complex="13pt" style:font-weight-complex="bold"/>
    </style:style>
    <style:style style:name="Titre_20_3_20_Car" style:display-name="Titre 3 Car" style:family="text">
      <style:text-properties fo:color="#000000" style:font-name="Verdana" fo:font-size="11pt" fo:letter-spacing="0.035cm" fo:font-weight="bold" style:font-name-asian="Times New Roman1" style:font-size-asian="11pt" style:language-asian="en" style:country-asian="US" style:font-weight-asian="bold" style:font-size-complex="11pt" style:font-weight-complex="bold"/>
    </style:style>
    <style:style style:name="Titre_20_4_20_Car" style:display-name="Titre 4 Car" style:family="text">
      <style:text-properties fo:color="#000000" fo:font-weight="bold" style:font-name-asian="Times New Roman1" style:language-asian="en" style:country-asian="US" style:font-weight-asian="bold" style:font-size-complex="11pt" style:font-style-complex="italic" style:font-weight-complex="bold"/>
    </style:style>
    <style:style style:name="Titre_20_5_20_Car" style:display-name="Titre 5 Car" style:family="text">
      <style:text-properties fo:font-size="9pt" fo:font-weight="bold" style:font-size-asian="9pt" style:language-asian="en" style:country-asian="US" style:font-weight-asian="bold" style:font-size-complex="11pt" style:font-weight-complex="bold"/>
    </style:style>
    <style:style style:name="Titre_20_6_20_Car" style:display-name="Titre 6 Car" style:family="text">
      <style:text-properties fo:color="#000000" style:font-name="Arial" fo:font-size="9pt" fo:font-weight="bold" style:font-name-asian="Times New Roman1" style:font-size-asian="9pt" style:font-weight-asian="bold"/>
    </style:style>
    <style:style style:name="Titre_20_7_20_Car" style:display-name="Titre 7 Car" style:family="text">
      <style:text-properties fo:color="#000000" style:font-name="Arial" fo:font-size="9pt" fo:font-weight="bold" style:font-name-asian="Times New Roman1" style:font-size-asian="9pt" style:font-weight-asian="bold"/>
    </style:style>
    <style:style style:name="Titre_20_8_20_Car" style:display-name="Titre 8 Car" style:family="text">
      <style:text-properties style:font-name="Arial" fo:font-style="italic" style:font-name-asian="Times New Roman1" style:font-style-asian="italic"/>
    </style:style>
    <style:style style:name="Titre_20_9_20_Car" style:display-name="Titre 9 Car" style:family="text">
      <style:text-properties style:font-name="Arial" fo:font-size="9pt" fo:font-style="italic" fo:font-weight="bold" style:font-name-asian="Times New Roman1" style:font-size-asian="9pt" style:font-style-asian="italic" style:font-weight-asian="bold"/>
    </style:style>
    <style:style style:name="retrait_20_puce_20_1_20_Car" style:display-name="retrait puce 1 Car" style:family="text">
      <style:text-properties fo:font-size="9pt" style:font-name-asian="Times New Roman1" style:font-size-asian="9pt" style:language-asian="en" style:country-asian="US"/>
    </style:style>
    <style:style style:name="Sous-titre_20_Car" style:display-name="Sous-titre Car" style:family="text">
      <style:text-properties fo:color="#000000" style:font-name="Verdana" fo:font-size="14pt" fo:letter-spacing="0.026cm" style:font-name-asian="Times New Roman1" style:font-size-asian="14pt" style:language-asian="en" style:country-asian="US" style:font-size-complex="12pt" style:font-style-complex="italic"/>
    </style:style>
    <style:style style:name="Subtle_20_Emphasis" style:display-name="Subtle Emphasis" style:family="text">
      <style:text-properties fo:color="#808080" fo:font-style="italic" style:font-style-asian="italic" style:font-style-complex="italic"/>
    </style:style>
    <style:style style:name="Titre_20_1_20_sans_20_num_20_Car" style:display-name="Titre 1 sans num Car" style:family="text"/>
    <style:style style:name="Titre_20_2_20_sans_20_num_20_Car" style:display-name="Titre 2 sans num Car" style:family="text"/>
    <style:style style:name="Gauche_20_Car" style:display-name="Gauche Car" style:family="text">
      <style:text-properties fo:font-size="9pt" style:font-size-asian="9pt" style:language-asian="en" style:country-asian="US" style:font-size-complex="11pt"/>
    </style:style>
    <style:style style:name="Note_20_de_20_bas_20_de_20_page_20_Car" style:display-name="Note de bas de page Car" style:family="text">
      <style:text-properties fo:font-size="8pt" style:font-size-asian="8pt" style:language-asian="en" style:country-asian="US"/>
    </style:style>
    <style:style style:name="Bas_20_de_20_page_20_Car" style:display-name="Bas de page Car" style:family="text">
      <style:text-properties style:font-name="Calibri" fo:font-size="8pt" style:font-name-asian="Calibri1" style:font-size-asian="8pt" style:language-asian="en" style:country-asian="US"/>
    </style:style>
    <style:style style:name="Style2_20_Car" style:display-name="Style2 Car" style:family="text">
      <style:text-properties fo:font-weight="bold" style:font-weight-asian="bold" style:font-weight-complex="bold"/>
    </style:style>
    <style:style style:name="J_20_Titre_20_2_20_av_20_num_20_Car" style:display-name="J Titre 2 av num Car" style:family="text">
      <style:text-properties style:font-name="Verdana" fo:font-size="14pt" fo:letter-spacing="0.035cm" fo:font-weight="bold" style:font-size-asian="14pt" style:language-asian="en" style:country-asian="US" style:font-weight-asian="bold" style:font-size-complex="11pt"/>
    </style:style>
    <style:style style:name="J_20_Titre_20_2_20_ss_20_num_20_Car" style:display-name="J Titre 2 ss num Car" style:family="text">
      <style:text-properties fo:font-weight="bold" style:font-weight-asian="bold"/>
    </style:style>
    <style:style style:name="footnote_20_reference" style:display-name="footnote reference" style:family="text">
      <style:text-properties style:text-position="super 58%"/>
    </style:style>
    <style:style style:name="Paragraphe_20_de_20_liste_20_Car" style:display-name="Paragraphe de liste Car" style:family="text">
      <style:text-properties fo:font-size="9pt" style:font-name-asian="Times New Roman1" style:font-size-asian="9pt" style:language-asian="en" style:country-asian="US"/>
    </style:style>
    <style:style style:name="J_20_Titre_20_3_20_av_20_num_20_Car" style:display-name="J Titre 3 av num Car" style:family="text">
      <style:text-properties style:font-name="Verdana" fo:font-size="11pt" fo:letter-spacing="0.035cm" fo:font-weight="bold" style:font-size-asian="11pt" style:font-weight-asian="bold" style:font-size-complex="11pt"/>
    </style:style>
    <style:style style:name="J_20_Titre_20_3_20_ss_20_num_20_Car" style:display-name="J Titre 3 ss num Car" style:family="text">
      <style:text-properties fo:font-weight="bold" style:font-weight-asian="bold"/>
    </style:style>
    <style:style style:name="Texte_20_de_20_bulles_20_Car" style:display-name="Texte de bulles Car" style:family="text">
      <style:text-properties fo:font-size="8pt" style:font-size-asian="8pt" style:language-asian="en" style:country-asian="US" style:font-name-complex="Tahoma1" style:font-size-complex="8pt"/>
    </style:style>
    <style:style style:name="J_20_Titre_20_1_20_av_20_num_20_Car" style:display-name="J Titre 1 av num Car" style:family="text">
      <style:text-properties style:font-name="Verdana" fo:font-size="16pt" fo:letter-spacing="0.035cm" fo:font-weight="bold" style:font-size-asian="16pt" style:language-asian="en" style:country-asian="US" style:font-weight-asian="bold" style:font-size-complex="11pt"/>
    </style:style>
    <style:style style:name="J_20_Titre_20_1_20_ss_20_num_20_Car" style:display-name="J Titre 1 ss num Car" style:family="text"/>
    <style:style style:name="Titre3_20_avec_20_num_20_Car" style:display-name="Titre3 avec num Car" style:family="text">
      <style:text-properties fo:color="#000000" style:font-name="Verdana" fo:font-size="14pt" fo:letter-spacing="0.035cm" fo:font-weight="bold" style:font-name-asian="Times New Roman1" style:font-size-asian="14pt" style:language-asian="en" style:country-asian="US" style:font-weight-asian="bold" style:font-size-complex="13pt" style:font-weight-complex="bold"/>
    </style:style>
    <style:style style:name="Titre_20_3_20_av_20_numérotation_20_Car" style:display-name="Titre 3 av numérotation Car" style:family="text">
      <style:text-properties fo:font-size="11pt" style:font-size-asian="11pt" style:font-size-complex="11pt" style:font-style-complex="italic"/>
    </style:style>
    <style:style style:name="Internet_20_link" style:display-name="Internet link" style:family="text">
      <style:text-properties fo:color="#0000ff"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En-tête_20_Car" style:display-name="En-tête Car" style:family="text">
      <style:text-properties fo:font-size="9pt" style:font-size-asian="9pt" style:language-asian="en" style:country-asian="US" style:font-size-complex="11pt"/>
    </style:style>
    <style:style style:name="Pied_20_de_20_page_20_Car" style:display-name="Pied de page Car" style:family="text">
      <style:text-properties fo:font-size="9pt" style:font-size-asian="9pt" style:language-asian="en" style:country-asian="US" style:font-size-complex="11pt"/>
    </style:style>
    <style:style style:name="Titre_20_Car" style:display-name="Titre Car" style:family="text">
      <style:text-properties fo:color="#17365d" style:font-name="Cambria" fo:font-size="26pt" fo:letter-spacing="0.009cm" style:letter-kerning="true" style:font-size-asian="26pt" style:language-asian="en" style:country-asian="US" style:font-name-complex="F" style:font-size-complex="26pt"/>
    </style:style>
    <style:style style:name="Titre_20_Car1" style:display-name="Titre Car1" style:family="text">
      <style:text-properties style:font-name="Calibri" fo:language="en" fo:country="US" style:font-name-asian="Times New Roman1" style:language-asian="en" style:country-asian="US" style:font-name-complex="Cambria1" style:font-size-complex="26pt" style:language-complex="en" style:country-complex="US"/>
    </style:style>
    <style:style style:name="annotation_20_reference" style:display-name="annotation reference" style:family="text">
      <style:text-properties fo:font-size="8pt" style:font-size-asian="8pt" style:font-size-complex="8pt"/>
    </style:style>
    <style:style style:name="Commentaire_20_Car" style:display-name="Commentaire Car" style:family="text">
      <style:text-properties style:language-asian="en" style:country-asian="US"/>
    </style:style>
    <style:style style:name="Objet_20_du_20_commentaire_20_Car" style:display-name="Objet du commentaire Car" style:family="text">
      <style:text-properties fo:font-weight="bold" style:font-weight-asian="bold" style:font-weight-complex="bold"/>
    </style:style>
    <style:style style:name="Retrait_20_normal_20_Car" style:display-name="Retrait normal Car" style:family="text">
      <style:text-properties style:font-name="Arial" style:font-name-asian="Times New Roman1"/>
    </style:style>
    <style:style style:name="Corps_20_de_20_note_20_Car" style:display-name="Corps de note Car" style:family="text">
      <style:text-properties style:font-name-asian="Times New Roman1"/>
    </style:style>
    <style:style style:name="Explorateur_20_de_20_documents_20_Car" style:display-name="Explorateur de documents Car" style:family="text">
      <style:text-properties style:font-name-asian="Times New Roman1"/>
    </style:style>
    <style:style style:name="page_20_number" style:display-name="page number" style:family="text"/>
    <style:style style:name="ListLabel_20_1" style:display-name="ListLabel 1" style:family="text">
      <style:text-properties fo:color="#8aafc5"/>
    </style:style>
    <style:style style:name="ListLabel_20_2" style:display-name="ListLabel 2" style:family="text">
      <style:text-properties style:font-name-complex="Courier New1"/>
    </style:style>
    <style:style style:name="ListLabel_20_3" style:display-name="ListLabel 3" style:family="text">
      <style:text-properties fo:color="#9cbad6" fo:font-size="12pt" style:font-size-asian="12pt" style:font-name-complex="Times New Roman1" style:font-size-complex="12pt"/>
    </style:style>
    <style:style style:name="ListLabel_20_4" style:display-name="ListLabel 4" style:family="text">
      <style:text-properties fo:color="#9cbad6"/>
    </style:style>
    <style:style style:name="ListLabel_20_5" style:display-name="ListLabel 5" style:family="text">
      <style:text-properties fo:color="#9cbad6" fo:font-size="10pt" style:font-size-asian="10pt" style:font-size-complex="12pt"/>
    </style:style>
    <style:style style:name="ListLabel_20_6" style:display-name="ListLabel 6" style:family="text">
      <style:text-properties fo:color="#4f81bd"/>
    </style:style>
    <style:style style:name="ListLabel_20_7" style:display-name="ListLabel 7" style:family="text">
      <style:text-properties fo:color="#00000a"/>
    </style:style>
    <style:style style:name="ListLabel_20_8" style:display-name="ListLabel 8" style:family="text">
      <style:text-properties fo:color="#8db3e2" fo:font-size="14pt" style:font-size-asian="14pt"/>
    </style:style>
    <style:style style:name="ListLabel_20_9" style:display-name="ListLabel 9" style:family="text">
      <style:text-properties fo:color="#8db3e2"/>
    </style:style>
    <style:style style:name="Footnote_20_Symbol" style:display-name="Footnote Symbol" style:family="text"/>
    <style:style style:name="Footnote_20_anchor" style:display-name="Footnote anchor" style:family="text">
      <style:text-properties style:text-position="super 58%"/>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master-page-name="Converted1">
      <style:paragraph-properties fo:text-align="end" style:justify-single-word="false" style:page-number="auto"/>
    </style:style>
    <style:style style:name="MP2" style:family="paragraph">
      <style:paragraph-properties fo:text-align="center"/>
      <style:text-properties fo:font-size="18pt"/>
    </style:style>
    <style:style style:name="MP3" style:family="paragraph" style:parent-style-name="Footer" style:master-page-name="Converted3">
      <style:paragraph-properties fo:text-align="end" style:justify-single-word="false" style:page-number="auto"/>
    </style:style>
    <style:style style:name="MP4" style:family="paragraph" style:parent-style-name="Footer" style:master-page-name="Converted35">
      <style:paragraph-properties fo:text-align="end" style:justify-single-word="false" style:page-number="auto"/>
    </style:style>
    <style:style style:name="Mgr1" style:family="graphic">
      <style:graphic-properties draw:stroke="none" svg:stroke-width="0.026cm" draw:stroke-linejoin="miter" draw:fill="none" style:repeat="stretch" draw:fill-image-ref-point="top-left"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vertical-pos="from-top" style:horizontal-pos="from-left" style:horizontal-rel="paragraph" draw:wrap-influence-on-position="once-concurrent" style:flow-with-text="false"/>
    </style:style>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header-footer-properties fo:min-height="0.499cm" fo:margin-left="0cm" fo:margin-right="0cm" fo:margin-top="0cm"/>
      </style:footer-style>
    </style:page-layout>
    <style:page-layout style:name="Mpm2">
      <style:page-layout-properties fo:page-width="21.59cm" fo:page-height="27.884cm" style:num-format="1" style:print-orientation="portrait" fo:margin-top="2.54cm" fo:margin-bottom="2.54cm" fo:margin-left="3.175cm" fo:margin-right="3.175cm" style:writing-mode="lr-tb" style:layout-grid-color="#c0c0c0" style:layout-grid-lines="22803" style:layout-grid-base-height="0.423cm" style:layout-grid-ruby-height="0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0.999cm" fo:page-height="29.699cm" style:num-format="1" style:print-orientation="portrait" fo:margin-top="2.499cm" fo:margin-bottom="1.249cm" fo:margin-left="2.499cm" fo:margin-right="2.499cm" style:writing-mode="lr-tb" style:layout-grid-color="#c0c0c0" style:layout-grid-lines="25951" style:layout-grid-base-height="0.423cm" style:layout-grid-ruby-height="0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header-footer-properties fo:min-height="1.251cm" fo:margin-left="0cm" fo:margin-right="0cm" fo:margin-top="1.15cm" style:dynamic-spacing="true"/>
      </style:footer-style>
    </style:page-layout>
  </office:automatic-styles>
  <office:master-styles>
    <style:master-page style:name="Standard" style:page-layout-name="Mpm1">
      <style:footer>
        <text:p text:style-name="MP1"><draw:frame text:anchor-type="as-char" svg:y="0cm" draw:z-index="5" draw:name="Picture 3" draw:style-name="Mgr1" draw:text-style-name="MP2" svg:width="21.125cm" svg:height="5.509cm"><draw:image xlink:href="Pictures/10000201000004DF000006E0B280B29E.png" xlink:type="simple" xlink:show="embed" xlink:actuate="onLoad"><text:p/></draw:image></draw:frame> <text:s text:c="4"/></text:p>
        <text:p text:style-name="Footer"/>
      </style:footer>
    </style:master-page>
    <style:master-page style:name="Converted1" style:page-layout-name="Mpm2"/>
    <style:master-page style:name="Converted2" style:page-layout-name="Mpm3">
      <style:footer>
        <text:p text:style-name="MP3"><draw:frame text:anchor-type="as-char" svg:y="0cm" draw:z-index="126" draw:name="Picture 7" draw:style-name="Mgr1" draw:text-style-name="MP2" svg:width="3.971cm" svg:height="0.724cm"><draw:image xlink:href="Pictures/2000000700000F83000002F73C9AB2C3.wmf" xlink:type="simple" xlink:show="embed" xlink:actuate="onLoad"><text:p/></draw:image></draw:frame> <text:s text:c="4"/><text:page-number text:select-page="current">122</text:page-number></text:p>
        <text:p text:style-name="Footer"><draw:frame text:anchor-type="as-char" svg:y="0cm" draw:z-index="247" draw:name="Picture 7" draw:style-name="Mgr1" draw:text-style-name="MP2" svg:width="3.973cm" svg:height="0.719cm"><draw:image xlink:href="Pictures/2000000700000F83000002F73C9AB2C3.wmf" xlink:type="simple" xlink:show="embed" xlink:actuate="onLoad"><text:p/></draw:image></draw:frame></text:p>
      </style:footer>
    </style:master-page>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Converted19" style:page-layout-name="Mpm2"/>
    <style:master-page style:name="Converted20" style:page-layout-name="Mpm2"/>
    <style:master-page style:name="Converted21" style:page-layout-name="Mpm2"/>
    <style:master-page style:name="Converted22" style:page-layout-name="Mpm2"/>
    <style:master-page style:name="Converted23" style:page-layout-name="Mpm2"/>
    <style:master-page style:name="Converted24" style:page-layout-name="Mpm2"/>
    <style:master-page style:name="Converted25" style:page-layout-name="Mpm2"/>
    <style:master-page style:name="Converted26" style:page-layout-name="Mpm2"/>
    <style:master-page style:name="Converted27" style:page-layout-name="Mpm2"/>
    <style:master-page style:name="Converted28" style:page-layout-name="Mpm2"/>
    <style:master-page style:name="Converted29" style:page-layout-name="Mpm2"/>
    <style:master-page style:name="Converted30" style:page-layout-name="Mpm2"/>
    <style:master-page style:name="Converted31" style:page-layout-name="Mpm2"/>
    <style:master-page style:name="Converted32" style:page-layout-name="Mpm2"/>
    <style:master-page style:name="Converted33" style:page-layout-name="Mpm2"/>
    <style:master-page style:name="Converted34" style:page-layout-name="Mpm1">
      <style:footer>
        <text:p text:style-name="MP4"><draw:frame text:anchor-type="as-char" svg:y="0cm" draw:z-index="529" draw:name="Picture 7" draw:style-name="Mgr1" draw:text-style-name="MP2" svg:width="3.971cm" svg:height="0.724cm"><draw:image xlink:href="Pictures/2000000700000F83000002F73C9AB2C3.wmf" xlink:type="simple" xlink:show="embed" xlink:actuate="onLoad"><text:p/></draw:image></draw:frame> <text:s text:c="4"/><text:page-number text:select-page="current">122</text:page-number></text:p>
        <text:p text:style-name="Footer"><draw:frame text:anchor-type="as-char" svg:y="0cm" draw:z-index="531" draw:name="Picture 7" draw:style-name="Mgr1" draw:text-style-name="MP2" svg:width="3.973cm" svg:height="0.719cm"><draw:image xlink:href="Pictures/2000000700000F83000002F73C9AB2C3.wmf" xlink:type="simple" xlink:show="embed" xlink:actuate="onLoad"><text:p/></draw:image></draw:frame></text:p>
      </style:footer>
    </style:master-page>
    <style:master-page style:name="Converted35"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initial-creator>Johan Schram</meta:initial-creator>
    <meta:editing-cycles>2</meta:editing-cycles>
    <meta:print-date>2010-11-25T10:15:16.87</meta:print-date>
    <meta:creation-date>2010-11-24T19:49:00</meta:creation-date>
    <dc:date>2010-11-25T10:37:21.07</dc:date>
    <meta:editing-duration>PT00H00M00S</meta:editing-duration>
    <meta:generator>OpenOffice.org/3.1$Win32 OpenOffice.org_project/310m19$Build-9420</meta:generator>
    <meta:document-statistic meta:table-count="8" meta:image-count="0" meta:object-count="1" meta:page-count="122" meta:paragraph-count="1319" meta:word-count="17270" meta:character-count="109928"/>
    <meta:template xlink:type="simple" xlink:actuate="onRequest" xlink:title="Normal" xlink:href=""/>
  </office:meta>
</office:document-meta>
</file>