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2000000900007F8900003CC725B245F2.svm" manifest:media-type=""/>
  <manifest:file-entry manifest:full-path="Pictures/20000009000097890000714ACC632287.svm"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Impact" svg:font-family="Impact" style:font-family-generic="swiss"/>
    <style:font-face style:name="Liberation Sans" svg:font-family="'Liberation Sans'" style:font-family-generic="swiss"/>
    <style:font-face style:name="Times New Roman" svg:font-family="'Times New Roman'" style:font-family-generic="roman" style:font-pitch="variable"/>
    <style:font-face style:name="Arial Unicode MS" svg:font-family="'Arial Unicode MS'" style:font-family-generic="swiss" style:font-pitch="variable"/>
    <style:font-face style:name="Liberation Sans1"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text-properties officeooo:rsid="001c913a" officeooo:paragraph-rsid="001c913a"/>
    </style:style>
    <style:style style:name="P2" style:family="paragraph" style:parent-style-name="Footer">
      <style:text-properties officeooo:rsid="001c913a" officeooo:paragraph-rsid="001c913a"/>
    </style:style>
    <style:style style:name="P3" style:family="paragraph" style:parent-style-name="Text_20_body">
      <style:paragraph-properties fo:margin-left="0cm" fo:margin-right="0cm" fo:margin-top="0cm" fo:margin-bottom="0cm" style:contextual-spacing="false" fo:text-indent="0cm" style:auto-text-indent="false"/>
    </style:style>
    <style:style style:name="P4" style:family="paragraph" style:parent-style-name="Text_20_body">
      <style:paragraph-properties fo:margin-left="0cm" fo:margin-right="0cm" fo:margin-top="0cm" fo:margin-bottom="0cm" style:contextual-spacing="false" fo:text-indent="0cm" style:auto-text-indent="false"/>
      <style:text-properties style:font-name="Liberation Sans1"/>
    </style:style>
    <style:style style:name="P5" style:family="paragraph" style:parent-style-name="Text_20_body">
      <style:paragraph-properties fo:margin-left="0cm" fo:margin-right="0cm" fo:margin-top="0cm" fo:margin-bottom="0cm" style:contextual-spacing="false" fo:text-indent="0cm" style:auto-text-indent="false"/>
      <style:text-properties style:font-name="Liberation Sans1" fo:font-weight="normal" style:font-weight-asian="normal" style:font-weight-complex="normal"/>
    </style:style>
    <style:style style:name="P6" style:family="paragraph" style:parent-style-name="Text_20_body">
      <style:paragraph-properties fo:margin-left="0cm" fo:margin-right="0cm" fo:margin-top="0cm" fo:margin-bottom="0cm" style:contextual-spacing="false" fo:text-align="start" style:justify-single-word="false" fo:text-indent="0cm" style:auto-text-indent="false"/>
      <style:text-properties style:font-name="Liberation Sans1" fo:font-size="14pt" style:text-underline-style="solid" style:text-underline-width="auto" style:text-underline-color="font-color" fo:font-weight="bold" style:font-size-asian="14pt" style:font-weight-asian="bold" style:font-size-complex="14pt" style:font-weight-complex="bold"/>
    </style:style>
    <style:style style:name="P7" style:family="paragraph" style:parent-style-name="Text_20_body">
      <style:paragraph-properties fo:margin-left="0cm" fo:margin-right="0cm" fo:margin-top="0cm" fo:margin-bottom="0cm" style:contextual-spacing="false" fo:text-indent="0cm" style:auto-text-indent="false"/>
      <style:text-properties style:font-name="Liberation Sans1" fo:font-size="11pt" style:font-size-asian="11pt" style:font-size-complex="11pt"/>
    </style:style>
    <style:style style:name="P8" style:family="paragraph" style:parent-style-name="Text_20_body">
      <style:paragraph-properties fo:margin-left="0cm" fo:margin-right="0cm" fo:margin-top="0cm" fo:margin-bottom="0cm" style:contextual-spacing="false" fo:text-indent="0cm" style:auto-text-indent="false"/>
      <style:text-properties style:font-name="Liberation Sans1" fo:font-size="11pt" fo:font-weight="bold" style:font-size-asian="11pt" style:font-size-complex="11pt"/>
    </style:style>
    <style:style style:name="P9" style:family="paragraph" style:parent-style-name="Text_20_body">
      <style:paragraph-properties fo:margin-left="0cm" fo:margin-right="0cm" fo:margin-top="0cm" fo:margin-bottom="0cm" style:contextual-spacing="false" fo:text-indent="0cm" style:auto-text-indent="false"/>
      <style:text-properties style:font-name="Liberation Sans1" fo:font-size="11pt" fo:font-weight="normal" style:font-size-asian="11pt" style:font-weight-asian="normal" style:font-size-complex="11pt" style:font-weight-complex="normal"/>
    </style:style>
    <style:style style:name="P10" style:family="paragraph" style:parent-style-name="Standard">
      <style:paragraph-properties fo:margin-left="0cm" fo:margin-right="0cm" fo:margin-top="0cm" fo:margin-bottom="0cm" style:contextual-spacing="false" fo:text-indent="0cm" style:auto-text-indent="false"/>
      <style:text-properties style:font-name="Liberation Sans1"/>
    </style:style>
    <style:style style:name="P11" style:family="paragraph" style:parent-style-name="Standard">
      <style:paragraph-properties fo:margin-left="0cm" fo:margin-right="0cm" fo:margin-top="0cm" fo:margin-bottom="0cm" style:contextual-spacing="false" fo:text-indent="0cm" style:auto-text-indent="false"/>
      <style:text-properties style:font-name="Liberation Sans1" style:text-underline-style="solid" style:text-underline-width="auto" style:text-underline-color="font-color"/>
    </style:style>
    <style:style style:name="P12" style:family="paragraph" style:parent-style-name="Standard">
      <style:paragraph-properties fo:margin-left="0cm" fo:margin-right="0cm" fo:margin-top="0cm" fo:margin-bottom="0cm" style:contextual-spacing="false" fo:text-indent="0cm" style:auto-text-indent="false"/>
      <style:text-properties fo:color="#000000" style:text-line-through-style="none" style:font-name="Liberation Sans1" fo:font-size="11.5pt" style:text-underline-style="none" fo:font-weight="normal" style:font-size-asian="11.5pt" style:font-weight-asian="normal"/>
    </style:style>
    <style:style style:name="P13" style:family="paragraph" style:parent-style-name="Heading_20_3">
      <style:paragraph-properties fo:margin-left="0cm" fo:margin-right="0cm" fo:margin-top="0cm" fo:margin-bottom="0cm" style:contextual-spacing="false" fo:text-indent="0cm" style:auto-text-indent="false"/>
    </style:style>
    <style:style style:name="P14" style:family="paragraph" style:parent-style-name="Heading_20_3">
      <style:paragraph-properties fo:margin-left="0cm" fo:margin-right="0cm" fo:margin-top="0cm" fo:margin-bottom="0cm" style:contextual-spacing="false" fo:text-indent="0cm" style:auto-text-indent="false"/>
      <style:text-properties style:font-name="Liberation Sans1"/>
    </style:style>
    <style:style style:name="P15" style:family="paragraph" style:parent-style-name="Heading_20_3">
      <style:paragraph-properties fo:margin-left="0cm" fo:margin-right="0cm" fo:margin-top="0cm" fo:margin-bottom="0cm" style:contextual-spacing="false" fo:text-indent="0cm" style:auto-text-indent="false"/>
      <style:text-properties style:font-name="Liberation Sans1" style:text-underline-style="solid" style:text-underline-width="auto" style:text-underline-color="font-color"/>
    </style:style>
    <style:style style:name="P16" style:family="paragraph" style:parent-style-name="Heading_20_3">
      <style:paragraph-properties fo:margin-left="0cm" fo:margin-right="0cm" fo:margin-top="0cm" fo:margin-bottom="0cm" style:contextual-spacing="false" fo:text-indent="0cm" style:auto-text-indent="false"/>
      <style:text-properties style:font-name="Liberation Sans1" fo:font-size="11pt" style:text-underline-style="solid" style:text-underline-width="auto" style:text-underline-color="font-color" fo:font-weight="bold" style:font-size-asian="11pt" style:font-size-complex="11pt"/>
    </style:style>
    <style:style style:name="P17" style:family="paragraph" style:parent-style-name="Text_20_body">
      <style:paragraph-properties fo:margin-top="0cm" fo:margin-bottom="0cm" style:contextual-spacing="false"/>
    </style:style>
    <style:style style:name="P18" style:family="paragraph" style:parent-style-name="Text_20_body">
      <style:paragraph-properties fo:margin-top="0cm" fo:margin-bottom="0cm" style:contextual-spacing="false"/>
      <style:text-properties style:font-name="Liberation Sans1"/>
    </style:style>
    <style:style style:name="P19" style:family="paragraph" style:parent-style-name="Text_20_body">
      <style:paragraph-properties fo:margin-top="0cm" fo:margin-bottom="0cm" style:contextual-spacing="false" fo:text-align="end" style:justify-single-word="false"/>
      <style:text-properties style:font-name="Liberation Sans1" fo:font-size="10pt" style:font-size-asian="10pt" style:font-size-complex="10pt"/>
    </style:style>
    <style:style style:name="P20" style:family="paragraph" style:parent-style-name="Text_20_body">
      <style:paragraph-properties fo:margin-top="0cm" fo:margin-bottom="0cm" style:contextual-spacing="false"/>
      <style:text-properties style:font-name="Liberation Sans1" fo:font-size="14pt" style:text-underline-style="solid" style:text-underline-width="auto" style:text-underline-color="font-color" fo:font-weight="bold" style:font-size-asian="14pt" style:font-weight-asian="bold" style:font-size-complex="14pt" style:font-weight-complex="bold"/>
    </style:style>
    <style:style style:name="P21" style:family="paragraph" style:parent-style-name="Text_20_body">
      <style:paragraph-properties fo:margin-top="0cm" fo:margin-bottom="0cm" style:contextual-spacing="false"/>
      <style:text-properties style:font-name="Liberation Sans1" fo:font-weight="bold"/>
    </style:style>
    <style:style style:name="P22" style:family="paragraph" style:parent-style-name="Text_20_body">
      <style:paragraph-properties fo:margin-top="0cm" fo:margin-bottom="0cm" style:contextual-spacing="false"/>
      <style:text-properties style:font-name="Liberation Sans1" fo:font-weight="bold" style:font-weight-asian="bold" style:font-weight-complex="bold"/>
    </style:style>
    <style:style style:name="P23" style:family="paragraph" style:parent-style-name="Text_20_body">
      <style:paragraph-properties fo:margin-top="0cm" fo:margin-bottom="0cm" style:contextual-spacing="false"/>
      <style:text-properties style:font-name="Liberation Sans1" fo:font-style="normal" style:font-style-asian="normal" style:font-style-complex="normal"/>
    </style:style>
    <style:style style:name="P24" style:family="paragraph" style:parent-style-name="Text_20_body">
      <style:paragraph-properties fo:margin-top="0cm" fo:margin-bottom="0cm" style:contextual-spacing="false"/>
      <style:text-properties style:font-name="Liberation Sans1" fo:font-size="11pt" style:font-size-asian="10.5pt"/>
    </style:style>
    <style:style style:name="P25" style:family="paragraph" style:parent-style-name="Text_20_body">
      <style:paragraph-properties fo:margin-top="0cm" fo:margin-bottom="0cm" style:contextual-spacing="false"/>
      <style:text-properties style:font-name="Liberation Sans1" fo:font-size="11pt" style:font-size-asian="11pt" style:font-size-complex="11pt"/>
    </style:style>
    <style:style style:name="P26" style:family="paragraph" style:parent-style-name="Text_20_body">
      <style:paragraph-properties fo:margin-top="0cm" fo:margin-bottom="0cm" style:contextual-spacing="false"/>
      <style:text-properties style:font-name="Liberation Sans1" style:text-underline-style="solid" style:text-underline-width="auto" style:text-underline-color="font-color"/>
    </style:style>
    <style:style style:name="P27" style:family="paragraph" style:parent-style-name="Text_20_body">
      <style:paragraph-properties fo:margin-top="0cm" fo:margin-bottom="0cm" style:contextual-spacing="false"/>
      <style:text-properties style:font-name="Liberation Sans1" fo:font-weight="normal" style:font-weight-asian="normal" style:font-weight-complex="normal"/>
    </style:style>
    <style:style style:name="P28" style:family="paragraph" style:parent-style-name="Text_20_body">
      <style:paragraph-properties fo:margin-top="0cm" fo:margin-bottom="0cm" style:contextual-spacing="false" fo:text-align="justify" style:justify-single-word="false"/>
    </style:style>
    <style:style style:name="P29" style:family="paragraph" style:parent-style-name="Text_20_body">
      <style:paragraph-properties fo:margin-top="0cm" fo:margin-bottom="0cm" style:contextual-spacing="false"/>
      <style:text-properties fo:font-style="normal" style:font-style-asian="normal" style:font-style-complex="normal"/>
    </style:style>
    <style:style style:name="P30" style:family="paragraph" style:parent-style-name="Text_20_body">
      <style:paragraph-properties fo:margin-top="0cm" fo:margin-bottom="0cm" style:contextual-spacing="false"/>
      <style:text-properties fo:font-weight="bold" style:font-weight-asian="bold" style:font-weight-complex="bold"/>
    </style:style>
    <style:style style:name="P31" style:family="paragraph" style:parent-style-name="Text_20_body">
      <style:paragraph-properties fo:margin-top="0cm" fo:margin-bottom="0cm" style:contextual-spacing="false" style:shadow="none"/>
    </style:style>
    <style:style style:name="P32" style:family="paragraph" style:parent-style-name="Text_20_body">
      <style:paragraph-properties fo:margin-top="0cm" fo:margin-bottom="0cm" style:contextual-spacing="false" style:shadow="none"/>
      <style:text-properties style:font-name="Liberation Sans1"/>
    </style:style>
    <style:style style:name="P33" style:family="paragraph" style:parent-style-name="Text_20_body">
      <style:paragraph-properties fo:margin-top="0cm" fo:margin-bottom="0cm" style:contextual-spacing="false" style:shadow="none"/>
      <style:text-properties style:font-name="Liberation Sans1" fo:font-weight="normal" style:font-weight-asian="normal" style:font-weight-complex="normal"/>
    </style:style>
    <style:style style:name="P34" style:family="paragraph" style:parent-style-name="Text_20_body">
      <style:paragraph-properties fo:margin-top="0cm" fo:margin-bottom="0cm" style:contextual-spacing="false" style:shadow="none"/>
      <style:text-properties style:font-name="Liberation Sans1" fo:font-style="normal" style:font-style-asian="normal" style:font-style-complex="normal"/>
    </style:style>
    <style:style style:name="P35" style:family="paragraph" style:parent-style-name="Text_20_body">
      <style:paragraph-properties fo:margin-top="0cm" fo:margin-bottom="0cm" style:contextual-spacing="false" style:shadow="none"/>
      <style:text-properties style:font-name="Liberation Sans1" fo:font-size="14pt" style:text-underline-style="solid" style:text-underline-width="auto" style:text-underline-color="font-color" fo:font-weight="bold" style:font-size-asian="14pt" style:font-weight-asian="bold" style:font-size-complex="14pt" style:font-weight-complex="bold"/>
    </style:style>
    <style:style style:name="P36" style:family="paragraph" style:parent-style-name="Heading_20_3">
      <style:paragraph-properties fo:margin-top="0cm" fo:margin-bottom="0cm" style:contextual-spacing="false" style:shadow="none"/>
    </style:style>
    <style:style style:name="P37" style:family="paragraph" style:parent-style-name="Standard">
      <style:paragraph-properties fo:margin-top="0cm" fo:margin-bottom="0cm" style:contextual-spacing="false"/>
    </style:style>
    <style:style style:name="P38" style:family="paragraph" style:parent-style-name="Standard">
      <style:paragraph-properties fo:margin-top="0cm" fo:margin-bottom="0cm" style:contextual-spacing="false"/>
      <style:text-properties style:font-name="Liberation Sans1"/>
    </style:style>
    <style:style style:name="P39" style:family="paragraph" style:parent-style-name="Standard">
      <style:paragraph-properties fo:margin-top="0cm" fo:margin-bottom="0cm" style:contextual-spacing="false"/>
      <style:text-properties style:font-name="Liberation Sans1" style:text-underline-style="solid" style:text-underline-width="auto" style:text-underline-color="font-color"/>
    </style:style>
    <style:style style:name="P40" style:family="paragraph" style:parent-style-name="Standard">
      <style:paragraph-properties fo:margin-top="0cm" fo:margin-bottom="0cm" style:contextual-spacing="false"/>
      <style:text-properties style:font-name="Liberation Sans1" style:text-underline-style="solid" style:text-underline-width="auto" style:text-underline-color="font-color" fo:font-weight="bold" style:font-weight-asian="bold" style:font-weight-complex="bold"/>
    </style:style>
    <style:style style:name="P41" style:family="paragraph" style:parent-style-name="Heading_20_3">
      <style:paragraph-properties fo:margin-top="0cm" fo:margin-bottom="0cm" style:contextual-spacing="false"/>
      <style:text-properties style:text-underline-style="solid" style:text-underline-width="auto" style:text-underline-color="font-color"/>
    </style:style>
    <style:style style:name="P42" style:family="paragraph" style:parent-style-name="Heading_20_3">
      <style:paragraph-properties fo:margin-top="0cm" fo:margin-bottom="0cm" style:contextual-spacing="false"/>
      <style:text-properties style:font-name="Liberation Sans1"/>
    </style:style>
    <style:style style:name="P43" style:family="paragraph" style:parent-style-name="Heading_20_3">
      <style:paragraph-properties fo:margin-top="0cm" fo:margin-bottom="0cm" style:contextual-spacing="false"/>
      <style:text-properties style:font-name="Liberation Sans1" style:text-underline-style="solid" style:text-underline-width="auto" style:text-underline-color="font-color"/>
    </style:style>
    <style:style style:name="P44" style:family="paragraph" style:parent-style-name="Heading_20_3">
      <style:paragraph-properties fo:margin-top="0cm" fo:margin-bottom="0cm" style:contextual-spacing="false"/>
      <style:text-properties style:font-name="Liberation Sans1" fo:font-size="11pt" style:text-underline-style="solid" style:text-underline-width="auto" style:text-underline-color="font-color" style:font-size-asian="11pt" style:font-size-complex="11pt"/>
    </style:style>
    <style:style style:name="P45" style:family="paragraph" style:parent-style-name="Standard">
      <style:paragraph-properties fo:margin-top="0cm" fo:margin-bottom="0cm" style:contextual-spacing="false" fo:text-align="center" style:justify-single-word="false" fo:background-color="#0000ff" fo:padding="0.15cm" fo:border="0.06pt solid #000000" style:shadow="none">
        <style:background-image/>
      </style:paragraph-properties>
      <style:text-properties fo:color="#ffffff" style:font-name="Liberation Sans1" fo:font-size="16pt" fo:font-weight="bold" style:font-size-asian="16pt" style:font-weight-asian="bold" style:font-size-complex="16pt" style:font-weight-complex="bold"/>
    </style:style>
    <style:style style:name="P46" style:family="paragraph" style:parent-style-name="Standard">
      <style:paragraph-properties fo:margin-top="0cm" fo:margin-bottom="0cm" style:contextual-spacing="false" fo:background-color="transparent">
        <style:background-image/>
      </style:paragraph-properties>
      <style:text-properties style:font-name="Liberation Sans1" fo:font-size="14pt" style:text-underline-style="solid" style:text-underline-width="auto" style:text-underline-color="font-color" fo:font-weight="bold" fo:background-color="transparent" style:font-size-asian="14pt" style:font-weight-asian="bold" style:font-size-complex="14pt" style:font-weight-complex="bold"/>
    </style:style>
    <style:style style:name="P47" style:family="paragraph" style:parent-style-name="Heading_20_2">
      <style:paragraph-properties fo:margin-top="0cm" fo:margin-bottom="0cm" style:contextual-spacing="false"/>
    </style:style>
    <style:style style:name="P48" style:family="paragraph" style:parent-style-name="Heading_20_2">
      <style:paragraph-properties fo:margin-top="0cm" fo:margin-bottom="0cm" style:contextual-spacing="false"/>
      <style:text-properties style:font-name="Liberation Sans1"/>
    </style:style>
    <style:style style:name="P49" style:family="paragraph" style:parent-style-name="Text_20_body">
      <style:paragraph-properties fo:margin-top="0cm" fo:margin-bottom="0cm" style:contextual-spacing="false" fo:padding="0cm" fo:border="none"/>
    </style:style>
    <style:style style:name="P50" style:family="paragraph" style:parent-style-name="Text_20_body">
      <style:paragraph-properties fo:margin-left="0cm" fo:margin-right="1.27cm" fo:text-indent="0cm" style:auto-text-indent="false"/>
    </style:style>
    <style:style style:name="P51" style:family="paragraph" style:parent-style-name="Text_20_body">
      <style:paragraph-properties fo:margin-left="0cm" fo:margin-right="1.27cm" fo:text-indent="0cm" style:auto-text-indent="false"/>
      <style:text-properties style:font-name="Liberation Sans1" fo:font-size="11pt"/>
    </style:style>
    <style:style style:name="P52" style:family="paragraph" style:parent-style-name="Heading_20_5">
      <style:paragraph-properties fo:margin-left="0cm" fo:margin-right="1.27cm" fo:text-indent="0cm" style:auto-text-indent="false"/>
      <style:text-properties style:font-name="Liberation Sans1"/>
    </style:style>
    <style:style style:name="P53" style:family="paragraph" style:parent-style-name="Standard">
      <style:text-properties fo:color="#000000" style:text-line-through-style="none" style:font-name="Liberation Sans1" fo:font-size="11.5pt" style:text-underline-style="none" fo:font-weight="normal" style:font-size-asian="11.5pt" style:font-weight-asian="normal"/>
    </style:style>
    <style:style style:name="P54" style:family="paragraph" style:parent-style-name="Standard">
      <style:paragraph-properties fo:margin-left="0.741cm" fo:margin-right="0cm" fo:margin-top="0cm" fo:margin-bottom="0cm" style:contextual-spacing="false" fo:text-indent="0cm" style:auto-text-indent="false"/>
      <style:text-properties style:font-name="Liberation Sans1"/>
    </style:style>
    <style:style style:name="P55" style:family="paragraph" style:parent-style-name="Heading_20_3">
      <style:text-properties style:font-name="Liberation Sans1" style:text-underline-style="solid" style:text-underline-width="auto" style:text-underline-color="font-color"/>
    </style:style>
    <style:style style:name="P56" style:family="paragraph" style:parent-style-name="Heading_20_3">
      <style:paragraph-properties fo:margin-top="0.42cm" fo:margin-bottom="0cm" style:contextual-spacing="false"/>
      <style:text-properties style:font-name="Liberation Sans1" fo:font-size="11pt" fo:font-weight="bold" style:font-size-asian="10.5pt" style:font-weight-asian="bold" style:font-weight-complex="bold"/>
    </style:style>
    <style:style style:name="P57" style:family="paragraph" style:parent-style-name="Text_20_body">
      <style:text-properties style:font-name="Liberation Sans1"/>
    </style:style>
    <style:style style:name="P58" style:family="paragraph" style:parent-style-name="Text_20_body">
      <style:text-properties style:font-name="Liberation Sans1" fo:font-size="12pt" style:text-underline-style="solid" style:text-underline-width="auto" style:text-underline-color="font-color" fo:font-weight="bold" style:font-name-asian="SimSun" style:font-size-asian="12pt" style:font-weight-asian="bold" style:font-name-complex="Mangal" style:font-size-complex="12pt" style:font-weight-complex="bold"/>
    </style:style>
    <style:style style:name="P59" style:family="paragraph" style:parent-style-name="Text_20_body">
      <style:text-properties style:font-name="Liberation Sans1" fo:font-weight="normal" style:font-weight-asian="normal" style:font-weight-complex="normal"/>
    </style:style>
    <style:style style:name="P60" style:family="paragraph" style:parent-style-name="Text_20_body">
      <style:text-properties style:font-name="Liberation Sans1" fo:font-weight="bold" style:font-weight-asian="bold" style:font-weight-complex="bold"/>
    </style:style>
    <style:style style:name="P61" style:family="paragraph" style:parent-style-name="Text_20_body">
      <style:text-properties style:font-name="Liberation Sans1" fo:font-size="11pt" style:font-size-asian="11pt" style:font-size-complex="11pt"/>
    </style:style>
    <style:style style:name="P62" style:family="paragraph" style:parent-style-name="Text_20_body">
      <style:text-properties style:font-name="Liberation Sans1" style:text-underline-style="solid" style:text-underline-width="auto" style:text-underline-color="font-color"/>
    </style:style>
    <style:style style:name="P63" style:family="paragraph" style:parent-style-name="Text_20_body">
      <style:text-properties style:font-name="Liberation Sans1" fo:font-size="14pt" style:text-underline-style="solid" style:text-underline-width="auto" style:text-underline-color="font-color" fo:font-weight="bold" style:font-name-asian="SimSun" style:font-size-asian="14pt" style:font-weight-asian="bold" style:font-name-complex="Mangal" style:font-size-complex="14pt" style:font-weight-complex="bold"/>
    </style:style>
    <style:style style:name="P64" style:family="paragraph" style:parent-style-name="Text_20_body">
      <style:text-properties style:text-line-through-style="none" style:font-name="Liberation Sans1" fo:font-size="12pt" style:text-underline-style="solid" style:text-underline-width="auto" style:text-underline-color="font-color" fo:font-weight="bold" style:font-size-asian="12pt" style:font-weight-asian="bold" style:font-size-complex="12pt" style:font-weight-complex="bold"/>
    </style:style>
    <style:style style:name="P65" style:family="paragraph" style:parent-style-name="Text_20_body">
      <style:text-properties fo:color="#000000"/>
    </style:style>
    <style:style style:name="P66" style:family="paragraph" style:parent-style-name="Text_20_body">
      <style:text-properties fo:font-weight="normal" style:font-weight-asian="normal" style:font-weight-complex="normal"/>
    </style:style>
    <style:style style:name="P67" style:family="paragraph" style:parent-style-name="Text_20_body">
      <style:paragraph-properties fo:margin-left="0.635cm" fo:margin-right="0cm" fo:text-indent="0cm" style:auto-text-indent="false"/>
      <style:text-properties style:font-name="Liberation Sans1"/>
    </style:style>
    <style:style style:name="P68" style:family="paragraph" style:parent-style-name="Text_20_body">
      <style:paragraph-properties fo:margin-left="0.635cm" fo:margin-right="0cm" fo:margin-top="0cm" fo:margin-bottom="0cm" style:contextual-spacing="false" fo:text-indent="0cm" style:auto-text-indent="false"/>
      <style:text-properties style:font-name="Liberation Sans1" fo:font-size="11pt" style:font-size-asian="11pt" style:font-size-complex="11pt"/>
    </style:style>
    <style:style style:name="P69" style:family="paragraph" style:parent-style-name="Text_20_body">
      <style:paragraph-properties fo:margin-top="0cm" fo:margin-bottom="0.423cm" style:contextual-spacing="false"/>
    </style:style>
    <style:style style:name="P70" style:family="paragraph" style:parent-style-name="Text_20_body" style:list-style-name="L2">
      <style:text-properties style:font-name="Liberation Sans1"/>
    </style:style>
    <style:style style:name="P71" style:family="paragraph" style:parent-style-name="Text_20_body" style:list-style-name="L11">
      <style:text-properties style:font-name="Liberation Sans1"/>
    </style:style>
    <style:style style:name="P72" style:family="paragraph" style:parent-style-name="Text_20_body" style:list-style-name="L22">
      <style:text-properties style:font-name="Liberation Sans1"/>
    </style:style>
    <style:style style:name="P73" style:family="paragraph" style:parent-style-name="Text_20_body" style:list-style-name="L23">
      <style:text-properties style:font-name="Liberation Sans1"/>
    </style:style>
    <style:style style:name="P74" style:family="paragraph" style:parent-style-name="Text_20_body" style:list-style-name="L5"/>
    <style:style style:name="P75" style:family="paragraph" style:parent-style-name="Text_20_body" style:list-style-name="L10"/>
    <style:style style:name="P76" style:family="paragraph" style:parent-style-name="Text_20_body" style:list-style-name="L17"/>
    <style:style style:name="P77" style:family="paragraph" style:parent-style-name="Text_20_body" style:list-style-name="L2">
      <style:paragraph-properties fo:margin-top="0cm" fo:margin-bottom="0.049cm" style:contextual-spacing="false" style:shadow="none"/>
      <style:text-properties style:font-name="Liberation Sans1"/>
    </style:style>
    <style:style style:name="P78" style:family="paragraph" style:parent-style-name="Text_20_body" style:list-style-name="L2">
      <style:paragraph-properties fo:margin-top="0cm" fo:margin-bottom="0.049cm" style:contextual-spacing="false" style:shadow="none"/>
      <style:text-properties fo:color="#666666" style:font-name="Liberation Sans1"/>
    </style:style>
    <style:style style:name="P79" style:family="paragraph" style:parent-style-name="Text_20_body" style:list-style-name="L2">
      <style:paragraph-properties fo:margin-top="0cm" fo:margin-bottom="0.049cm" style:contextual-spacing="false"/>
      <style:text-properties fo:color="#666666" style:font-name="Liberation Sans1"/>
    </style:style>
    <style:style style:name="P80" style:family="paragraph" style:parent-style-name="Text_20_body" style:list-style-name="L5">
      <style:paragraph-properties fo:margin-top="0cm" fo:margin-bottom="0.049cm" style:contextual-spacing="false"/>
    </style:style>
    <style:style style:name="P81" style:family="paragraph" style:parent-style-name="Text_20_body" style:list-style-name="L2">
      <style:paragraph-properties fo:margin-top="0cm" fo:margin-bottom="0.109cm" style:contextual-spacing="false"/>
    </style:style>
    <style:style style:name="P82" style:family="paragraph" style:parent-style-name="Text_20_body" style:list-style-name="L4">
      <style:paragraph-properties fo:margin-top="0cm" fo:margin-bottom="0.109cm" style:contextual-spacing="false"/>
    </style:style>
    <style:style style:name="P83" style:family="paragraph" style:parent-style-name="Text_20_body" style:list-style-name="L4">
      <style:paragraph-properties fo:margin-top="0cm" fo:margin-bottom="0.109cm" style:contextual-spacing="false"/>
      <style:text-properties style:font-name="Liberation Sans1"/>
    </style:style>
    <style:style style:name="P84" style:family="paragraph" style:parent-style-name="Text_20_body" style:list-style-name="L3">
      <style:paragraph-properties fo:margin-top="0cm" fo:margin-bottom="0cm" style:contextual-spacing="false"/>
      <style:text-properties style:font-name="Liberation Sans1" fo:font-weight="normal" style:font-weight-asian="normal" style:font-weight-complex="normal"/>
    </style:style>
    <style:style style:name="P85" style:family="paragraph" style:parent-style-name="Text_20_body" style:list-style-name="L6">
      <style:paragraph-properties fo:margin-top="0cm" fo:margin-bottom="0cm" style:contextual-spacing="false"/>
      <style:text-properties style:font-name="Liberation Sans1" fo:font-size="11pt" style:font-size-asian="11pt" style:font-size-complex="11pt"/>
    </style:style>
    <style:style style:name="P86" style:family="paragraph" style:parent-style-name="Text_20_body" style:list-style-name="L7">
      <style:paragraph-properties fo:margin-top="0cm" fo:margin-bottom="0cm" style:contextual-spacing="false"/>
      <style:text-properties style:font-name="Liberation Sans1"/>
    </style:style>
    <style:style style:name="P87" style:family="paragraph" style:parent-style-name="Text_20_body" style:list-style-name="L8">
      <style:paragraph-properties fo:margin-top="0cm" fo:margin-bottom="0cm" style:contextual-spacing="false"/>
      <style:text-properties style:font-name="Liberation Sans1"/>
    </style:style>
    <style:style style:name="P88" style:family="paragraph" style:parent-style-name="Text_20_body" style:list-style-name="L12">
      <style:paragraph-properties fo:margin-top="0cm" fo:margin-bottom="0cm" style:contextual-spacing="false"/>
      <style:text-properties style:font-name="Liberation Sans1"/>
    </style:style>
    <style:style style:name="P89" style:family="paragraph" style:parent-style-name="Text_20_body" style:list-style-name="L13">
      <style:paragraph-properties fo:margin-top="0cm" fo:margin-bottom="0cm" style:contextual-spacing="false"/>
      <style:text-properties style:font-name="Liberation Sans1"/>
    </style:style>
    <style:style style:name="P90" style:family="paragraph" style:parent-style-name="Text_20_body" style:list-style-name="L14">
      <style:paragraph-properties fo:margin-top="0cm" fo:margin-bottom="0cm" style:contextual-spacing="false"/>
      <style:text-properties style:font-name="Liberation Sans1"/>
    </style:style>
    <style:style style:name="P91" style:family="paragraph" style:parent-style-name="Text_20_body" style:list-style-name="L15">
      <style:paragraph-properties fo:margin-top="0cm" fo:margin-bottom="0cm" style:contextual-spacing="false"/>
      <style:text-properties style:font-name="Liberation Sans1"/>
    </style:style>
    <style:style style:name="P92" style:family="paragraph" style:parent-style-name="Text_20_body" style:list-style-name="L19">
      <style:paragraph-properties fo:margin-top="0cm" fo:margin-bottom="0cm" style:contextual-spacing="false"/>
      <style:text-properties style:font-name="Liberation Sans1"/>
    </style:style>
    <style:style style:name="P93" style:family="paragraph" style:parent-style-name="Text_20_body" style:list-style-name="L20">
      <style:paragraph-properties fo:margin-top="0cm" fo:margin-bottom="0cm" style:contextual-spacing="false"/>
      <style:text-properties style:font-name="Liberation Sans1"/>
    </style:style>
    <style:style style:name="P94" style:family="paragraph" style:parent-style-name="Text_20_body" style:list-style-name="L21">
      <style:paragraph-properties fo:margin-top="0cm" fo:margin-bottom="0cm" style:contextual-spacing="false"/>
      <style:text-properties style:font-name="Liberation Sans1"/>
    </style:style>
    <style:style style:name="P95" style:family="paragraph" style:parent-style-name="Text_20_body" style:list-style-name="L2">
      <style:paragraph-properties fo:margin-top="0cm" fo:margin-bottom="0cm" style:contextual-spacing="false"/>
    </style:style>
    <style:style style:name="P96" style:family="paragraph" style:parent-style-name="Text_20_body" style:list-style-name="L16">
      <style:paragraph-properties fo:margin-top="0cm" fo:margin-bottom="0cm" style:contextual-spacing="false"/>
    </style:style>
    <style:style style:name="P97" style:family="paragraph" style:parent-style-name="Text_20_body" style:list-style-name="L17">
      <style:paragraph-properties fo:margin-top="0cm" fo:margin-bottom="0cm" style:contextual-spacing="false"/>
    </style:style>
    <style:style style:name="P98" style:family="paragraph" style:parent-style-name="Text_20_body" style:list-style-name="L21">
      <style:paragraph-properties fo:margin-top="0cm" fo:margin-bottom="0cm" style:contextual-spacing="false"/>
    </style:style>
    <style:style style:name="P99" style:family="paragraph" style:parent-style-name="Text_20_body" style:list-style-name="L18">
      <style:paragraph-properties fo:margin-top="0cm" fo:margin-bottom="0cm" style:contextual-spacing="false" style:shadow="none"/>
      <style:text-properties style:font-name="Liberation Sans1"/>
    </style:style>
    <style:style style:name="P100" style:family="paragraph" style:parent-style-name="Text_20_body" style:list-style-name="L9">
      <style:paragraph-properties fo:margin-left="0cm" fo:margin-right="1.27cm" fo:margin-top="0cm" fo:margin-bottom="0cm" style:contextual-spacing="false" fo:text-indent="0cm" style:auto-text-indent="false"/>
      <style:text-properties style:font-name="Liberation Sans1" fo:font-size="11pt"/>
    </style:style>
    <style:style style:name="P101" style:family="paragraph" style:parent-style-name="Text_20_body" style:list-style-name="L9">
      <style:paragraph-properties fo:margin-left="0cm" fo:margin-right="1.27cm" fo:text-indent="0cm" style:auto-text-indent="false"/>
      <style:text-properties style:font-name="Liberation Sans1" fo:font-size="11pt"/>
    </style:style>
    <style:style style:name="P102" style:family="paragraph" style:parent-style-name="Standard">
      <style:paragraph-properties fo:margin-top="0cm" fo:margin-bottom="0cm" style:contextual-spacing="false"/>
    </style:style>
    <style:style style:name="P103" style:family="paragraph" style:parent-style-name="Heading_20_1">
      <style:paragraph-properties fo:margin-top="0cm" fo:margin-bottom="0cm" style:contextual-spacing="false" fo:text-align="center" style:justify-single-word="false" fo:padding="0.049cm" fo:border="0.06pt solid #000000" style:shadow="none"/>
    </style:style>
    <style:style style:name="P104" style:family="paragraph" style:parent-style-name="Heading_20_1">
      <style:paragraph-properties fo:margin-top="0cm" fo:margin-bottom="0cm" style:contextual-spacing="false" fo:text-align="center" style:justify-single-word="false" fo:break-before="page" fo:padding="0.049cm" fo:border="0.06pt solid #000000" style:shadow="none"/>
    </style:style>
    <style:style style:name="P105" style:family="paragraph" style:parent-style-name="Heading_20_1">
      <style:paragraph-properties fo:margin-top="0cm" fo:margin-bottom="0cm" style:contextual-spacing="false" fo:text-align="end" style:justify-single-word="false" fo:padding="0.049cm" fo:border-left="none" fo:border-right="none" fo:border-top="none" fo:border-bottom="0.06pt solid #000000" style:shadow="none"/>
      <style:text-properties style:font-name="Liberation Sans1"/>
    </style:style>
    <style:style style:name="P106" style:family="paragraph" style:parent-style-name="Heading_20_1">
      <style:paragraph-properties fo:margin-top="0cm" fo:margin-bottom="0cm" style:contextual-spacing="false" fo:text-align="end" style:justify-single-word="false" fo:padding="0.049cm" fo:border-left="none" fo:border-right="none" fo:border-top="none" fo:border-bottom="0.06pt solid #000000" style:shadow="none"/>
    </style:style>
    <style:style style:name="P107" style:family="paragraph" style:parent-style-name="Heading_20_1">
      <style:paragraph-properties fo:margin-top="0cm" fo:margin-bottom="0cm" style:contextual-spacing="false" style:shadow="none"/>
    </style:style>
    <style:style style:name="P108" style:family="paragraph" style:parent-style-name="Heading_20_1">
      <style:paragraph-properties fo:margin-top="0cm" fo:margin-bottom="0cm" style:contextual-spacing="false"/>
    </style:style>
    <style:style style:name="P109" style:family="paragraph" style:parent-style-name="Heading_20_1">
      <style:paragraph-properties fo:margin-top="0cm" fo:margin-bottom="0cm" style:contextual-spacing="false"/>
      <style:text-properties style:font-name="Liberation Sans1" fo:font-weight="normal" style:font-weight-asian="normal" style:font-weight-complex="normal"/>
    </style:style>
    <style:style style:name="P110" style:family="paragraph" style:parent-style-name="Heading_20_1">
      <style:paragraph-properties fo:text-align="end" style:justify-single-word="false" fo:padding="0.049cm" fo:border-left="none" fo:border-right="none" fo:border-top="none" fo:border-bottom="0.06pt solid #000000" style:shadow="none"/>
      <style:text-properties style:font-name="Liberation Sans1"/>
    </style:style>
    <style:style style:name="P111" style:family="paragraph" style:parent-style-name="Heading_20_1">
      <style:paragraph-properties fo:text-align="end" style:justify-single-word="false" fo:padding="0.049cm" fo:border-left="none" fo:border-right="none" fo:border-top="none" fo:border-bottom="0.06pt solid #000000" style:shadow="none"/>
    </style:style>
    <style:style style:name="P112" style:family="paragraph" style:parent-style-name="Heading_20_1" style:master-page-name="Landscape">
      <style:paragraph-properties fo:margin-left="0cm" fo:margin-right="0cm" fo:margin-top="0cm" fo:margin-bottom="0cm" style:contextual-spacing="false" fo:text-align="end" style:justify-single-word="false" fo:text-indent="0cm" style:auto-text-indent="false" style:page-number="auto" fo:padding="0.049cm" fo:border-left="none" fo:border-right="none" fo:border-top="none" fo:border-bottom="0.06pt solid #000000" style:shadow="none"/>
    </style:style>
    <style:style style:name="T1" style:family="text">
      <style:text-properties fo:font-weight="normal" style:font-weight-asian="normal" style:font-weight-complex="normal"/>
    </style:style>
    <style:style style:name="T2" style:family="text">
      <style:text-properties style:text-position="super 58%"/>
    </style:style>
    <style:style style:name="T3" style:family="text">
      <style:text-properties style:text-position="super 58%" fo:font-size="11pt" style:font-size-asian="10.5pt"/>
    </style:style>
    <style:style style:name="T4" style:family="text">
      <style:text-properties fo:font-weight="bold"/>
    </style:style>
    <style:style style:name="T5" style:family="text">
      <style:text-properties fo:font-weight="bold" style:font-weight-asian="bold" style:font-weight-complex="bold"/>
    </style:style>
    <style:style style:name="T6" style:family="text">
      <style:text-properties fo:language="nl" fo:country="NL"/>
    </style:style>
    <style:style style:name="T7" style:family="text">
      <style:text-properties fo:language="nl" fo:country="NL" style:text-underline-style="none"/>
    </style:style>
    <style:style style:name="T8" style:family="text">
      <style:text-properties style:text-underline-style="none"/>
    </style:style>
    <style:style style:name="T9" style:family="text">
      <style:text-properties style:text-underline-style="solid" style:text-underline-width="auto" style:text-underline-color="font-color"/>
    </style:style>
    <style:style style:name="T10" style:family="text">
      <style:text-properties style:text-underline-style="solid" style:text-underline-width="auto" style:text-underline-color="font-color" fo:font-weight="bold" style:font-weight-asian="bold" style:font-weight-complex="bold"/>
    </style:style>
    <style:style style:name="T11" style:family="text">
      <style:text-properties style:text-underline-style="solid" style:text-underline-width="auto" style:text-underline-color="font-color" fo:font-weight="bold" fo:background-color="transparent" style:font-weight-asian="bold" style:font-weight-complex="bold"/>
    </style:style>
    <style:style style:name="T12" style:family="text">
      <style:text-properties fo:font-variant="normal" fo:text-transform="none" style:font-name="Liberation Sans1" fo:font-style="normal"/>
    </style:style>
    <style:style style:name="T13" style:family="text">
      <style:text-properties fo:font-style="normal" style:font-style-asian="normal" style:font-style-complex="normal"/>
    </style:style>
    <style:style style:name="T14" style:family="text">
      <style:text-properties fo:font-style="normal" style:text-underline-style="solid" style:text-underline-width="auto" style:text-underline-color="font-color" fo:font-weight="bold" style:font-style-asian="normal" style:font-weight-asian="bold" style:font-style-complex="normal" style:font-weight-complex="bold"/>
    </style:style>
    <style:style style:name="T15" style:family="text">
      <style:text-properties fo:font-style="normal" style:text-underline-style="none" fo:font-weight="normal" style:font-style-asian="normal" style:font-weight-asian="normal" style:font-style-complex="normal" style:font-weight-complex="normal"/>
    </style:style>
    <style:style style:name="T16" style:family="text">
      <style:text-properties fo:font-style="normal" fo:font-weight="normal" style:font-style-asian="normal" style:font-weight-asian="normal" style:font-style-complex="normal" style:font-weight-complex="normal"/>
    </style:style>
    <style:style style:name="T17" style:family="text">
      <style:text-properties fo:font-style="normal" fo:font-weight="bold" style:font-style-asian="normal" style:font-weight-asian="bold" style:font-style-complex="normal" style:font-weight-complex="bold"/>
    </style:style>
    <style:style style:name="T18" style:family="text">
      <style:text-properties fo:background-color="transparent"/>
    </style:style>
    <style:style style:name="T19" style:family="text">
      <style:text-properties fo:font-size="11pt"/>
    </style:style>
    <style:style style:name="T20" style:family="text">
      <style:text-properties fo:font-size="11pt" style:text-underline-style="solid" style:text-underline-width="auto" style:text-underline-color="font-color" fo:font-weight="bold" style:font-size-asian="11pt" style:font-weight-asian="bold" style:font-size-complex="11pt" style:font-weight-complex="bold"/>
    </style:style>
    <style:style style:name="T21" style:family="text">
      <style:text-properties fo:font-size="11pt" style:text-underline-style="solid" style:text-underline-width="auto" style:text-underline-color="font-color" fo:font-weight="bold" style:font-size-asian="10.5pt" style:font-weight-asian="bold" style:font-weight-complex="bold"/>
    </style:style>
    <style:style style:name="T22" style:family="text">
      <style:text-properties fo:font-size="11pt" style:text-underline-style="solid" style:text-underline-width="auto" style:text-underline-color="font-color" fo:font-weight="normal" style:font-size-asian="11pt" style:font-weight-asian="normal" style:font-size-complex="11pt" style:font-weight-complex="normal"/>
    </style:style>
    <style:style style:name="T23" style:family="text">
      <style:text-properties fo:font-size="11pt" style:font-size-asian="10.5pt"/>
    </style:style>
    <style:style style:name="T24" style:family="text">
      <style:text-properties fo:font-size="11pt" fo:font-weight="bold" style:font-size-asian="10.5pt" style:font-weight-asian="bold" style:font-weight-complex="bold"/>
    </style:style>
    <style:style style:name="T25" style:family="text">
      <style:text-properties fo:font-size="11pt" fo:font-weight="bold" style:font-size-asian="11pt" style:font-size-complex="11pt"/>
    </style:style>
    <style:style style:name="T26" style:family="text">
      <style:text-properties fo:font-size="11pt" fo:font-weight="bold" style:font-weight-asian="bold" style:font-weight-complex="bold"/>
    </style:style>
    <style:style style:name="T27" style:family="text">
      <style:text-properties fo:font-size="11pt" style:text-underline-style="none" fo:font-weight="bold" style:font-size-asian="10.5pt" style:font-weight-asian="bold" style:font-weight-complex="bold"/>
    </style:style>
    <style:style style:name="T28" style:family="text">
      <style:text-properties fo:font-size="11pt" style:text-underline-style="none" fo:font-weight="normal" style:font-size-asian="11pt" style:font-weight-asian="normal" style:font-size-complex="11pt" style:font-weight-complex="normal"/>
    </style:style>
    <style:style style:name="T29" style:family="text">
      <style:text-properties fo:font-size="11pt" fo:font-weight="normal" style:font-size-asian="11pt" style:font-weight-asian="normal" style:font-size-complex="11pt" style:font-weight-complex="normal"/>
    </style:style>
    <style:style style:name="T30" style:family="text">
      <style:text-properties fo:font-size="11pt" style:font-size-asian="11pt" style:font-size-complex="11pt"/>
    </style:style>
    <style:style style:name="T31" style:family="text">
      <style:text-properties fo:font-size="11pt" fo:language="nl" fo:country="NL" style:text-underline-style="none" fo:font-weight="normal" style:font-size-asian="11pt" style:font-weight-asian="normal" style:font-size-complex="11pt" style:font-weight-complex="normal"/>
    </style:style>
    <style:style style:name="T32" style:family="text">
      <style:text-properties fo:font-size="11pt" fo:font-style="normal"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T33" style:family="text">
      <style:text-properties fo:font-size="14pt" style:text-underline-style="solid" style:text-underline-width="auto" style:text-underline-color="font-color" fo:font-weight="bold" style:font-size-asian="14pt" style:font-weight-asian="bold" style:font-size-complex="14pt" style:font-weight-complex="bold"/>
    </style:style>
    <style:style style:name="T34" style:family="text">
      <style:text-properties fo:font-size="14pt" style:text-underline-style="solid" style:text-underline-width="auto" style:text-underline-color="font-color" style:font-name-asian="SimSun" style:font-size-asian="14pt" style:font-name-complex="Mangal" style:font-size-complex="14pt"/>
    </style:style>
    <style:style style:name="T35" style:family="text">
      <style:text-properties fo:color="#000000"/>
    </style:style>
    <style:style style:name="T36" style:family="text">
      <style:text-properties fo:color="#000000" style:text-line-through-style="none" style:font-name="Liberation Sans1" fo:font-size="11.5pt" style:text-underline-style="none" fo:font-weight="normal" style:font-size-asian="11.5pt" style:font-weight-asian="normal" style:font-weight-complex="normal"/>
    </style:style>
    <style:style style:name="T37" style:family="text">
      <style:text-properties fo:color="#000000" style:font-name="Liberation Sans1" fo:font-size="11pt" style:text-underline-style="none" style:font-size-asian="11pt" style:font-size-complex="11pt"/>
    </style:style>
    <style:style style:name="T38" style:family="text">
      <style:text-properties fo:color="#000000" style:font-name="Liberation Sans1" fo:font-size="11pt" fo:language="zxx" fo:country="none" style:text-underline-style="none" style:font-size-asian="11pt" style:font-size-complex="11pt"/>
    </style:style>
    <style:style style:name="T39" style:family="text">
      <style:text-properties fo:language="fr" fo:country="FR"/>
    </style:style>
    <style:style style:name="T40" style:family="text">
      <style:text-properties style:font-name="Liberation Sans1"/>
    </style:style>
    <style:style style:name="T41" style:family="text">
      <style:text-properties style:font-name="Liberation Sans1" fo:font-size="11pt"/>
    </style:style>
    <style:style style:name="T42" style:family="text">
      <style:text-properties style:font-name="Liberation Sans1" fo:font-size="11pt" style:font-size-asian="11pt" style:font-size-complex="11pt"/>
    </style:style>
    <style:style style:name="T43" style:family="text">
      <style:text-properties style:font-name="Liberation Sans1" fo:font-size="11pt" fo:font-weight="bold"/>
    </style:style>
    <style:style style:name="T44" style:family="text">
      <style:text-properties style:font-name="Liberation Sans1" fo:font-size="11pt" fo:font-weight="normal"/>
    </style:style>
    <style:style style:name="T45" style:family="text">
      <style:text-properties style:font-name="Liberation Sans1" fo:font-size="11pt" fo:font-weight="normal" style:font-size-asian="11pt" style:font-weight-asian="normal" style:font-size-complex="11pt" style:font-weight-complex="normal"/>
    </style:style>
    <style:style style:name="T46" style:family="text">
      <style:text-properties style:font-name="Liberation Sans1" fo:font-size="11pt" fo:font-weight="normal" style:font-weight-asian="normal" style:font-weight-complex="normal"/>
    </style:style>
    <style:style style:name="T47" style:family="text">
      <style:text-properties style:font-name="Liberation Sans1" fo:font-size="11pt" style:text-underline-style="solid" style:text-underline-width="auto" style:text-underline-color="font-color" fo:font-weight="normal" style:font-size-asian="10.5pt" style:font-weight-asian="normal" style:font-weight-complex="normal"/>
    </style:style>
    <style:style style:name="T48" style:family="text">
      <style:text-properties style:font-name="Liberation Sans1" fo:font-size="11pt" style:text-underline-style="solid" style:text-underline-width="auto" style:text-underline-color="font-color" fo:font-weight="bold" style:font-size-asian="11pt" style:font-weight-asian="bold" style:font-size-complex="11pt" style:font-weight-complex="bold"/>
    </style:style>
    <style:style style:name="T49" style:family="text">
      <style:text-properties style:font-name="Liberation Sans1" fo:font-size="11pt" style:text-underline-style="none" fo:font-weight="normal" style:font-size-asian="10.5pt" style:font-weight-asian="normal" style:font-weight-complex="normal"/>
    </style:style>
    <style:style style:name="T50" style:family="text">
      <style:text-properties style:font-name="Liberation Sans1" fo:font-size="11pt" style:font-size-asian="10.5pt"/>
    </style:style>
    <style:style style:name="T51" style:family="text">
      <style:text-properties style:font-name="Liberation Sans1" fo:font-size="11pt" fo:font-style="normal" style:text-underline-style="none" fo:font-weight="normal" fo:background-color="transparent" style:font-name-asian="SimSun" style:font-size-asian="10.5pt" style:font-style-asian="normal" style:font-weight-asian="normal" style:font-name-complex="Mangal" style:font-size-complex="14pt" style:font-style-complex="normal" style:font-weight-complex="normal"/>
    </style:style>
    <style:style style:name="T52" style:family="text">
      <style:text-properties style:font-name="Liberation Sans1" style:text-underline-style="solid" style:text-underline-width="auto" style:text-underline-color="font-color"/>
    </style:style>
    <style:style style:name="T53" style:family="text">
      <style:text-properties style:font-name="Liberation Sans1" style:text-underline-style="solid" style:text-underline-width="auto" style:text-underline-color="font-color" fo:font-weight="bold" style:font-weight-asian="bold" style:font-weight-complex="bold"/>
    </style:style>
    <style:style style:name="T54" style:family="text">
      <style:text-properties style:font-name="Liberation Sans1" style:text-underline-style="solid" style:text-underline-width="auto" style:text-underline-color="font-color" fo:font-weight="normal" style:font-weight-asian="normal" style:font-weight-complex="normal"/>
    </style:style>
    <style:style style:name="T55" style:family="text">
      <style:text-properties style:font-name="Liberation Sans1" fo:font-weight="normal" style:font-weight-asian="normal" style:font-weight-complex="normal"/>
    </style:style>
    <style:style style:name="T56" style:family="text">
      <style:text-properties style:font-name="Liberation Sans1" style:text-underline-style="none" fo:font-weight="normal" style:font-weight-asian="normal" style:font-weight-complex="normal"/>
    </style:style>
    <style:style style:name="T57" style:family="text">
      <style:text-properties style:font-name="Liberation Sans1" style:text-underline-style="none" fo:font-weight="bold" style:font-weight-asian="bold" style:font-weight-complex="bold"/>
    </style:style>
    <style:style style:name="T58" style:family="text">
      <style:text-properties style:font-name="Liberation Sans1" fo:font-size="16.1000003814697pt" style:font-name-asian="Microsoft YaHei" style:font-size-asian="16.1000003814697pt" style:font-name-complex="Mangal" style:font-size-complex="16.1000003814697pt"/>
    </style:style>
    <style:style style:name="T59" style:family="text">
      <style:text-properties style:font-name="Liberation Sans1" fo:font-size="16.1000003814697pt" style:text-underline-style="solid" style:text-underline-width="auto" style:text-underline-color="font-color" style:font-name-asian="Microsoft YaHei" style:font-size-asian="16.1000003814697pt" style:font-name-complex="Mangal" style:font-size-complex="16.1000003814697pt"/>
    </style:style>
    <style:style style:name="T60" style:family="text">
      <style:text-properties style:font-name="Liberation Sans1" fo:font-size="16.1000003814697pt" style:text-underline-style="none" style:font-name-asian="Microsoft YaHei" style:font-size-asian="16.1000003814697pt" style:font-name-complex="Mangal" style:font-size-complex="16.1000003814697pt"/>
    </style:style>
    <style:style style:name="T61" style:family="text">
      <style:text-properties style:font-name="Liberation Sans1" fo:font-size="16.1000003814697pt" fo:font-style="normal" style:text-underline-style="solid" style:text-underline-width="auto" style:text-underline-color="font-color" style:font-name-asian="Microsoft YaHei" style:font-size-asian="16.1000003814697pt" style:font-style-asian="normal" style:font-name-complex="Mangal" style:font-size-complex="16.1000003814697pt" style:font-style-complex="normal"/>
    </style:style>
    <style:style style:name="T62" style:family="text">
      <style:text-properties style:font-name="Liberation Sans1" fo:font-size="14pt" style:text-underline-style="solid" style:text-underline-width="auto" style:text-underline-color="font-color" style:font-name-asian="SimSun" style:font-size-asian="14pt" style:font-name-complex="Mangal" style:font-size-complex="14pt"/>
    </style:style>
    <style:style style:name="T63" style:family="text">
      <style:text-properties style:font-name="Liberation Sans1" fo:font-size="14pt" style:text-underline-style="solid" style:text-underline-width="auto" style:text-underline-color="font-color" style:font-name-asian="Microsoft YaHei" style:font-size-asian="14pt" style:font-name-complex="Mangal" style:font-size-complex="14pt"/>
    </style:style>
    <style:style style:name="T64" style:family="text">
      <style:text-properties style:font-name="Liberation Sans1" fo:font-size="14pt" style:font-name-asian="Microsoft YaHei" style:font-size-asian="14pt" style:font-name-complex="Mangal" style:font-size-complex="14pt"/>
    </style:style>
    <style:style style:name="T65" style:family="text">
      <style:text-properties style:font-name="Liberation Sans1" fo:font-size="14pt" fo:font-style="normal" style:text-underline-style="solid" style:text-underline-width="auto" style:text-underline-color="font-color" fo:font-weight="bold" fo:background-color="transparent" style:font-size-asian="14pt" style:font-style-asian="normal" style:font-weight-asian="bold" style:font-size-complex="14pt" style:font-style-complex="normal" style:font-weight-complex="bold"/>
    </style:style>
    <style:style style:name="T66" style:family="text">
      <style:text-properties style:font-name="Liberation Sans1" fo:font-size="14pt" fo:font-style="normal" style:text-underline-style="solid" style:text-underline-width="auto" style:text-underline-color="font-color" fo:font-weight="bold" fo:background-color="transparent" style:font-name-asian="SimSun" style:font-size-asian="14pt" style:font-style-asian="normal" style:font-weight-asian="bold" style:font-name-complex="Mangal" style:font-size-complex="14pt" style:font-style-complex="normal" style:font-weight-complex="bold"/>
    </style:style>
    <style:style style:name="T67" style:family="text">
      <style:text-properties style:font-name="Liberation Sans1" fo:font-size="14pt" style:text-underline-style="none" fo:font-weight="normal" style:font-name-asian="SimSun" style:font-size-asian="14pt" style:font-weight-asian="normal" style:font-name-complex="Mangal" style:font-size-complex="14pt" style:font-weight-complex="normal"/>
    </style:style>
    <style:style style:name="T68" style:family="text">
      <style:text-properties style:font-name="Liberation Sans1" fo:font-weight="bold" style:font-weight-asian="bold" style:font-weight-complex="bold"/>
    </style:style>
    <style:style style:name="T69" style:family="text">
      <style:text-properties style:font-name="Liberation Sans1" fo:font-style="italic"/>
    </style:style>
    <style:style style:name="T70" style:family="text">
      <style:text-properties style:font-name="Liberation Sans1" fo:font-style="italic" fo:font-weight="normal" style:font-weight-asian="normal" style:font-weight-complex="normal"/>
    </style:style>
    <style:style style:name="T71" style:family="text">
      <style:text-properties style:font-name="Liberation Sans1" fo:font-style="normal" style:font-style-asian="normal" style:font-style-complex="normal"/>
    </style:style>
    <style:style style:name="T72" style:family="text">
      <style:text-properties style:font-name="Liberation Sans1" fo:font-style="normal" fo:font-weight="normal" style:font-style-asian="normal" style:font-weight-asian="normal" style:font-style-complex="normal" style:font-weight-complex="normal"/>
    </style:style>
    <style:style style:name="T73" style:family="text">
      <style:text-properties style:font-name="Liberation Sans1" fo:font-style="normal" style:text-underline-style="solid" style:text-underline-width="auto" style:text-underline-color="font-color" fo:font-weight="bold" style:font-style-asian="normal" style:font-weight-asian="bold" style:font-style-complex="normal" style:font-weight-complex="bold"/>
    </style:style>
    <style:style style:name="T74" style:family="text">
      <style:text-properties style:font-name="Liberation Sans1" fo:language="nl" fo:country="NL" style:text-underline-style="solid" style:text-underline-width="auto" style:text-underline-color="font-color"/>
    </style:style>
    <style:style style:name="T75" style:family="text">
      <style:text-properties fo:font-size="16.1000003814697pt" style:font-name-asian="Microsoft YaHei" style:font-size-asian="16.1000003814697pt" style:font-name-complex="Mangal" style:font-size-complex="16.1000003814697pt"/>
    </style:style>
    <style:style style:name="T76" style:family="text">
      <style:text-properties fo:font-size="16.1000003814697pt" style:text-underline-style="none" style:font-name-asian="Microsoft YaHei" style:font-size-asian="16.1000003814697pt" style:font-name-complex="Mangal" style:font-size-complex="16.1000003814697pt"/>
    </style:style>
    <style:style style:name="T77" style:family="text">
      <style:text-properties fo:font-size="12pt" style:text-underline-style="none"/>
    </style:style>
    <style:style style:name="T78" style:family="text">
      <style:text-properties fo:language="zxx" fo:country="none"/>
    </style:style>
    <style:style style:name="fr1" style:family="graphic" style:parent-style-name="Graphics">
      <style:graphic-properties style:vertical-pos="top" style:vertical-rel="paragraph" style:horizontal-pos="center" style:horizontal-rel="paragraph" style:mirror="none" fo:clip="rect(1.951cm, 1.94cm, 2.9cm, 1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none" svg:stroke-color="#000000" draw:fill="none" draw:fill-color="#ffffff" fo:min-height="1.411cm" style:run-through="foreground" style:wrap="run-through" style:number-wrapped-paragraphs="no-limit" style:vertical-pos="from-top" style:vertical-rel="paragraph" style:horizontal-pos="center"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text:bookmark-start text:name="__DdeLink__3348_441921409"/>Les aides et financements mobilisables</text:p>
      <text:p text:style-name="P45">dans le cadre de la TECV</text:p>
      <text:p text:style-name="P38"/>
      <text:p text:style-name="P38"/>
      <text:p text:style-name="P38"/>
      <text:h text:style-name="P103" text:outline-level="1"><text:span text:style-name="Strong_20_Emphasis"><text:span text:style-name="T40">Les aides de l’ADEME</text:span></text:span></text:h>
      <text:p text:style-name="P17"/>
      <text:p text:style-name="Text_20_body">Soutien aux projets de recherche/innovation pour le développement d’un produit/d’une technologie innovante (AAP <text:span text:style-name="T1">et I</text:span><text:span text:style-name="Strong_20_Emphasis"><text:span text:style-name="T1">nvestissements d’avenir), </text:span></text:span><text:span text:style-name="T1">aide aux études ou aide à l’investissement.</text:span></text:p>
      <text:h text:style-name="P110" text:outline-level="1">Soutien aux projets - Cadre des investissements d’avenir</text:h>
      <text:p text:style-name="Text_20_body"><text:span text:style-name="Strong_20_Emphasis"><text:span text:style-name="T54">cf : </text:span></text:span><text:a xlink:type="simple" xlink:href="http://www.ademe.fr/actualites/appels-a-projets?appels-en-cours=1&amp;investissements-davenir=1"><text:span text:style-name="Strong_20_Emphasis"><text:span text:style-name="T54">http://www.ademe.fr/actualites/appels-a-projets?appels-en-cours=1&amp;investissements-davenir=1</text:span></text:span></text:a></text:p>
      <text:p text:style-name="Text_20_body"><text:span text:style-name="Strong_20_Emphasis"><text:span text:style-name="T56">Le programme Investissements d’Avenir de l’ADEME accompagne des projets d’envergure dans les domaines de l’énergie, des transports, de la mobilité et de l’économie circulaire (</text:span></text:span><text:span text:style-name="T40">innovations technologiques et organisationnelles susceptibles d’être déployées sur le marché pour une société plus durable -soutien aux entreprises/laboratoires de recherche jusque pré-industrialisation).</text:span></text:p>
      <text:h text:style-name="Heading_20_3" text:outline-level="3"><text:span text:style-name="Strong_20_Emphasis"><text:span text:style-name="T52">Appels à manifestation d’intérêt (date décroissante)</text:span></text:span></text:h>
      <text:list xml:id="list6361128992575018290" text:style-name="L2">
        <text:list-item>
          <text:p text:style-name="P77">Industrie et agriculture éco-efficientes – Clôtures intermédiaires : 29/05/2015 – 29/02/2016 – Date de clôture : 30/11/2016</text:p>
        </text:list-item>
        <text:list-item>
          <text:p text:style-name="P77">Méthodes industrielles pour la rénovation et la construction de bâtiments – Clôtures intermédiaires : 30/03/2015 – 30/01/2016 – Date de clôture : 30/12/2016</text:p>
        </text:list-item>
        <text:list-item>
          <text:p text:style-name="P77">Énergies renouvelables – Clôtures intermédiaires : 03/09/2014 –<text:span text:style-name="T5"> 03/03/2015</text:span> – Date de clôture : 02/10/2015</text:p>
        </text:list-item>
        <text:list-item>
          <text:p text:style-name="P77">Systèmes électriques intelligents – Clôture intermédiaire : <text:span text:style-name="T5">09/01/2015</text:span> – Date de clôture : 11/09/2015</text:p>
        </text:list-item>
        <text:list-item>
          <text:p text:style-name="P77">Stockage et Conversion de l’Énergie – Date de clôture : 28 janvier 2015</text:p>
        </text:list-item>
        <text:list-item>
          <text:p text:style-name="P77">Recyclage et valorisation des déchets – Date de clôture : 16 janvier 2015</text:p>
        </text:list-item>
        <text:list-item>
          <text:p text:style-name="P78">Véhicule routier du futur – Date de clôture : 1er décembre 2014</text:p>
        </text:list-item>
        <text:list-item>
          <text:p text:style-name="P79">Navires du Futur – Édition 2013 – Date de clôture : 28 novembre 2014</text:p>
        </text:list-item>
        <text:list-item>
          <text:p text:style-name="P79">Transports ferroviaires Édition 2014 – Clôture intermédiaire : 30/09/14 – Clôture : 01/04/15</text:p>
          <text:p text:style-name="P81"><text:span text:style-name="Strong_20_Emphasis"><text:span text:style-name="T52"/></text:span></text:p>
        </text:list-item>
      </text:list>
      <text:p text:style-name="Text_20_body"><text:span text:style-name="Strong_20_Emphasis"><text:span text:style-name="T54">ex. AMI « Industrie et agriculture éco-efficientes »</text:span></text:span></text:p>
      <text:p text:style-name="P31"><text:span text:style-name="Strong_20_Emphasis"><text:span text:style-name="T55">Améliorer l’éco-efficience dans les secteurs industriels et agricoles (</text:span></text:span><text:span text:style-name="T55">compétitivité et durabilité dans un contexte d’augmentation et d’instabilité des coûts de l’énergie et des matières premières).</text:span><text:span text:style-name="T40"><text:line-break/>L’AMI s’adresse aux équipementiers et constructeurs, fabricants d’intrants agricoles, bureaux d’étude et d’ingénieries, installateurs et exploitants, aux industriels ou agriculteurs utilisateurs, et soutiendra des projets innovants dans l’industrie, l’agriculture et la filière bois, répondant au moins à l’un des deux objectifs suivants :</text:span></text:p>
      <text:list xml:id="list5592650158620949123" text:style-name="L3">
        <text:list-item>
          <text:p text:style-name="P84">Produire en utilisant moins d’énergie et en rejetant moins de gaz à effet de serre ;</text:p>
        </text:list-item>
        <text:list-item>
          <text:p text:style-name="P84">Produire en utilisant moins de matière et/ou d’eau.</text:p>
          <text:p text:style-name="P84"/>
        </text:list-item>
      </text:list>
      <text:p text:style-name="Text_20_body"><text:span text:style-name="Strong_20_Emphasis"><text:span text:style-name="T54">ex. 2. Méthodes industrielles pour la rénovation et la construction de bâtiments</text:span></text:span></text:p>
      <text:p text:style-name="Text_20_body"><text:span text:style-name="T40">Depuis 2011 dans le cadre des PIA, l’État soutient 9 projets pour 30M € d’aide, dédiés au développement de solutions techniques innovantes dans le domaine la </text:span><text:span text:style-name="Strong_20_Emphasis"><text:span text:style-name="T55">rénovation des bâtiments</text:span></text:span><text:span text:style-name="T55">.</text:span></text:p>
      <text:p text:style-name="Text_20_body"><text:soft-page-break/><text:span text:style-name="T55">Ce nouvel AMI (ouvert </text:span><text:span text:style-name="Strong_20_Emphasis"><text:span text:style-name="T55">jusqu’au 30/12/16)</text:span></text:span><text:span text:style-name="T55"> propose des aides partiellement remboursables aux projets les plus convaincants, permettant d’accélérer la rénovation du parc immobilier et d’utiliser davantage de bois et de matériaux biosourcés ou matières issues du recyclage.</text:span></text:p>
      <text:h text:style-name="Heading_20_3" text:outline-level="3"><text:span text:style-name="Strong_20_Emphasis"><text:span text:style-name="T52">Appels à projet – aides</text:span></text:span></text:h>
      <text:list xml:id="list181132186167088" text:continue-list="list6361128992575018290" text:style-name="L2">
        <text:list-item>
          <text:p text:style-name="P70">AAP Aide aux investissements pour des ferries propres – Date de clôture : 31/12/2015</text:p>
        </text:list-item>
        <text:list-item>
          <text:p text:style-name="P95"><text:span text:style-name="Strong_20_Emphasis"><text:span text:style-name="T55">Dispositif d’aide au déploiement d’infrastructures de recharge pour les véhicules hybrides et électriques – Date de clôture : 31 décembre 2015</text:span></text:span></text:p>
        </text:list-item>
      </text:list>
      <text:p text:style-name="P57"/>
      <text:h text:style-name="P111" text:outline-level="1"><text:span text:style-name="Strong_20_Emphasis"><text:span text:style-name="T40">Soutien aux projets - appels à projets R&amp;D</text:span></text:span></text:h>
      <text:h text:style-name="P41" text:outline-level="3"><text:bookmark-start text:name="__DdeLink__6994_441921409"/><text:span text:style-name="Strong_20_Emphasis"><text:span text:style-name="T64">En</text:span></text:span><text:bookmark-end text:name="__DdeLink__6994_441921409"/><text:span text:style-name="Strong_20_Emphasis"><text:span text:style-name="T64"> cours (clôture proche) :</text:span></text:span></text:h>
      <text:list xml:id="list2919083537606963627" text:style-name="L4">
        <text:list-item>
          <text:p text:style-name="P82"><text:span text:style-name="Strong_20_Emphasis"><text:span text:style-name="T55">Énergie durable : Production, gestion et utilisation efficaces, éd.2015 C</text:span></text:span><text:span text:style-name="T40">lôture 05/12/14 14h</text:span></text:p>
        </text:list-item>
        <text:list-item>
          <text:p text:style-name="P83">Connaissances, réduction à la source et traitement des émissions de polluants dans l’air – APR 2015 – Date de clôture : 09/12/2014 – 12:00</text:p>
        </text:list-item>
        <text:list-item>
          <text:p text:style-name="P83">Déchets Organiques retour au Sols Traitements et Énergie, 2e éd. – Clôture 12/12/14 12h.</text:p>
        </text:list-item>
        <text:list-item>
          <text:p text:style-name="P83">"Vers des bâtiments responsables à l’horizon 2020" – Éd. 14-15 – Clôture : 20/01/15 – 16h</text:p>
        </text:list-item>
        <text:list-item>
          <text:p text:style-name="P83">Modélisation et évaluation au service des acteurs des villes et territoires de demain – Appel à Projets de Recherche 2015 – Date de clôture : 27/02/2015 – 12:00</text:p>
        </text:list-item>
        <text:list-item>
          <text:p text:style-name="P83">Connaissance des Impacts de la gestion des Déchets – Impacts sanitaires et environnementaux globaux de la gestion des déchets – C<text:span text:style-name="T30">lôture : 06/03/2015 – 12:00</text:span></text:p>
        </text:list-item>
        <text:list-item>
          <text:p text:style-name="P83"><text:span text:style-name="Strong_20_Emphasis"><text:span text:style-name="T45">AACT-Air – Aide à l’action des collectivités territoriales en faveur de l’air – Édition 2015<text:line-break/>- Date de clôture : 02/02/2015 – 15:00</text:span></text:span></text:p>
        </text:list-item>
      </text:list>
      <text:p text:style-name="Text_20_body"><text:span text:style-name="T42">cf. : </text:span><text:a xlink:type="simple" xlink:href="http://www.ademe.fr/actualites/appels-a-projets?appels-en-cours=1&amp;appels-a-projets-rd=1"><text:span text:style-name="T42">http://www.ademe.fr/actualites/appels-a-projets?appels-en-cours=1&amp;appels-a-projets-rd=1</text:span></text:a></text:p>
      <text:p text:style-name="P32"/>
      <text:p text:style-name="P31"><text:span text:style-name="Strong_20_Emphasis"><text:span text:style-name="T47">1. Énergie durable : Production, gestion et utilisation efficaces – </text:span></text:span><text:span text:style-name="Strong_20_Emphasis"><text:span text:style-name="T49">Date de clôture 05/12/2014<text:line-break/>AAP destiné à financer des travaux de R&amp;D sur la thématique de l’énergie :<text:line-break/>- Production d’énergie (sources renouvelables ou déchets) ;<text:line-break/>- Gestion / utilisation efficace de l’énergie (réduction de la consommation et meilleure gestion) ;<text:line-break/>- Intégration/approches transversales (exploitation réseaux, systèmes énergétiques intelligents).</text:span></text:span></text:p>
      <text:p text:style-name="P31"><text:span text:style-name="Strong_20_Emphasis"><text:span text:style-name="T49"/></text:span></text:p>
      <text:p text:style-name="P31"><text:span text:style-name="T52">2. </text:span><text:span text:style-name="T54">CORTEA – Connaissances, Réduction à la source et Traitement des Émissions dans l’Air</text:span><text:span text:style-name="T55"><text:line-break/>D</text:span><text:span text:style-name="Strong_20_Emphasis"><text:span text:style-name="T55">ate de clôture </text:span></text:span><text:span text:style-name="T55">09/12/2014 - F</text:span><text:span text:style-name="T40">aire émerger des projets pour l’amélioration de la qualité de l’air intérieur et extérieur, en cohérence avec les actions de l’ADEME :<text:line-break/>- réductions des émissions de polluants/précurseurs (prévention, substitution, traitement) +mesure,<text:line-break/>- amélioration des connaissances des facteurs d’émissions et des caractéristiques des composés émis, ainsi que leur évolution dans le champ proche de la source.</text:span></text:p>
      <text:p text:style-name="P32"/>
      <text:p text:style-name="P31"><text:span text:style-name="Strong_20_Emphasis"><text:span text:style-name="T54">3. DOSTE – Déchets Organiques, retour au Sol, Traitements et Énergie – 2e édition<text:line-break/></text:span></text:span><text:span text:style-name="Strong_20_Emphasis"><text:span text:style-name="T56">Date de clôture </text:span></text:span><text:span text:style-name="T56">12/12/2014 - Périmètre : filière de production de tout type de déchets organiques.</text:span></text:p>
      <text:p text:style-name="P31"><text:span text:style-name="T56">A</text:span><text:span text:style-name="T40">méliorer la connaissance de la filière déchets (communauté scientifique pour outils et méthodes).<text:line-break/>La recherche souhaitée concerne la filière de l’amont jusqu’à leur traitement (compostage, tri, méthanisation, etc.) et valorisation (matière et énergie). Les recherches seront pluridisciplinaires et menées à plusieurs niveaux (BE, laboratoires, sites expérimentaux, usines de traitement, etc.).</text:span></text:p>
      <text:p text:style-name="P31"><text:span text:style-name="Strong_20_Emphasis"><text:span text:style-name="T40"/></text:span></text:p>
      <text:p text:style-name="P31"><text:span text:style-name="Strong_20_Emphasis"><text:span text:style-name="T54">4. BAT RESP – Vers des bâtiments responsables à l’horizon 2020 – 2e édition</text:span></text:span><text:span text:style-name="Strong_20_Emphasis"><text:span text:style-name="T55"> <text:line-break/>Date de clôture </text:span></text:span><text:span text:style-name="T55">20/01/2015 - Tous types de bâtiments résidentiels et tertiaires (isolément/îlots).<text:line-break/></text:span><text:soft-page-break/><text:span text:style-name="T55">Priorité aux actions relatives à la rénovation en site urbain ( + <text:s/>bâtiments neufs précurseurs). Les projets ciblent des recherches à caractère technologique, sociologique et/ou organisationnel, économiquement viables, écologiquement soutenables, conduisant au développement :<text:line-break/>- de méthodologies/technologies pour rénovations de qualité/10-15 ans, par phasage des travaux,<text:line-break/>- d’outils numériques adaptés au secteur, mis au service des utilisateurs,<text:line-break/>- d’outils de sociologie pour prise en compte des retours d’expérience (massifier la rénovation),</text:span></text:p>
      <text:p text:style-name="P33">– à la réduction des impacts environnementaux (ex. analyse en cycle de vie en phase conception).</text:p>
      <text:p text:style-name="P33"/>
      <text:p text:style-name="P31"><text:span text:style-name="Strong_20_Emphasis"><text:span text:style-name="T54">5. MODEVAL-URBA – Modélisation et évaluation au service des acteurs des villes et territoires de demain</text:span></text:span><text:span text:style-name="Strong_20_Emphasis"><text:span text:style-name="T56"> – </text:span></text:span><text:span text:style-name="Strong_20_Emphasis"><text:span text:style-name="T55">Date de clôture </text:span></text:span><text:span text:style-name="T55">27/02/2015</text:span></text:p>
      <text:p text:style-name="P31"><text:span text:style-name="Strong_20_Emphasis"><text:span text:style-name="T55">Objet : les problématiques d’évaluation des impacts sanitaires, environnementaux des formes urbaines et de modélisation de leur performance (en particulier énergétique), prospective urbaine.<text:line-break/>Axe 1 : Impacts sanitaires et environnementaux et confort des formes urbaines<text:line-break/>Axe 2 : Performance énergétique des formes urbaines<text:line-break/>Axe 3 : Planification Facteur 4, articulation planification/orientations stratégiques énergie-climat<text:line-break/>Axe 4 : Pratiques urbaines et numérique</text:span></text:span></text:p>
      <text:p text:style-name="P31"><text:span text:style-name="Strong_20_Emphasis"><text:span text:style-name="T55"/></text:span></text:p>
      <text:p text:style-name="P31"><text:span text:style-name="T54">6. CIDe – Connaissance des impacts sanitaires et environnementaux de la gestion des déchets – 3e édition</text:span><text:span text:style-name="T56"> – </text:span><text:span text:style-name="Strong_20_Emphasis"><text:span text:style-name="T55">Date de clôture </text:span></text:span><text:span text:style-name="T55">06/03/2015</text:span></text:p>
      <text:p text:style-name="P32"><text:span text:style-name="T1">Contaminants gazeux et particulaires (dont particules biologiques), odeurs et nuisances sonores.<text:line-break/>Les risques sont envisagés pour la population générale (riverains sites de traitement de déchets, <text:s/>consommateurs des produits issus de déchets ou contaminés par eux, à l’exclusion des populations de travailleurs). Les risques environnementaux sont envisagés essentiellement sous l’aspect Analy</text:span>se du cycle de vie et sous l’angle de la monétarisation.</text:p>
      <text:p text:style-name="P32"/>
      <text:p text:style-name="P31"><text:span text:style-name="T52">7.</text:span><text:span text:style-name="Strong_20_Emphasis"><text:span text:style-name="T54">AACT-Air – Aide à l’action des collectivités territoriales en faveur de l’air – Édition 2015</text:span></text:span><text:span text:style-name="Strong_20_Emphasis"><text:span text:style-name="T55"><text:line-break/>Date de clôture : 02/02/2015 – 15:00</text:span></text:span><text:span text:style-name="Strong_20_Emphasis"><text:span text:style-name="T40"><text:line-break/>I</text:span></text:span><text:span text:style-name="Strong_20_Emphasis"><text:span text:style-name="T55">nitier, encourager et concrétiser des actions territoriales visant à améliorer la qualité de l’air. Sont concernés : tous les domaines de recherche liés à la qualité de l’air pertinents pour aider les décideurs politiques à juger de la pertinence (impacts sur la qualité de l’air, effets croisés avec d’autres thématiques, analyse coût-bénéfice, sciences sociales) et/ou de la faisabilité de la mise en place d’une action innovante en matière de réduction de la pollution atmosphérique.</text:span></text:span></text:p>
      <text:p text:style-name="P32"/>
      <text:p text:style-name="P32"/>
      <text:h text:style-name="P36" text:outline-level="3"><text:span text:style-name="Strong_20_Emphasis"><text:span text:style-name="T63">À venir :</text:span></text:span></text:h>
      <text:list xml:id="list8780925319313577837" text:style-name="L5">
        <text:list-item>
          <text:p text:style-name="P80"><text:span text:style-name="Strong_20_Emphasis"><text:span text:style-name="T55">Appel à candidatures Thèses – Ouverture prévue en janvier 2015</text:span></text:span></text:p>
        </text:list-item>
        <text:list-item>
          <text:p text:style-name="P80"><text:span text:style-name="Strong_20_Emphasis"><text:span text:style-name="T55">REACCTIF – REcherche sur l’Atténuation du Changement ClimaTique par l’agrIculture et la Forêt – 3e édition – Ouverture prévue début 2015.</text:span></text:span></text:p>
        </text:list-item>
        <text:list-item>
          <text:p text:style-name="P80"><text:span text:style-name="Strong_20_Emphasis"><text:span text:style-name="T55">BIP – Bioressources, Industries et Performance – Ouverture prévue fin 1er trimestre 2015.</text:span></text:span></text:p>
          <text:p text:style-name="P74"><text:span text:style-name="Strong_20_Emphasis"><text:span text:style-name="T55"/></text:span></text:p>
        </text:list-item>
      </text:list>
      <text:h text:style-name="P111" text:outline-level="1"><text:bookmark-start text:name="__DdeLink__3628_938680350"/><text:span text:style-name="Strong_20_Emphasis"><text:span text:style-name="T40">Soutien aux projets- Autres AAP</text:span></text:span><text:bookmark-end text:name="__DdeLink__3628_938680350"/></text:h>
      <text:p text:style-name="Text_20_body"><text:span text:style-name="Strong_20_Emphasis"><text:span text:style-name="T55">– Appel à candidatures "Entreprises témoins" – Énergie &amp; matières : gaspillage évité = marge augmentée – Date de clôture : 20/12/2014</text:span></text:span></text:p>
      <text:p text:style-name="P59">– Biomasse Chaleur Industrie, Agriculture et Tertiaire – Édition 2015 – Clôture : 30/01/2015 – 12:00</text:p>
      <text:p text:style-name="P60">– Appel à Projets "Nouvelles Technologies Émergentes" – Édition 2015 – Date de clôture : 13/02/2015 – 16:00</text:p>
      <text:p text:style-name="P59">– Appel à projets national – Opérations exemplaires de travaux de dépollution menés dans le cadre de reconversion de friches urbaines polluées – Date de clôture : 16/03/2015 – 12:00</text:p>
      <text:p text:style-name="P60"><text:soft-page-break/>– <text:span text:style-name="T9">AAP régional</text:span> - Appel à projets chaleur renouvelable en région Nord-Pas de Calais – Fonds Chaleur : édition 2014- Date de clôture : 31/12/2016 – 00:00<text:line-break/></text:p>
      <text:p text:style-name="Text_20_body"><text:span text:style-name="Strong_20_Emphasis"><text:span text:style-name="T55">cf. : </text:span></text:span><text:a xlink:type="simple" xlink:href="http://www.ademe.fr/actualites/appels-a-projets?appels-en-cours=1&amp;autres=1"><text:span text:style-name="Strong_20_Emphasis"><text:span text:style-name="T55">http://www.ademe.fr/actualites/appels-a-projets?appels-en-cours=1&amp;autres=1</text:span></text:span></text:a></text:p>
      <text:p text:style-name="Text_20_body"><text:span text:style-name="Strong_20_Emphasis"><text:span text:style-name="T55"/></text:span></text:p>
      <text:h text:style-name="P111" text:outline-level="1"><text:bookmark-start text:name="__DdeLink__3630_938680350"/><text:span text:style-name="Strong_20_Emphasis"><text:span text:style-name="T40">Aide</text:span></text:span><text:bookmark-end text:name="__DdeLink__3630_938680350"/><text:span text:style-name="Strong_20_Emphasis"><text:span text:style-name="T40"> aux études</text:span></text:span></text:h>
      <text:p text:style-name="Text_20_body"><text:span text:style-name="Strong_20_Emphasis"><text:span text:style-name="T1">Accompagnement financier de 3 catégories d’études préalables aux investissements des entreprises :</text:span></text:span><text:span text:style-name="Strong_20_Emphasis"><text:line-break/>- prédiagnostic (</text:span>analyser la situation existante, identifier les enjeux, proposer des améliorations),<text:line-break/>- <text:span text:style-name="Strong_20_Emphasis">diagnostic (</text:span>établir un bilan complet et détaillé de la situation existante et comparer de manière critique plusieurs solutions d’amélioration),<text:line-break/>- <text:span text:style-name="Strong_20_Emphasis">étude de projet (</text:span>approfondir une solution spécifique pour statuer sur sa faisabilité). Une éco-entreprise en phase de formulation de son offre peut bénéficier sous conditions, de l’aide.</text:p>
      <text:p text:style-name="Text_20_body">En pratique, le taux d’aide maximum est de 50 et 70 % selon la taille de l’entreprise. Afin de bénéficier de cette aide, elle doit faire appel à un prestataire indépendant pour réaliser l’étude.</text:p>
      <text:p text:style-name="Text_20_body">ex. Air, prévention et réduction des émissions atmosphériques, économies d’énergie, énergies et matières renouvelables, gestion des déchets, management environnemental et éco-produits, sites pollués et sols.</text:p>
      <text:p text:style-name="Text_20_body">cf. <text:a xlink:type="simple" xlink:href="http://www.aides-entreprises.fr/aides/all/14/136/84">http://www.aides-entreprises.fr/aides/all/14/136/84</text:a></text:p>
      <text:p text:style-name="Text_20_body"/>
      <text:h text:style-name="P111" text:outline-level="1"><text:span text:style-name="Strong_20_Emphasis"><text:span text:style-name="T40">Aide à l’investissement</text:span></text:span></text:h>
      <text:p text:style-name="Text_20_body"><text:span text:style-name="Strong_20_Emphasis"><text:span text:style-name="T1">Financement de l’investissement dans des équipements</text:span></text:span><text:span text:style-name="T1">, sous conditions (la mise en place des équipements permet d’améliorer l’installation au-delà des obligations réglementaires, pour les investissements engendrant des économies d’énergie, ils ne doivent pas être couplés aux CEE).</text:span></text:p>
      <text:h text:style-name="Heading_20_2" text:outline-level="2"><text:span text:style-name="Strong_20_Emphasis"><text:span text:style-name="T62">Fonds chaleur</text:span></text:span></text:h>
      <text:p text:style-name="P7">– Existe depuis 2009 pour le développement de la production renouvelable de chaleur, destiné à l’habitat collectif, aux collectivités et aux entreprises.</text:p>
      <text:p text:style-name="P7">En pratique, il permet le financement de 20 à 60 % du coût de la nouvelle installation. Objectif :</text:p>
      <text:list xml:id="list4006218705845406851" text:style-name="L6">
        <text:list-item>
          <text:p text:style-name="P85">financer les projets de production de chaleur à partir d’énergies renouvelables (biomasse, géothermie, solaire, biogaz, etc.) et les réseaux de chaleur liés à ces installations (ces aides rendent cette production compétitive par rapport à la production conventionnelle).</text:p>
        </text:list-item>
        <text:list-item>
          <text:p text:style-name="P85">favoriser l’emploi et l’investissement dans ces différents secteurs d’activité.</text:p>
          <text:p text:style-name="P85"/>
        </text:list-item>
      </text:list>
      <text:p text:style-name="Text_20_body"><text:span text:style-name="T42">– Mode de gestion et d’instruction des projets :<text:line-break/></text:span><text:span text:style-name="T45">→ </text:span><text:span text:style-name="Strong_20_Emphasis"><text:span text:style-name="T45">installations biomasse de grande taille</text:span></text:span><text:span text:style-name="T45"> dans les secteurs industriel, agricole et tertiaire, gérés dans le cadre d’un AAP national annuel </text:span><text:span text:style-name="Strong_20_Emphasis"><text:span text:style-name="T45">Biomasse Chaleur Industrie Agriculture tertiaire (BCIAT).<text:line-break/></text:span></text:span><text:span text:style-name="T45">→ Les </text:span><text:span text:style-name="Strong_20_Emphasis"><text:span text:style-name="T45">autres projets </text:span></text:span><text:span text:style-name="T45">sont gérés au niveau régional par les </text:span><text:span text:style-name="Strong_20_Emphasis"><text:span text:style-name="T45">directions régionales de l’ADEME</text:span></text:span><text:span text:style-name="T45">, en synergie avec les régions. Le dispositif régional est géré essentiellement par AAP régionaux (1 à 3 par an), à l’exception des dossiers dont l’aide est supérieure à 1,5 millio</text:span><text:span text:style-name="T42">n d’euros.</text:span></text:p>
      <text:p text:style-name="P61">L’aide à la réalisation de réseaux de chaleur (créations et extensions) est conditionnée au fait que le réseau soit alimenté pour au moins 50 % par des énergies renouvelables ou de la chaleur de récupération (non cumulables, avec les certificats d’économie d’énergie, ou projets domestiques) ;</text:p>
      <text:p text:style-name="Text_20_body"/>
      <text:p text:style-name="Text_20_body"><text:soft-page-break/><text:span text:style-name="Strong_20_Emphasis"><text:span text:style-name="T62">Le plan de soutien déchets </text:span></text:span><text:span text:style-name="Strong_20_Emphasis"><text:span text:style-name="T67">(</text:span></text:span><text:span text:style-name="Strong_20_Emphasis"><text:span text:style-name="T1">520.4 millions € sur 2012-2014)</text:span></text:span></text:p>
      <text:p text:style-name="Text_20_body"><text:span text:style-name="Strong_20_Emphasis"><text:span text:style-name="T55">Aides pour les programmes locaux de prévention, investissements prévention, redevance incitative, centres de tri, rénovation des déchetteries, compostage et méthanisation, unités de recyclage, valorisation des déchets du BTP ; avec l’objectif de réduire les déchets (les communes contractantes s’engagent à réduire leurs volumes en cinq ans) ; pour environ 200 M€ par an.</text:span></text:span></text:p>
      <text:p text:style-name="Text_20_body"><text:span text:style-name="Strong_20_Emphasis"><text:span text:style-name="T55">Voué à financer des équipements de réduction et de gestion de déchets dans les entreprises (recyclage interne de rebuts, diminution des pertes matières, méthanisation, compostage, etc.).</text:span></text:span></text:p>
      <text:h text:style-name="Heading_20_2" text:outline-level="2"><text:span text:style-name="Strong_20_Emphasis"><text:span text:style-name="T62">Économies d'énergie</text:span></text:span></text:h>
      <text:p text:style-name="P17">– Nouveaux équipements liés à la production, à la distribution ou à l’utilisation d’énergie, <text:line-break/>- Aménagements techniques d’équipements existants pour amélioration performance énergétique.</text:p>
      <text:p text:style-name="P29">– Bénéficiaires : entreprises, collectivités, agriculture, administrations, associations.</text:p>
      <text:p text:style-name="P17"><text:span text:style-name="Emphasis"><text:span text:style-name="T13">– Montant : subvention à taux variable avec un plafond d’assiette sous conditions.</text:span></text:span></text:p>
      <text:p text:style-name="P17"><text:span text:style-name="Emphasis"><text:span text:style-name="T13"/></text:span></text:p>
      <text:h text:style-name="P47" text:outline-level="2"><text:span text:style-name="Strong_20_Emphasis"><text:span text:style-name="T62">Énergies et matières renouvelables : Aide à l'investissement - Solaire thermique/Biogaz /Chaufferies Bois / Géothermie / Production d'électricité hydroélectrique et photovoltaïque </text:span></text:span></text:h>
      <text:p text:style-name="Text_20_body">Aider à leur mise en place.</text:p>
      <text:p text:style-name="Text_20_body">Bénéficiaires : toutes entreprises.</text:p>
      <text:p text:style-name="P49">Subvention à taux variable avec un plafond d’assiette sous conditions.</text:p>
      <text:p text:style-name="P17"><text:span text:style-name="Emphasis"><text:span text:style-name="T13"/></text:span></text:p>
      <text:h text:style-name="Heading_20_2" text:outline-level="2"><text:span text:style-name="Emphasis"><text:span text:style-name="T66">Déplacement des personnes</text:span></text:span></text:h>
      <text:p text:style-name="P17">– Bénéficiaires : toutes entreprises.</text:p>
      <text:p text:style-name="P17">– Favoriser le recours aux modes alternatifs à la voiture particulière des employés/clients, développer covoiturage/auto-partage, appuyer la mise en œuvre d’un PDE.</text:p>
      <text:p text:style-name="P17">– Montant : subvention limitée à 300 000 €, dont le taux varie en fonction des régions (contacter les Délégations régionales de l’ADEME pour en savoir plus).</text:p>
      <text:p text:style-name="Text_20_body"/>
      <text:h text:style-name="Heading_20_2" text:outline-level="2"><text:span text:style-name="Emphasis"><text:span text:style-name="T66">Transport combiné</text:span></text:span></text:h>
      <text:p text:style-name="Text_20_body"><text:span text:style-name="Emphasis"><text:span text:style-name="T51">– Développer le transport combiné pour les chargeurs et transporteurs.<text:line-break/>- Bénéficiaires : entreprises, notamment les chargeurs et les transporteurs de fret.<text:line-break/>- </text:span></text:span>Opérations éligibles : <text:line-break/>=&gt; Étude de marché, recherche de partenaires, étude financière, estimation du gain CO2.</text:p>
      <text:p text:style-name="Text_20_body">Montant : subvention couvrant une partie du montant de la prestation, sous réserve de conditions régionales particulières, dans la limite de 100 000 €.<text:tab/></text:p>
      <text:p text:style-name="Text_20_body"/>
      <text:h text:style-name="Heading_20_2" text:outline-level="2"><text:bookmark-start text:name="__DdeLink__3641_938680350"/><text:span text:style-name="Emphasis"><text:span text:style-name="T65">Véhicules propres et économes</text:span></text:span><text:bookmark-end text:name="__DdeLink__3641_938680350"/></text:h>
      <text:p text:style-name="Text_20_body"><text:span text:style-name="Strong_20_Emphasis"><text:span text:style-name="T1">Bénéficiaire : entreprises (ex. de transports publics dans le cadre d’une mission de service public).</text:span></text:span></text:p>
      <text:p text:style-name="Text_20_body">Pour toutes premières mises sur le marché de véhicules dotés de technologies innovantes ayant une influence sur la consommation, les émissions de CO2 ou d’autres polluants (Camions- électriques, GNV- pour livraison de marchandises, filtres à particules pour camions et autobus, véhicules légers au GNV, bus -électriques, GNV, GPL-, bennes à ordures ménagères, etc.).</text:p>
      <text:p text:style-name="Text_20_body"><text:soft-page-break/>Subvention dont le taux et le plafond varie selon les régions (se renseigner auprès de la délégation régionale de l’ADEME compétente).</text:p>
      <text:p text:style-name="Text_20_body">NB. l’ADEME apporte une offre structurée de services sous forme de cahiers des charges, éditions techniques adaptés, listes de prestataires d’ingénierie référencés, formations et manifestations : <text:line-break/>- Outils : "Logiciel Impact ADEME de calcul des émissions et consommations énergétiques de véhicules dans un contexte urbain et interurbain", "SIMILIBUS, logiciel d’aide au choix d’une filière thermique de bus" ; <text:line-break/>- Publications : "Réaliser un Plan de Déplacement Entreprise ".</text:p>
      <text:p text:style-name="Text_20_body"><text:span text:style-name="Strong_20_Emphasis"/></text:p>
      <text:p text:style-name="Text_20_body"><text:span text:style-name="Emphasis"><text:span text:style-name="T66">Air, prévention et réduction des émissions atmosphériques </text:span></text:span></text:p>
      <text:p text:style-name="Text_20_body">Soutenir les investissements pour des projets liés aux économies d’énergie.</text:p>
      <text:p text:style-name="Text_20_body">– Nouveaux équipements liés à la production, à la distribution ou à l’utilisation d’énergie, <text:line-break/>- Aménagements techniques d’équipements existants en vue d’améliorer les performances énergétiques.</text:p>
      <text:p text:style-name="Text_20_body">Bénéficiaires : Entreprises, collectivités, agriculture, administrations, associations.</text:p>
      <text:p text:style-name="Text_20_body">Montant : subvention à taux variable avec un plafond d’assiette sous conditions (contacter les Délégations régionales de l’ADEME pour en savoir plus).</text:p>
      <text:h text:style-name="P104" text:outline-level="1"><text:bookmark-start text:name="__DdeLink__19916_441921409"/><text:span text:style-name="Strong_20_Emphasis"><text:span text:style-name="T58">Les aides de la CDC</text:span></text:span><text:bookmark-end text:name="__DdeLink__19916_441921409"/></text:h>
      <text:p text:style-name="Text_20_body"><text:span text:style-name="Strong_20_Emphasis"><text:span text:style-name="T58"/></text:span></text:p>
      <text:h text:style-name="P111" text:outline-level="1"><text:span text:style-name="Strong_20_Emphasis"><text:span text:style-name="T60">Appels à projet dans le cadre du PIA</text:span></text:span></text:h>
      <text:h text:style-name="P13" text:outline-level="3"><text:span text:style-name="Strong_20_Emphasis"><text:span text:style-name="T52"/></text:span></text:h>
      <text:h text:style-name="P13" text:outline-level="3"><text:span text:style-name="Strong_20_Emphasis"><text:span text:style-name="T52">Financement de l’économie sociale et solidaire</text:span></text:span></text:h>
      <text:p text:style-name="Text_20_body"><text:span text:style-name="T55">AAP en cours dans le volet emploi – égalité des chances (PIA 1) : </text:span><text:span text:style-name="Strong_20_Emphasis"><text:span text:style-name="T55">clôture juin 2015.<text:line-break/>Annonce le 5/11/2014 de la prolongation de la durée d’engagement de l’action.</text:span></text:span></text:p>
      <text:p text:style-name="P17"><text:span text:style-name="Strong_20_Emphasis"><text:span text:style-name="T55">Budget de 100 M€, plus de 70 M€ déjà été engagés au 01/09/14 (p</text:span></text:span><text:span text:style-name="T55">lus de </text:span><text:span text:style-name="Strong_20_Emphasis"><text:span text:style-name="T55">350 projets financés).</text:span></text:span></text:p>
      <text:p text:style-name="Text_20_body"><text:span text:style-name="Strong_20_Emphasis"><text:span text:style-name="T55">Engagement des 30 % restants au cours du dernier trimestre 2014 et de l’année 2015.</text:span></text:span></text:p>
      <text:p text:style-name="P59">L’action permet de renforcer les quasi-fonds propres des entreprises du secteur de l’ESS. Elle vise le cofinancement de projets créateurs d’emplois et le développement de modèles innovants de création d’activités et d’entreprises. Les directions régionales de la CDC jouent un rôle important dans le déploiement de l’action sur l’ensemble du territoire et dans les différents secteurs de l’économie.</text:p>
      <text:h text:style-name="Heading_20_3" text:outline-level="3"><text:span text:style-name="Strong_20_Emphasis"><text:span text:style-name="T52">Partenariats pour la formation professionnelle et l’emploi (PFPE)</text:span></text:span></text:h>
      <text:p text:style-name="Text_20_body"><text:span text:style-name="Strong_20_Emphasis"><text:span text:style-name="T55">AAP permanent ouvert jusqu’au 28 février 2017 (lancé le 7 novembre 2014) – 126 M€.</text:span></text:span></text:p>
      <text:p text:style-name="Text_20_body"><text:span text:style-name="Strong_20_Emphasis"><text:span text:style-name="T55">Objectif : favoriser l’adaptation de l’offre de formation aux secteurs en croissance ou en reconversion, sélection de projets de formation portés par des consortiums associant employeurs et organismes de formation.</text:span></text:span></text:p>
      <text:p text:style-name="P57"><text:span text:style-name="T1">Le PIA interviendra sous la forme de subventions pouvant atteindre au maximum 50 % du coût du projet (d</text:span>ans le respect des règles communautaires).</text:p>
      <text:p text:style-name="P4">L’action PFPE permettra de répondre aux nouveaux besoins de formation via l’engagement conjoint des acteurs économiques (grands groupes, PME) et des acteurs de la formation et de l’enseignement (Universités, Écoles, centres de formation), avec une meilleure anticipation des évolutions économiques, des compétences et des emplois d’avenir. Partenaires dans la durée, ils pourront viser des projets de grande envergure, sur un territoire, une filière donnée ou expérimenter de nouvelles activités de formation. Les projets devront permettre aux salariés, quel que soit leur niveau de qualification, d’être acteurs de leur évolution professionnelle et d’accroître leur employabilité.</text:p>
      <text:p text:style-name="P4"/>
      <text:p text:style-name="P4"/>
      <text:p text:style-name="P4"><text:span text:style-name="Strong_20_Emphasis"><text:span text:style-name="T34">Economie numérique</text:span></text:span></text:p>
      <text:p text:style-name="P17"><text:span text:style-name="Strong_20_Emphasis">AAP Très haut débit (THD) Infrastructures nouvelle version </text:span><text:span text:style-name="Strong_20_Emphasis"><text:span text:style-name="T1">11/2014 jusqu’à épuisement fonds.</text:span></text:span></text:p>
      <text:p text:style-name="Text_20_body"><text:span text:style-name="Strong_20_Emphasis"><text:span text:style-name="T1">1. Stimuler l’investissement des exploitants de réseaux en dehors des zones très denses,<text:line-break/>2. Soutenir les projets d’aménagement numérique des collectivités territoriales,<text:line-break/>3. Assurer la couverture des zones les plus difficiles d’accès.</text:span></text:span></text:p>
      <text:p text:style-name="P37"><text:span text:style-name="Strong_20_Emphasis"/></text:p>
      <text:p text:style-name="P17"><text:span text:style-name="Strong_20_Emphasis">AMI Cœur de filière vague 2</text:span><text:span text:style-name="Strong_20_Emphasis"><text:span text:style-name="T1"> - 11/2014 jusque mars 2015.</text:span></text:span></text:p>
      <text:p text:style-name="P17"><text:span text:style-name="Strong_20_Emphasis"><text:span text:style-name="T1">Soutien à 4 technologies stratégiques : le logiciel embarqué et les objets connectés, la sécurité des systèmes d’information, le calcul intensif et la simulation, et le cloud computing et le Big Data. </text:span></text:span></text:p>
      <text:p text:style-name="P37"><text:span text:style-name="Strong_20_Emphasis"><text:tab/></text:span></text:p>
      <text:p text:style-name="P4">Le Programme d’Investissements d’Avenir consacre 3,2 Md€ au développement de l’économie numérique au travers du Fonds national pour la Société Numérique (FSN, qui doit accompagner sur une dizaine d’années le développement de l’économie numérique par des moyens à <text:soft-page-break/>destination des collectivités locales, entreprises et structures de recherche et développement).</text:p>
      <text:p text:style-name="P3"><text:span text:style-name="Strong_20_Emphasis">- 1770 M€ sont notamment consacrés au développement des réseaux à très haut débit (action 1) </text:span><text:s/></text:p>
      <text:p text:style-name="P3"><text:span text:style-name="Strong_20_Emphasis">- 1436 M€ sont destinés à accompagner sur une dizaine d’années en investissement les acteurs développant de nouveaux usages, services et contenus numériques (action 2)</text:span>.</text:p>
      <text:p text:style-name="P54"><text:span text:style-name="Strong_20_Emphasis"><text:span text:style-name="T76"><text:tab/></text:span></text:span></text:p>
      <text:p text:style-name="P3"><text:span text:style-name="Strong_20_Emphasis"><text:span text:style-name="T62">Pour mémoire : Ville de demain – </text:span></text:span><text:bookmark-start text:name="__DdeLink__3655_938680350"/><text:span text:style-name="Strong_20_Emphasis"><text:span text:style-name="T62">Rénovation</text:span></text:span><text:bookmark-end text:name="__DdeLink__3655_938680350"/><text:span text:style-name="Strong_20_Emphasis"><text:span text:style-name="T62"> énergétique – tranche 2</text:span></text:span></text:p>
      <text:p text:style-name="Text_20_body"><text:span text:style-name="T55">Ouverture décembre 2014, </text:span><text:span text:style-name="Strong_20_Emphasis"><text:span text:style-name="T55">jusqu’en 2017 – 700M€.</text:span></text:span></text:p>
      <text:p text:style-name="Text_20_body"><text:span text:style-name="Strong_20_Emphasis"><text:span text:style-name="T40">NB : à destination des Ecocités des volets 1 et 2 du programme</text:span></text:span></text:p>
      <text:p text:style-name="P57">Objectif : soutenir l’investissement dans les villes pour faire émerger un nouveau modèle urbain, favoriser l’évolution des usages et des pratiques en ville, s’appuyer sur une approche intégrée et innovante transports/mobilité/énergie/ressources/organisation urbaine et habitat.</text:p>
      <text:p text:style-name="P57">Financement de projets innovants, démonstrateurs, exemplaires en 2 volets :</text:p>
      <text:list xml:id="list4960694527989529677" text:style-name="L7">
        <text:list-item>
          <text:p text:style-name="P86">Volet 1 : les 13 Ecocités sélectionnées en 2009 dans le cadre de la démarche</text:p>
        </text:list-item>
        <text:list-item>
          <text:p text:style-name="P86">Volet 2 : les 6 Ecocités retenues par l’État en septembre 2012, suite à l’ouverture  à d’autres agglomérations, notamment les très grandes agglomérations.</text:p>
        </text:list-item>
      </text:list>
      <text:p text:style-name="P57">2 tranches prévisionnelles d’engagement des fonds : tranche 1 (2010-2014) et 2 (2015-2017).</text:p>
      <text:p text:style-name="P18">Plusieurs procédures :</text:p>
      <text:list xml:id="list3580376377023249118" text:style-name="L8">
        <text:list-item>
          <text:p text:style-name="P87">Sélection des projets de transports en commun en sites propres (Ecocités volet 1, 200 M€),</text:p>
        </text:list-item>
        <text:list-item>
          <text:p text:style-name="P87">Sélection des projets présentés par les 13 Ecocités volet 1 (107 actions engagées, 85 M€),</text:p>
        </text:list-item>
        <text:list-item>
          <text:p text:style-name="P87">Sélection des projets présentés par les 6 Ecocités du volet 2 (45 actions, 22M€),</text:p>
        </text:list-item>
        <text:list-item>
          <text:p text:style-name="P87">Sélection des projets de rénovation énergétique – destiné aux 19 Ecocités des volets 1 et 2, pour compléter les actions conduites sur l’axe « Bâti » en permettant le financement d’actions en matière de rénovation énergétique.</text:p>
        </text:list-item>
      </text:list>
      <text:p text:style-name="P67">-&gt;  date limite de dépôts des actions fixée au 31 décembre 2014 – sous condition d’un haut niveau de performance environnementale et d’innovation, d’intégration dans une stratégie plus générale de l’agglomération (réduction des consommations d’énergie et d’émission des gaz à effet de serre),et d’articulation avec les dispositifs existants.</text:p>
      <text:p text:style-name="P57">Intervention : prises de participation en fonds propres ou quasi fonds propres (165M€); Subvention d’investissement ou à l’ingénierie des projets (585M€).</text:p>
      <text:p text:style-name="P5"/>
      <text:h text:style-name="P111" text:outline-level="1"><text:span text:style-name="Strong_20_Emphasis"><text:span text:style-name="T60">Aides dans le domaine de l’environnement</text:span></text:span></text:h>
      <text:p text:style-name="Text_20_body"><text:span text:style-name="Strong_20_Emphasis"><text:span text:style-name="T55">L’environnement est le premier domaine d’innovation de la CDC, autour de trois axes : les énergies renouvelables, le climat, et la biodiversité.</text:span></text:span></text:p>
      <text:h text:style-name="P55" text:outline-level="3">Énergies renouvelables</text:h>
      <text:p text:style-name="P3"><text:span text:style-name="Strong_20_Emphasis"><text:span text:style-name="T46">La CDC soutient la politique européenne engagée en 2008, pour accroître la production d’énergies renouvelable (EnR, 20% de la consommation intérieure brute de l’UE à l’horizon 2020).</text:span></text:span></text:p>
      <text:p text:style-name="P3"><text:span text:style-name="Strong_20_Emphasis"><text:span text:style-name="T46">Elle s’engage donc à financer jusqu’à 10% des investissements programmés d’énergie renouvelable en France (programmation pluriannuelle des investissements ou PPI)</text:span></text:span><text:span text:style-name="T41">.</text:span></text:p>
      <text:p text:style-name="P4"><text:span text:style-name="T19">Le programme s’appuie sur les quatre sources principales d’EnR : éolien, biomasse, solaire et hydraulique et le soutien prend la forme de </text:span><text:span text:style-name="T26">participations minoritaires</text:span><text:span text:style-name="T19"> dans les PME dont l’activité est liée à la production d’énergie renouvelable (électricité et chaleur).</text:span></text:p>
      <text:h text:style-name="P55" text:outline-level="3"><text:soft-page-break/>Energie-Climat</text:h>
      <text:p text:style-name="P4"><text:span text:style-name="T19">La CDC agit dans ce cadre au travers de sa filiale </text:span><text:span text:style-name="T26">CDC Climat</text:span><text:span text:style-name="T19"> en mobilisant son expertise dans les différents leviers de la transition : politiques énergie-climat, systèmes d’échange de quotas, politiques d’efficacité énergétique, pour accompagner les collectivités publiques et les entreprises. Elle associe donc une dimension d’expertise en matière de transition énergétique à ses compétences multiples (investissement, ingénierie de financement de projet, conseil et recherche économique).</text:span></text:p>
      <text:h text:style-name="P55" text:outline-level="3">Biodiversité</text:h>
      <text:p text:style-name="Text_20_body"><text:span text:style-name="Strong_20_Emphasis"><text:span text:style-name="T55">La CDC agit depuis 2008, au travers d’une autre filiale </text:span></text:span><text:span text:style-name="Strong_20_Emphasis"><text:span text:style-name="T68">CDC Biodiversité</text:span></text:span><text:span text:style-name="Strong_20_Emphasis"><text:span text:style-name="T55"> (premier opérateur financier de compensation de la biodiversité).</text:span></text:span></text:p>
      <text:p text:style-name="Text_20_body"><text:span text:style-name="Strong_20_Emphasis"><text:span text:style-name="T55">Elle propose, lors des travaux de construction d’infrastructures ou d’extension urbaine, des solutions concrètes pour préserver et compenser la biodiversité, comme cela est exigé par la loi.</text:span></text:span></text:p>
      <text:h text:style-name="P52" text:outline-level="5"><text:span text:style-name="T19">Le principe de la</text:span> <text:span text:style-name="T19">compensation</text:span></text:h>
      <text:p text:style-name="P51">CDC Biodiversité propose ses services à tout maître d’ouvrage soucieux de préserver la biodiversité, de façon volontaire ou pour respecter son obligation légale de compensation (des ouvrages réalisés).</text:p>
      <text:p text:style-name="P50"><text:span text:style-name="T41">Elle assure la conduite des travaux, leur financement éventuel et leur gestion à long terme. Elle promeut l’application du principe </text:span><text:span text:style-name="Strong_20_Emphasis"><text:span text:style-name="T41">« Pas de perte nette » </text:span></text:span><text:span text:style-name="T41">qui consiste à compenser les impacts résiduels de l’aménagement qui n’ont pu être ni évités, ni réduits :</text:span></text:p>
      <text:list xml:id="list4636318976121532752" text:style-name="L9">
        <text:list-item>
          <text:p text:style-name="P100">par la demande : elle intervient pour le compte d’un maître d’ouvrage soumis à l’obligation ou une démarche volontaire de compensation.</text:p>
        </text:list-item>
        <text:list-item>
          <text:p text:style-name="P101">par l’offre : elle réalise des opérations écologiques, crée des réserves d’actifs naturels (RAN) générant du crédit biodiversité susceptibles d’être reconnu comme mesures compensatoires de projets d’aménagement du territoire.</text:p>
        </text:list-item>
      </text:list>
      <text:h text:style-name="Heading_20_3" text:outline-level="3"><text:span text:style-name="T52">Soutien aux PME innovantes</text:span><text:span text:style-name="Strong_20_Emphasis"><text:span text:style-name="T52"> </text:span></text:span><text:span text:style-name="Strong_20_Emphasis"><text:span text:style-name="T44">spécialisées dans les éco-industries</text:span></text:span></text:h>
      <text:p text:style-name="P3"><text:span text:style-name="Strong_20_Emphasis"><text:span text:style-name="T44">La CDC agit au travers de sa filiale</text:span></text:span><text:span text:style-name="T40"> </text:span><text:span text:style-name="T43">CDC Entreprises</text:span><text:span text:style-name="Strong_20_Emphasis"><text:span text:style-name="T44">, et du programme France Investissement (dont CDC Entreprises est le pivot) qui encourage les PME à mettre en place des politiques de développement durable.</text:span></text:span></text:p>
      <text:p text:style-name="P4"> </text:p>
      <text:p text:style-name="P57">– Les outils d’investissement pour les éco-technologies : apport de capitaux à des fonds d’investissement spécialisés dans les éco-technologies,</text:p>
      <text:list xml:id="list6043329801321549880" text:style-name="L10">
        <text:list-item>
          <text:p text:style-name="P75"><text:span text:style-name="Strong_20_Emphasis"><text:span text:style-name="T41">Demeter</text:span></text:span><text:span text:style-name="T40"> </text:span><text:span text:style-name="T41">- CDC Entreprises est le principal souscripteur des fonds d’investissement européen Demeter 1 et 2. Ces fonds investissent dans des entreprises à fort potentiel, dans les secteurs des éco-industries et des éco-énergies, en France et en Europe.</text:span></text:p>
        </text:list-item>
        <text:list-item>
          <text:p text:style-name="P75"><text:span text:style-name="Strong_20_Emphasis"><text:span text:style-name="T41">Emertec 4 </text:span></text:span><text:span text:style-name="T41">investit dans des entreprises en création à fort potentiel qui développent des innovations issues de grands laboratoires de recherche français et européens, dans les domaines de l’énergie, de l’environnement et de la mobilité.</text:span></text:p>
        </text:list-item>
        <text:list-item>
          <text:p text:style-name="P75"><text:span text:style-name="Strong_20_Emphasis"><text:span text:style-name="T41">Emertec Énergie Environnement (3E)</text:span></text:span><text:span text:style-name="T40"> </text:span><text:span text:style-name="T41">est un fonds dédié au financement de jeunes sociétés innovantes, à fort potentiel de développement, dans les secteurs de l’énergie et de l’environnement.</text:span></text:p>
        </text:list-item>
      </text:list>
      <text:p text:style-name="P57"><text:span text:style-name="T26">– L’accompagnement</text:span><text:span text:style-name="T5"> </text:span><text:span text:style-name="T26">: le programme France Investissement</text:span></text:p>
      <text:p text:style-name="Text_20_body"><text:span text:style-name="T41">Au-delà de sa vocation financière, il accompagne les entreprises pour sécuriser et pérenniser leur développement, les sensibiliser aux questions du développement durable, lutter contre le </text:span><text:soft-page-break/><text:span text:style-name="T41">blanchiment, encourager l’intégration de nouvelles technologies (innovation) comme l’ouverture aux marchés extérieurs.<text:line-break/>Exemple d’</text:span><text:span text:style-name="Strong_20_Emphasis"><text:span text:style-name="T41">action concrète proposée :</text:span></text:span></text:p>
      <text:list xml:id="list5650565696154706181" text:style-name="L11">
        <text:list-item>
          <text:p text:style-name="P71">faire accéder gratuitement les entreprises  à un outil de mesure de leur empreinte carbone,</text:p>
        </text:list-item>
        <text:list-item>
          <text:p text:style-name="P71">les inciter à conduire une démarche d’élaboration de plans de réduction des émissions.</text:p>
        </text:list-item>
      </text:list>
      <text:p text:style-name="Text_20_body"><text:span text:style-name="Strong_20_Emphasis"><text:span text:style-name="T60"/></text:span></text:p>
      <text:h text:style-name="P111" text:outline-level="1"><text:span text:style-name="Strong_20_Emphasis"><text:span text:style-name="T60">Aides pour une ville durable</text:span></text:span></text:h>
      <text:p text:style-name="Text_20_body"><text:span text:style-name="Strong_20_Emphasis"><text:span text:style-name="T60">Cf Annexe n°1</text:span></text:span></text:p>
      <text:h text:style-name="P104" text:outline-level="1"><text:span text:style-name="Strong_20_Emphasis"><text:span text:style-name="T58">Les aides de la BPI</text:span></text:span></text:h>
      <text:p text:style-name="P19"><draw:frame draw:style-name="fr1" draw:name="images1" text:anchor-type="paragraph" svg:width="14.25cm" svg:height="9.85cm" draw:z-index="0"><draw:image xlink:href="Pictures/20000009000097890000714ACC632287.svm" xlink:type="simple" xlink:show="embed" xlink:actuate="onLoad"/></draw:frame>communiqué de presse « Bpifrance révolutionne le crédit aux PME »,<text:line-break/>conférence de presse du 20/03/2014 </text:p>
      <text:p text:style-name="P19"/>
      <text:p text:style-name="P37"><text:span text:style-name="T40">Présentation de toutes les aides en ligne : </text:span><text:a xlink:type="simple" xlink:href="http://www.bpifrance.fr/Toutes-nos-solutions"><text:span text:style-name="T40">http://www.bpifrance.fr/Toutes-nos-solutions</text:span></text:a></text:p>
      <text:p text:style-name="P38"/>
      <text:h text:style-name="P105" text:outline-level="1">Les prêts/aides à vocation de développement</text:h>
      <text:p text:style-name="P20"/>
      <text:p text:style-name="P18"><text:span text:style-name="T33">Prêt de développement/ contrat de développement </text:span>: pour les investissements immatériels sans sûreté, dont le besoin est difficile à évaluer, et trouvent rarement financement.</text:p>
      <text:p text:style-name="P18">2 Md d’€ de fonds en 2014, pour des prêts compris entre 40k et 300k €, sans garantie ni caution.</text:p>
      <text:p text:style-name="P18">– pour les PME (&gt; 3 ans), souhaitant réaliser un programme d’investissement immobilier/matériel, engageant des dépenses immatérielles (recrutement, formation, communication, marketing, adaptation aux normes/respect de l’environnement, équipements à faible valeur de revente, etc.).</text:p>
      <text:p text:style-name="P18">– pour 6 ans avec différé de remboursement d’un an, en partenariat bancaire d’un montant au moins égal au double du Contrat de Développement).</text:p>
      <text:p text:style-name="P18"/>
      <text:p text:style-name="P6"><text:bookmark-start text:name="__DdeLink__2185_637804160"/>Prêts dans les domaines « verts » :<text:bookmark-end text:name="__DdeLink__2185_637804160"/></text:p>
      <text:p text:style-name="P18"><text:span text:style-name="T11">– Prêt vert :</text:span><text:span text:style-name="T18"> </text:span>Ouverture en décembre 2014 jusqu’à épuisement des fonds.<text:line-break/>- 340 M€ pour la période 2014 – 2017, (500 M€ à sa mise en place en juillet 2010).<text:line-break/>- prêts à taux bonifiés et garanties de prêts (PME seules), à destination des PME/ETI industrielles,<text:line-break/>- pour les investissements permettant d’accroître la compétitivité et la performance énergétique et environnementale de leur procédé ou de leurs produits.</text:p>
      <text:p text:style-name="P18"><text:span text:style-name="T9">Prêts verts existants</text:span> : – <text:span text:style-name="T1">cofinancement bancaire ou en fonds propres requis, montant de 50k à 3M€, sans garanties, pour 7 ans (voire 10 ans, différé de remboursement 2 ans).</text:span></text:p>
      <text:p text:style-name="P18"><text:line-break/><text:span text:style-name="T4">Dépenses concernées : – </text:span>investissements corporels (minimum 60 % du programme), <text:line-break/>- investissements conduisant à la réduction : des consommations d’énergie ; des consommations de matières premières, d’eau, solvants, etc. ; des émissions de gaz à effet de serre ; des <text:soft-page-break/>émissions atmosphériques polluantes ; des quantités de déchets produites.</text:p>
      <text:p text:style-name="P18">Les dépenses éligibles : investissements corporels pour lesquels une difficulté de financement par le marché est avérée ; conception du produit ou du processus de fabrication ; frais d’études et de faisabilité ; dépenses de personnel directement affecté ; BE et ingénierie ; achats pour prototype ; processus de fabrication ; éco-conception ; certifications.</text:p>
      <text:p text:style-name="P22"/>
      <text:p text:style-name="P18"><text:span text:style-name="T10">– Prêt Croissance :</text:span> développer des programmes d’investissement (immobilier/matériel/immatériel) ou de croissance externe, financer le besoin en fonds de roulement additionnel en résultant. <text:line-break/>- 300k à 5M d’€, aucune garantie, sur 7 ans dont 2 ans de différé de remboursement.<text:line-break/>- banque de l’entreprise en partenariat (1€ de contrat de développement pour 1€ de prêt d’accompagnement, ou fonds propres apportés).<text:line-break/>- Pour financer notamment :</text:p>
      <text:list xml:id="list7560556287305041359" text:style-name="L12">
        <text:list-item>
          <text:p text:style-name="P88">les coûts de mise aux normes, <text:span text:style-name="T5">dépenses liées au respect de l’environnement,</text:span></text:p>
        </text:list-item>
        <text:list-item>
          <text:p text:style-name="P88">la croissance externe,</text:p>
        </text:list-item>
        <text:list-item>
          <text:p text:style-name="P88">les coûts de constitution ou de <text:span text:style-name="T5">rénovation</text:span> d’un parc de magasins,</text:p>
        </text:list-item>
        <text:list-item>
          <text:p text:style-name="P88">les frais de recrutement et de formation,</text:p>
        </text:list-item>
        <text:list-item>
          <text:p text:style-name="P88">les frais de prospection, dépenses de publicité, matériels, progiciels, équipements à faible valeur de revente.</text:p>
        </text:list-item>
      </text:list>
      <text:p text:style-name="P18"/>
      <text:p text:style-name="P17"><text:span text:style-name="T53">– Prêt Réseau Entreprendre Croissance :</text:span><text:span text:style-name="T56"> Jusqu’</text:span><text:span text:style-name="T40">à 300k € pour les entreprises lauréates du Réseau Entreprendre qui s</text:span><text:span text:style-name="T69">’</text:span><text:span text:style-name="Emphasis"><text:span text:style-name="T12">engagent dans une stratégie de développement créatrice (accompagnement managérial de Réseau Entreprendre).</text:span></text:span></text:p>
      <text:p text:style-name="P18"/>
      <text:p text:style-name="P17"><text:span text:style-name="T53">– Prêt d’Avenir</text:span><text:span text:style-name="T52"> :</text:span><text:span text:style-name="T40"> Programmes d’investissement (immobilier, matériel, immatériel) ou de croissance externe pour PME, ETI (entreprises de taille intermédiaire) et les grandes entreprises (&gt; 3 ans).<text:line-break/>- 500 k€ à 5 M€, pour 10 ans dont 3 ans de différé de remboursement, sans garantie.<text:line-break/>- 1€ de Prêt de Développement pour 1€ de crédit ou de fonds propres.<text:line-break/>- Exemples d’investissements immatériels : mise aux normes, formation et recrutement des équipes, prospection de nouveaux marchés, dépenses de communication, matériels à faible valeur de gage, croissance externe, besoins en fonds de roulement générés par le projet.<text:line-break/>- Basé sur un fonds de dette ouvert aux investisseurs institutionnels, partenariat inédit avec AG2R LA MONDIALE qui vise à cofinancer 100 PME et ETI avec un objectif de 200 M€ de financement, partenariat qui permet d’orienter l’épargne des Français.&lt;<text:line-break/><text:line-break/></text:span><text:span text:style-name="T53">- Prêt Éco-Énergie (PEE) : </text:span><text:span text:style-name="T40">Prêt de 10 à 50k € (taux bonifié), pour l’ac</text:span><text:span text:style-name="Emphasis"><text:span text:style-name="T71">quisition des équipements permettant d’améliorer l’efficacité énergétique (m</text:span></text:span><text:span text:style-name="T71">icro-entreprises, TPE, PME1&gt;3ans).<text:line-break/>- Pour </text:span><text:span text:style-name="T72">5 ans avec différé de remboursement d’1 an, sans </text:span><text:span text:style-name="T71">garantie.<text:line-break/>- </text:span><text:span text:style-name="T40">L’inve</text:span><text:span text:style-name="T55">stissement doit porter sur certains équipements : éclairage (détecteur de présence, etc.), froid, chauffage/climatisation (pompe à chaleur, professionnel détenant l’appellation Qualipac ou autre qualification), motorisation électrique.<text:line-break/>- Ce prêt bénéficie d’une aide de l’État, « </text:span><text:span text:style-name="T70">de minimis »</text:span><text:span text:style-name="T55"> grâce notamment à la bonification par l’État (MEDDE) du taux du Prêt Éco-Énergie.</text:span></text:p>
      <text:p text:style-name="P23"/>
      <text:p text:style-name="P18"><text:span text:style-name="T14">– Prêt innovation :</text:span><text:span text:style-name="T15"> 50k à </text:span><text:span text:style-name="T13">3M € pour financer le lancement industriel et commercial d’une innovation (France/étranger), pour 7 ans (2 de différé de remboursement), sans garantie.</text:span></text:p>
      <text:p text:style-name="P18"><text:span text:style-name="T13">– Entreprise (&gt; 3ans) développant ou commercialisant un nouveau produit, procédé ou service et pouvant justifier d’une innovation (au cours des 24 derniers mois : </text:span>obtention d’une aide à la R&amp;D et Innovation (RDI), dépôt d’un brevet, dépenses d’innovation dans le cadre du Crédit Impôt Recherche (CIR)).</text:p>
      <text:p text:style-name="P18">– Le prêt finance l’ensemble des dépenses immatérielles nécessaires à la phase d’industrialisation et de commercialisation, telles que :</text:p>
      <text:list xml:id="list1421714219920551411" text:style-name="L13">
        <text:list-item>
          <text:p text:style-name="P89"><text:soft-page-break/>les actifs immatériels permettant une optimisation des ressources et des processus,</text:p>
        </text:list-item>
        <text:list-item>
          <text:p text:style-name="P89">la conception du produit ou du processus de fabrication,</text:p>
        </text:list-item>
        <text:list-item>
          <text:p text:style-name="P89">la mise en place du processus de fabrication,</text:p>
        </text:list-item>
        <text:list-item>
          <text:p text:style-name="P89">la mise en œuvre de normes et/ou de certifications,</text:p>
        </text:list-item>
        <text:list-item>
          <text:p text:style-name="P89">la protection de la propriété intellectuelle,</text:p>
        </text:list-item>
        <text:list-item>
          <text:p text:style-name="P89">la commercialisation (ressources humaines spécifiques, partenaires de distribution…).</text:p>
          <text:p text:style-name="P89"/>
        </text:list-item>
      </text:list>
      <text:p text:style-name="P57"><text:span text:style-name="T20">– Prêt Robotique :</text:span><text:span text:style-name="T30"> (cohérence avec la démarche du plan « Usine du Futur » de la Nouvelle France Industrielle (NFI) et complément des mesures du Pacte national pour la croissance).<text:line-break/>- Impulser et faciliter la robotisation de la production, ouverture 01/11/14 (jusqu’à épuisement des fonds), 300M € de prêts bonifiés destinés à favoriser la croissance en améliorant la compétitivité coût et hors coût (qualité) des PME et ETI (&gt; 3 ans), pour un prêt entre 100k et 5 M€.<text:line-break/>- Sans garanties, sur 7 ans avec différé de remboursement de 2 ans).<text:line-break/></text:span><text:span text:style-name="T22">Dépenses éligibles : </text:span><text:span text:style-name="T28">immatérielles et matérielles liées à l’acquisition et à l’insertion dans le processus de production d’un équipement automatisé de production (robot manipulateur, machine spéciale, imprimante 3D, robot de convoyage, capteurs, logiciels, etc.) sous conditions.</text:span><text:span text:style-name="T77"><text:line-break/><text:line-break/></text:span><text:span text:style-name="T10">- Prêt Numérique :</text:span> intégration de technologies du numérique dans l’entreprise (PME ou ETI &gt; 3 ans), prêt de 200 k€ à 3 M€, pour une durée de 7 ans dont 2 ans de différé de remboursement, à un taux bonifié (1,65 %), sans garantie.<text:line-break/>- 1€ de Prêt pour 1€ de crédit ou de fonds propres.<text:line-break/>- Exemples d’investissements : Achat de logiciels, de progiciels, bases de données, mise en place d’un nouveau process, création de site web, prestations qui sont liées à l’étude, l’installation et le déploiement de ces investissements.</text:p>
      <text:p text:style-name="P18"/>
      <text:p text:style-name="P17"><text:span text:style-name="T53">- Prêt participatif filière bois (PP Bois) : </text:span><text:span text:style-name="T40">40k à 200k € pour financer un projet, sans garantie, en partenariat avec une banque et une aide de l'État</text:span><text:span text:style-name="T69">, </text:span><text:span text:style-name="T40">dite "</text:span><text:span text:style-name="T69">de minimis</text:span><text:span text:style-name="T40">", grâce notamment à la mise en place du Fonds de garantie de modernisation des scieries mis en place par l’État (MAAF) (réglementation européenne).<text:line-break/>- PME des secteurs de la filière bois (&gt; 3 ans)<text:line-break/></text:span><text:span text:style-name="T71">Financement du</text:span><text:span text:style-name="Emphasis"><text:span text:style-name="T71"> développement ou de l’extension d’activité d’entreprises de la filière bois pour favoriser leurs compétitivité et croissance, et le renforcement de leurs fonds propres.<text:line-break/>- </text:span></text:span><text:span text:style-name="T40">5 ans sans différé d’amortissement en capital, ou 7 avec différé de 2 ans.</text:span></text:p>
      <text:p text:style-name="P20"/>
      <text:p text:style-name="P6">Autres aides mobilisables :</text:p>
      <text:p text:style-name="P18"><text:span text:style-name="T10">– Prêt Restauration :</text:span> mise aux normes de l’établissement et amélioration de l’accueil en vue du développement de l’activité et de l’emploi (entreprises du secteur de la restauration concernées par le Contrat d’avenir de la restauration).</text:p>
      <text:p text:style-name="P27">– 10k € à 300k € sur 5 ans (1 an de différé d’amortissement en capital), non cumulable avec le prêt à taux zéro, aucune garantie.</text:p>
      <text:p text:style-name="P18">– type de dépenses financées :</text:p>
      <text:p text:style-name="P18">Transmission accompagnée d’une modernisation, ou pour la modernisation :</text:p>
      <text:list xml:id="list871875343783705569" text:style-name="L14">
        <text:list-item>
          <text:p text:style-name="P90">Travaux de rénovation, d’extension,</text:p>
        </text:list-item>
        <text:list-item>
          <text:p text:style-name="P90">Travaux de mise aux normes de sécurité et d’accessibilité,</text:p>
        </text:list-item>
        <text:list-item>
          <text:p text:style-name="P90">Équipement, mobilier, matériel, et notamment ceux liés à une démarche de développement durable,</text:p>
        </text:list-item>
        <text:list-item>
          <text:p text:style-name="P90">Dans la limite globale de 25 % de coût des travaux et équipements : dépenses liées au service au client (formation, documentation commerciale, site Internet, etc.) ainsi que les coûts fixes d’exploitation supportés par l’entreprise sans contrepartie de chiffre d’affaires pendant la période des travaux.</text:p>
        </text:list-item>
      </text:list>
      <text:p text:style-name="P21"/>
      <text:p text:style-name="P18"><text:soft-page-break/><text:span text:style-name="T10">– Prêt Hôtellerie :</text:span><text:span text:style-name="T9"> </text:span>Programmes de rénovation des entreprises de l’hôtellerie comprenant notamment la mise en conformité avec la nouvelle classification. De 30k à 600k € pour financer un projet de rénovation.</text:p>
      <text:p text:style-name="P18"> :</text:p>
      <text:p text:style-name="P32"><text:span text:style-name="T10">– Prêt Export :</text:span><text:span text:style-name="T9"> </text:span>programmes d’investissement visant au développement de l’activité à l’exportation. 30k à 5M €, sans garantie, pour financer une croissance à l’international.</text:p>
      <text:p text:style-name="P32"/>
      <text:p text:style-name="P31"><text:span text:style-name="ezstring-field"><text:span text:style-name="T53">– Prêt de Développement Territorial </text:span></text:span><text:span text:style-name="ezstring-field"><text:span text:style-name="T40">: pour relancer les investissements de l’entreprise (jusqu’à 100k €, partenariat bancaire et c</text:span></text:span><text:span text:style-name="T40">ollectivités territoriales, d’où 15k à 300k €</text:span></text:p>
      <text:p text:style-name="P32"/>
      <text:p text:style-name="P18"><text:span text:style-name="T21">– Prêt à la création d’entreprise (PCE) :</text:span><text:span text:style-name="T24"> </text:span>Prêt de 2 000 à 7 000 euros, en complément d’un prêt bancaire. Sans garantie ni caution personnelle.</text:p>
      <text:p text:style-name="P18"/>
      <text:p text:style-name="P18"><text:span text:style-name="T10">– Prêt d’amorçage : </text:span>Renforcer la structure financière d’une entreprise pour préparer et accompagner une levée de fonds. <text:span text:style-name="T23">Maximum : 75 000 euros par intervention de Bpifrance seule, 150 000 euros dans le cas d’un engagement en garantie de la Région.</text:span></text:p>
      <text:p text:style-name="P24"/>
      <text:p text:style-name="P18"><text:span text:style-name="T21">– Aide pour la faisabilité de l’innovation :</text:span><text:span text:style-name="T27"> </text:span>Subvention ou avance remboursable pour valider la faisabilité d’un projet. Participation au financement de l’étude sous forme de subvention ou sous forme d’avance à taux zéro remboursable en cas de succès.<text:line-break/>Dépenses éligibles :</text:p>
      <text:list xml:id="list6251316793899324589" text:style-name="L15">
        <text:list-item>
          <text:p text:style-name="P91">Études préalables aux activités de R&amp;D (industrielle &amp; expérimental).</text:p>
        </text:list-item>
        <text:list-item>
          <text:p text:style-name="P91">Conception et définition du projet, planification, validation de la faisabilité technico-économique, veille, étude de positionnement stratégique, recrutement de cadres de R&amp;D…</text:p>
          <text:p text:style-name="P91"/>
        </text:list-item>
      </text:list>
      <text:p text:style-name="P31"><text:span text:style-name="ezstring-field"><text:span text:style-name="T53">– Aide à la réindustrialisation (ARI)</text:span></text:span><text:span text:style-name="ezstring-field"><text:span text:style-name="T40"> : avance remboursable de l’État, jusqu’à 40 % des dépenses (d’investissement, hors dépenses de remplacement) de l’e</text:span></text:span><text:span text:style-name="ezstring-field"><text:span text:style-name="T71">ntreprise, </text:span></text:span><text:span text:style-name="Emphasis"><text:span text:style-name="T71">projet de réindustrialisation et/ou de relocalisation sur l’ensemble du territoire qui va contribuer à créer des emplois.<text:line-break/>Fonds de 320M € fin 2012,</text:span></text:span><text:span text:style-name="T71"> jusqu’à épuisement des fonds.</text:span></text:p>
      <text:p text:style-name="P34"/>
      <text:p text:style-name="P31"><text:span text:style-name="ezstring-field"><text:span text:style-name="T53">– Fonds d’investissement Bpifrance Capital Développement (PME/ETI) </text:span></text:span><text:span text:style-name="ezstring-field"><text:span text:style-name="T57">: </text:span></text:span><text:span text:style-name="ezstring-field"><text:span text:style-name="T40">investissement en fonds propres ou quasi-fonds propres, financements de long terme pour entreprises souhaitant investir et se développer. Bpifrance intervient en tant qu’actionnaire minoritaire de long terme (</text:span></text:span><text:span text:style-name="T40">150 K€ min – sans montant maximal). Détention longue (5-7 ans, voire plus).</text:span></text:p>
      <text:p text:style-name="P32"/>
      <text:h text:style-name="P107" text:outline-level="1"><text:span text:style-name="T48">– TousNosProjets.fr (</text:span><text:span text:style-name="Strong_20_Emphasis"><text:span text:style-name="T48">portail du crowdfunding – finance participative)</text:span></text:span></text:h>
      <text:p text:style-name="P32">TousNosProjets.fr a pour objectif de soutenir l’émergence en France de la finance participative au sens large, en mettant en avant ses différents opérateurs et les projets qu’ils proposent. Bpifrance propose un service de mise en relation, via un moteur de recherche unique, qui répertorie les projets de l’ensemble des plates-formes de financement participatif partenaires.</text:p>
      <text:p text:style-name="P32"/>
      <text:p text:style-name="P31"><text:span text:style-name="ezstring-field"><text:span text:style-name="T53">– Fonds d’investissement partenaires</text:span></text:span><text:span text:style-name="ezstring-field"><text:span text:style-name="T40"> : Outre son activité d’investissement direct, Bpifrance soutient le développement du capital investissement à travers une activité de fonds de fonds. Les fonds partenaires ainsi soutenus investissent dans les entreprises.</text:span></text:span></text:p>
      <text:p text:style-name="P17"><text:span text:style-name="ezstring-field"><text:span text:style-name="T71"/></text:span></text:p>
      <text:p text:style-name="P17"><text:span text:style-name="ezstring-field"><text:span text:style-name="T73">– Garantie création : </text:span></text:span><text:span text:style-name="T71">Garantie de 50 à 60 % du concours bancaire pour les nouveaux entrepreneurs.</text:span></text:p>
      <text:p text:style-name="P23"/>
      <text:p text:style-name="P17"><text:span text:style-name="ezstring-field"><text:span text:style-name="T73">– Garantie des fonds propres </text:span></text:span><text:span text:style-name="ezstring-field"><text:span text:style-name="T71">: </text:span></text:span><text:span text:style-name="ezstring-field"><text:span text:style-name="Emphasis"><text:span text:style-name="T71">pour une entreprise innovante recherchant des capitaux, afin de f</text:span></text:span></text:span><text:span text:style-name="ezstring-field"><text:span text:style-name="T71">aciliter la mise en relation avec les fonds d’investissement.<text:line-break/>Garantie de l’investissement en fonds propres ou quasi-fonds propres à hauteur de </text:span></text:span><text:span text:style-name="T71">50 %, 70 % pour les PME de moins de cinq ans.</text:span></text:p>
      <text:p text:style-name="P17"><text:soft-page-break/><text:span text:style-name="ezstring-field"><text:span text:style-name="T71"/></text:span></text:p>
      <text:p text:style-name="P31"><text:span text:style-name="ezstring-field"><text:span text:style-name="T53">– Garantie Transmission </text:span></text:span><text:span text:style-name="ezstring-field"><text:span text:style-name="T40">: Garantie de 50% à 70% du concours bancaire pour les PME</text:span></text:span></text:p>
      <text:p text:style-name="P31"><text:span text:style-name="ezstring-field"><text:span text:style-name="T40"/></text:span></text:p>
      <text:p text:style-name="P31"><text:span text:style-name="ezstring-field"><text:span text:style-name="T53">– Label EUREKA :</text:span></text:span><text:span text:style-name="ezstring-field"><text:span text:style-name="T40"> Initiative intergouvernementale permettant aux PME d’obtenir un label et un financement de leurs projets collaboratifs</text:span></text:span></text:p>
      <text:p text:style-name="P35"/>
      <text:p text:style-name="P35"/>
      <text:h text:style-name="P105" text:outline-level="1"><text:bookmark-start text:name="__DdeLink__1697_1426170661"/>Appels à projets dans le cadre du PIA 2<text:bookmark-end text:name="__DdeLink__1697_1426170661"/></text:h>
      <text:p text:style-name="P46">Projets industriels d’avenir</text:p>
      <text:p text:style-name="P38">Ouverture novembre 2014 jusqu’à épuisement des<text:span text:style-name="T8"> fonds.</text:span></text:p>
      <text:p text:style-name="Text_20_body">Pallier les déficiences du marché bancaire privé pour accompagner la capacité d'investissement des filières industrielles structurantes pour le tissu national ainsi que toutes les PME et ETI engagées dans un processus de modernisation de leur appareil productif (R&amp;D, innovation, etc.). Montant global de 330M € (80 de subventions aux entreprises, 50 d’avances remboursables et 200 de prises de participations).</text:p>
      <text:h text:style-name="P43" text:outline-level="3">Prêt à <text:bookmark-start text:name="__DdeLink__2187_637804160"/>l’industrialisation<text:bookmark-end text:name="__DdeLink__2187_637804160"/> des projets de R&amp;D des pôles de compétitivité (PIPC)</text:h>
      <text:p text:style-name="P18">– ouverture le 1<text:span text:style-name="T2">er</text:span> janvier 2015 jusqu’à épuisement des fonds .</text:p>
      <text:p text:style-name="P18">– 300k à 5M € pour l’industrialisation et la commercialisation d’un produit, procédé ou service innovant, pour 7 ans avec différé de remboursement de 2 ans, sans garanties.<text:line-break/>- Pour les PME ou ETI (&gt; 3 ans), ayant participé à un projet de R&amp;D collaboratif achevé.<text:line-break/>- Obligatoirement associé à un partenariat financier (concours bancaires. d’une durée de 5 ans minimum, apports des actionnaires, en quasi fonds propres, etc.)<text:line-break/>→ ces financements doivent porter sur le même programme de développement et être réalisés depuis moins de 6 mois.<text:line-break/>→ ils peuvent bénéficier d’une intervention en garantie de Bpifrance.</text:p>
      <text:p text:style-name="P18"/>
      <text:p text:style-name="P18"/>
      <text:p text:style-name="P63">4e AAP recherche et développement structurants pour la compétitivité</text:p>
      <text:p text:style-name="Text_20_body">Lancement le 2 avril 2014 – Clôture le 14 janvier 2016 à 14h.</text:p>
      <text:p text:style-name="Text_20_body">Projets de R&amp;D ayant vocation à structurer les filières industrielles ou à en faire émerger de nouvelles. Ces projets ambitieux visent à renforcer les positions des entreprises de notre territoire sur les marchés porteurs. Ils soutiennent la position économique d’un tissu d’entreprises, en confortant ou construisant des relations collaboratives pérennes entre industries, services et organismes de recherche.</text:p>
      <text:p text:style-name="Text_20_body">Ces projets sont en cohérence avec la stratégie d’innovation du ou des pôle(s) de compétitivité labellisateur(s). Ils peuvent couvrir l’ensemble du spectre de la recherche jusqu’au prototype industriel de préfabrication. </text:p>
      <text:p text:style-name="Text_20_body">L’assiette devant en général être comprise entr<text:span text:style-name="T1">e </text:span><text:span text:style-name="Strong_20_Emphasis"><text:span text:style-name="T1">5 et 50 M€.</text:span></text:span></text:p>
      <text:p text:style-name="Text_20_body">L’ensemble des domaines scientifiques et technologiques est concerné par cette mesure. L’opérateur public en charge de la mise en œuvre de ce programme est Bpifrance.</text:p>
      <text:p text:style-name="P17">Les pôles sont des acteurs majeurs de ces projets :</text:p>
      <text:list xml:id="list1670209683758114698" text:style-name="L16">
        <text:list-item>
          <text:p text:style-name="P96"><text:span text:style-name="Strong_20_Emphasis"><text:span text:style-name="T1">labellise(nt) la plupart des projets de R&amp;D structurants (s’</text:span></text:span><text:span text:style-name="T1">assurent de la solidité du consortium porteur du projet, de l’ambition des travaux conduits et de l’impact économique pour le territoire) </text:span></text:p>
        </text:list-item>
        <text:list-item>
          <text:p text:style-name="P96"><text:span text:style-name="T1">pour les projets qu’ils ont labellisés, ils veillent à la mobilisation des acteurs pour </text:span><text:span text:style-name="Strong_20_Emphasis"><text:span text:style-name="T1">élaborer des projets collaboratifs d’envergure, i</text:span></text:span><text:span text:style-name="T1">ls cherchent à créer des collaborations publiques et </text:span><text:soft-page-break/><text:span text:style-name="T1">privées si possible </text:span><text:span text:style-name="Strong_20_Emphasis"><text:span text:style-name="T1">pérennes</text:span></text:span><text:span text:style-name="T1"> et dans une logique inter-pôles.</text:span></text:p>
        </text:list-item>
      </text:list>
      <text:p text:style-name="Text_20_body"/>
      <text:p text:style-name="Text_20_body">Présélection des projets (dates des auditions) :<text:line-break/>- <text:span text:style-name="Strong_20_Emphasis"><text:span text:style-name="T1">Siège de Bpifrance, 6-8, boulevard Haussmann, 9ème arrondissement, de 9h- 18h30.<text:line-break/>- </text:span></text:span>3 décembre 2014 /14 janvier 2015/4 mars 2015/6 mai 2015/24 juin 2015/28 juillet 2015/9 septembre 2015/14 octobre 2015/25 novembre 2015.</text:p>
      <text:p text:style-name="Text_20_body">Sélection des projets en 2014 (comité de pilotage) :<text:line-break/>- <text:span text:style-name="Strong_20_Emphasis"><text:span text:style-name="T1">DGE, 67, rue Barbès, à Ivry-sur-Seine, de 15 heures à 17 heures sauf le 17 décembre 2014<text:line-break/>- </text:span></text:span>17 novembre 2014/17 décembre 2014 (10 heures – midi)/28 janvier 2015/18 mars 2015/20 mai 2015/8 juillet 2015/23 septembre 2015/4 novembre 2015/9 décembre 2015.</text:p>
      <text:p text:style-name="P62"/>
      <text:h text:style-name="P43" text:outline-level="3">Clôture intermédiaire passée (2 décembre) </text:h>
      <text:h text:style-name="P43" text:outline-level="3">Programme de soutien à l’innovation majeure (PSIM) Phase 3 </text:h>
      <text:p text:style-name="P18">Cadre du concours mondial de l’innovation lancé en décembre 2013 (cf. commission "Innovation 2030" présidée par Anne Lauvergeon).</text:p>
      <text:p text:style-name="P18">– Phase 3 (de développement, 1 : amorçage, 2 : accompagnement) : 2/10/14 – 2/03/15.</text:p>
      <text:p text:style-name="P18">Clôture intermédiaire : 2 décembre – 12h, clôture après sélection de 40 projets maximum.</text:p>
      <text:p text:style-name="P18">– Fonds de 300M € pour financer les projets innovants d’entreprises (toutes, y compris étrangères souhaitant s’implanter en France), créateurs de richesse, d’exportations et d’emplois.</text:p>
      <text:p text:style-name="P18">– Condition : proposer une innovation majeure dans un de ces 7 domaines identifiés comme stratégique par la Commission :</text:p>
      <text:p text:style-name="P26">– Le stockage de l’énergie</text:p>
      <text:p text:style-name="P26">– Le recyclage des métaux</text:p>
      <text:p text:style-name="P26">– La valorisation des richesses marines</text:p>
      <text:p text:style-name="P26">– Les protéines végétales et la chimie du végétal</text:p>
      <text:p text:style-name="P18"><text:span text:style-name="T9">– </text:span>La médecine individualisée</text:p>
      <text:p text:style-name="P18">– La silver économie, l’innovation au service de la longévité</text:p>
      <text:p text:style-name="P18">– La valorisation des données massives (Big Data)</text:p>
      <text:p text:style-name="P18"/>
      <text:p text:style-name="P18">La phase 1 (amorçage) s’est ouverte début décembre 2013 et s’est achevée dès que l’objectif d’une centaine de projets sélectionnés était atteint.</text:p>
      <text:p text:style-name="P18">La phase « levée de risque » a permis d’accompagner des projets d’entreprise prometteurs avec des travaux de recherche et développement de plus grande ampleur, corrélés à un objectif de commercialisation et un plan d’affaires ambitieux.</text:p>
      <text:p text:style-name="P10"/>
      <text:p text:style-name="P10"/>
      <text:h text:style-name="P15" text:outline-level="3">Clôturé (28/11/14)</text:h>
      <text:h text:style-name="P14" text:outline-level="3"><text:span text:style-name="T9">19e appel à projets du Fonds unique interministériel (</text:span><text:span text:style-name="ACRONYM"><text:span text:style-name="T9">FUI-R</text:span></text:span><text:span text:style-name="T9">égions)</text:span></text:h>
      <text:p text:style-name="P38"/>
      <text:p text:style-name="P40">Financement du Fonds unique interministériel (FUI), dédié aux pôles de compétitivité</text:p>
      <text:p text:style-name="P17"><text:span text:style-name="T40">Le fonds unique interministériel (</text:span><text:span text:style-name="ACRONYM"><text:span text:style-name="T40">FUI</text:span></text:span><text:span text:style-name="T40">) finance des projets de recherche et de développement (R&amp;D) collaboratifs labellisés par les pôles de compétitivité. Le </text:span><text:span text:style-name="ACRONYM"><text:span text:style-name="T40">FUI</text:span></text:span><text:span text:style-name="T40"> a vocation à soutenir des projets de recherche appliquée portant sur le développement de produits, procédés ou services susceptibles d’être mis sur le marché à court ou moyen terme, généralement 5 ans.</text:span></text:p>
      <text:p text:style-name="Text_20_body">Les projets sont retenus à l’issue d’appels à projets (deux par an). Ils doivent être préalablement labellisés par le pôle de compétitivité. Ils sont collaboratifs, c’est-à-dire qu’ils associent au moins deux entreprises et un organisme de recherche ou de formation. Les projets sont obligatoirement pilotés par une entreprise. </text:p>
      <text:p text:style-name="Text_20_body">Les porteurs de dossiers labellisés par les pôles de compétitivité sont invités à déposer leur <text:soft-page-break/>demande sur l’extranet de Bpifrance h<text:span text:style-name="T78">ttps://extranet.bpifrance.fr/projets-innovants-collaboratifs</text:span></text:p>
      <text:p text:style-name="Text_20_body">Parmi les points d’attention du nouveau cahier des charges :</text:p>
      <text:list xml:id="list6971258951005038599" text:style-name="L17">
        <text:list-item>
          <text:p text:style-name="P97"><text:span text:style-name="Strong_20_Emphasis">Les taux d’aide bonifiés</text:span> (45% pour les PME et 30% pour les ETI) seront dorénavant octroyés aux ETI et PME implantées sur les territoires des pôles labellisations et non sur les zones de R&amp;D des pôles. <text:span text:style-name="Strong_20_Emphasis">La notion de zones de R&amp;D des pôles disparaît.</text:span></text:p>
        </text:list-item>
        <text:list-item>
          <text:p text:style-name="P76">Les projets présentés comporteront des travaux de R&amp;D réalisés en majorité dans les territoires du (ou des) pôle(s) labellisateur(s) et à<text:span text:style-name="Strong_20_Emphasis"> 25% a minima</text:span> dans le territoire du pôle labellisateur chef de file.</text:p>
        </text:list-item>
      </text:list>
      <text:p text:style-name="P18"/>
      <text:p text:style-name="P40">Pour mémoire :</text:p>
      <text:p text:style-name="P39"><text:span text:style-name="T39">– P</text:span><text:span text:style-name="T6">IA 2 – AAP IDEX/I-SITE (1er vague):</text:span></text:p>
      <text:p text:style-name="P38"><text:span text:style-name="T8">Pu</text:span>blication 1<text:span text:style-name="T2">er</text:span> octobre – Présélection pré-projets soumis avant mercredi 21 janvier 2015 à 13 heures, résultat printemps 2015 – <text:s/>Précisions ultérieures phase de sélection.</text:p>
      <text:p text:style-name="P18">2 types de candidatures attendus : (suivant les atouts de chaque type de site).</text:p>
      <text:p text:style-name="P25"><text:span text:style-name="T4">– IDEX</text:span> (<text:span text:style-name="T7">Initiatives d’excellence) </text:span>: Dans la continuité du premier PIA, cet appel à projets vise à favoriser l’émergence sur le territoire français de nouveaux pôles pluridisciplinaires d’enseignement supérieur et de recherche de rang mondial.</text:p>
      <text:p text:style-name="P18"><text:span text:style-name="T25">– I-SITE </text:span><text:span text:style-name="T29">(I</text:span><text:span text:style-name="T31">nitiatives-Science – Innovation –Territoires – Economie) </text:span><text:span text:style-name="T30">: </text:span>Afin de reconnaître l’ambition de transformation et la capacité d’innovation de sites dont les forces scientifiques sont plus concentrées sur quelques thématiques d’excellence, coopérations fortes et efficaces avec le monde économique, et mise en œuvre d’actions innovantes de recherche partenariale, de développement de l’entrepreneuriat et de formation professionnelle, initiale et continue.</text:p>
      <text:p text:style-name="P18"/>
      <text:p text:style-name="P37"><text:span text:style-name="T74">– Centres d’excellence </text:span><text:span text:style-name="T40">: AAP Equipex, lancement janvier 2015 ; clôture juin 2015.</text:span></text:p>
      <text:h text:style-name="P104" text:outline-level="1"><text:span text:style-name="Strong_20_Emphasis"><text:span text:style-name="T58">Les </text:span></text:span><text:bookmark-start text:name="__DdeLink__19919_441921409"/><text:span text:style-name="Strong_20_Emphasis"><text:span text:style-name="T58">aides</text:span></text:span><text:bookmark-end text:name="__DdeLink__19919_441921409"/><text:span text:style-name="Strong_20_Emphasis"><text:span text:style-name="T58"> de l’Union Européenne</text:span></text:span></text:h>
      <text:p text:style-name="Text_20_body"><text:span text:style-name="Strong_20_Emphasis"><text:span text:style-name="T40"/></text:span></text:p>
      <text:h text:style-name="P111" text:outline-level="1"><text:span text:style-name="Strong_20_Emphasis"><text:span text:style-name="T40">FEDER – cf. PO</text:span></text:span></text:h>
      <text:h text:style-name="Heading_20_3" text:outline-level="3"><text:span text:style-name="Strong_20_Emphasis"><text:span text:style-name="T53">Axe prior</text:span></text:span><text:span text:style-name="T53">itaire 3 : conduire la transition énergétique en région NPDC</text:span></text:h>
      <text:p text:style-name="P58">Exemple détaillé : 3.1 OT 4a) En favorisant la production et la distribution d’énergie provenant de sources renouvelables.</text:p>
      <text:p text:style-name="P59">– Changement attendu : Accroître la production d’énergies renouvelables</text:p>
      <text:p text:style-name="P31"><text:span text:style-name="Strong_20_Emphasis"><text:span text:style-name="T55">– Actions </text:span></text:span><text:span text:style-name="T55">à financer :</text:span></text:p>
      <text:list xml:id="list5745719201561341597" text:style-name="L18">
        <text:list-item>
          <text:p text:style-name="P99">Investissements (exemples : opérations pilotes ou de démonstration de production, diffusion ou stockage des énergies renouvelables, expérimentations de techniques de combustion du bois à faibles émissions de particules, opérations de récupération de chaleur, réseaux intelligents)</text:p>
        </text:list-item>
        <text:list-item>
          <text:p text:style-name="P99">Dotation de fonds d’investissement en faveur d’un développement massif des ENR</text:p>
        </text:list-item>
        <text:list-item>
          <text:p text:style-name="P99">Actions d’appui des précédentes : formation, animation, accompagnement du changement, évaluation, capitalisation</text:p>
        </text:list-item>
      </text:list>
      <text:p text:style-name="P53"/>
      <text:p text:style-name="P18">– Catégorie d’intervention : Subvention / Fonds dédiés / Instruments d’ingénierie financière</text:p>
      <text:p text:style-name="P57"/>
      <text:p text:style-name="P18">– Bénéficiaires :</text:p>
      <text:list xml:id="list2026803634727119722" text:style-name="L19">
        <text:list-item>
          <text:p text:style-name="P92">Collectivités territoriales et leurs groupements, et leurs opérateurs publics et privés / Établissements publics / Groupements d’intérêt public</text:p>
        </text:list-item>
        <text:list-item>
          <text:p text:style-name="P92">Organisations professionnelles / Entreprises (y compris Sociétés Coopératives d’Intérêt Collectif (SCIC))</text:p>
        </text:list-item>
        <text:list-item>
          <text:p text:style-name="P92">Associations</text:p>
        </text:list-item>
        <text:list-item>
          <text:p text:style-name="P92">Bailleurs sociaux</text:p>
        </text:list-item>
        <text:list-item>
          <text:p text:style-name="P92">Bureaux d’études</text:p>
        </text:list-item>
        <text:list-item>
          <text:p text:style-name="P92">Structures porteuses des aides aux particuliers / Instruments d’ingénierie financière.</text:p>
        </text:list-item>
      </text:list>
      <text:p text:style-name="P57"/>
      <text:p text:style-name="P57">– Les projets portent sur : la géothermie, les énergies fatales ; la cogénération, et réseaux de chaleur utilisant les énergies renouvelables ou fatales, la méthanisation, l’éolien et le photovoltaïque en autoproduction – autoconsommation, la petite hydraulique, les énergies marines renouvelables (hydroliennes, marémotrices, thalassothermie), le solaire thermique, l’utilisation du bois comme énergie dans les chaufferies collectives.</text:p>
      <text:p text:style-name="Text_20_body"><text:span text:style-name="Strong_20_Emphasis"><text:span text:style-name="T55">– Mode de s</text:span></text:span><text:span text:style-name="T55">élection :</text:span><text:span text:style-name="T40"> les projets devront respecter les objectifs, modalités et plafonds d’aides figurant dans les règlements européens en vigueur.</text:span></text:p>
      <text:p text:style-name="P18">Puis ils seront sélectionnés à partir de quatre paramètres essentiels :</text:p>
      <text:list xml:id="list8468594612792510712" text:style-name="L20">
        <text:list-item>
          <text:p text:style-name="P93">la quantité d’énergies renouvelables produite,</text:p>
        </text:list-item>
        <text:list-item>
          <text:p text:style-name="P93">la viabilité économique ou la rentabilité des opérations présentées,</text:p>
        </text:list-item>
        <text:list-item>
          <text:p text:style-name="P93">l’innovation et les nouveaux modes de faire.</text:p>
        </text:list-item>
        <text:list-item>
          <text:p text:style-name="P93">l’utilisation de technologies de réduction des émissions atmosphériques de polluants (particules), notamment en cas de recours à la production d’énergie à partir de la biomasse dans le respect d’un taux d’émission maximum du 50mg/m3.</text:p>
        </text:list-item>
      </text:list>
      <text:p text:style-name="P57"/>
      <text:p text:style-name="P57">À noter, en ce qui concerne la production d’énergie à partir de la biomasse, la complémentarité <text:soft-page-break/>avec le FEADER dans le cadre duquel sont éligibles les investissements en zone agricole portés par les agriculteurs qui visent à la réduction des impacts environnementaux sous réserve que la production d’énergie ait pour objectif l’autoconsommation (cf. Section 8 PO NPDC).</text:p>
      <text:p text:style-name="P57"/>
      <text:p text:style-name="P60">– Additionalité du FEDER et mobilisation des contreparties :</text:p>
      <text:p text:style-name="P57">Le demandeur devra démontrer l’addition alité du FEDER par rapport à la mobilisation des dispositifs de financement nationaux et régionaux mis en place. Dans son dossier de demande de subvention, il devra fournir le plan de financement de l’opération, en faisant figurer les fonds propres mobilisés, les recettes attendues et les dépenses d’exploitation sur la durée d’amortissement de l’équipement financé.</text:p>
      <text:p text:style-name="P18">– Dispositifs d’ingénierie financière : seront analysés :</text:p>
      <text:list xml:id="list8134041672209462447" text:style-name="L21">
        <text:list-item>
          <text:p text:style-name="P94">Effet levier des fonds ou organismes dotés sur d’autres financements ;</text:p>
        </text:list-item>
        <text:list-item>
          <text:p text:style-name="P94">Recyclage de la ressource publique ;</text:p>
        </text:list-item>
        <text:list-item>
          <text:p text:style-name="P98"><text:span text:style-name="Strong_20_Emphasis"><text:span text:style-name="T55">Expertise du fonds en matière d’analyse des projets.</text:span></text:span></text:p>
          <text:p text:style-name="P98"><text:span text:style-name="Strong_20_Emphasis"><text:span text:style-name="T40"/></text:span></text:p>
        </text:list-item>
      </text:list>
      <text:p text:style-name="P11"><text:span text:style-name="Strong_20_Emphasis"><text:span text:style-name="T36"/></text:span></text:p>
      <text:p text:style-name="P58">3.2 OT 4b) : En favorisant l’efficacité énergétique et l’utilisation des énergies renouvelables dans les entreprises</text:p>
      <text:p text:style-name="P57">Changement attendu : la réduction des émissions de GES produites par les entreprises</text:p>
      <text:p text:style-name="P57">Actions à financer au titre de l’OS 1 :</text:p>
      <text:list xml:id="list2511631877467440383" text:style-name="L22">
        <text:list-item>
          <text:p text:style-name="P72">Mise en place d’outils financiers (dotation de fonds régionaux d’investissement, prêts, avances remboursables, fonds d’amorçage, fonds de garanties, bonification de prêts bancaires) pour des projets visant l’efficacité énergétique de type réhabilitation thermique des bâtiments, éclairage performant, procédés industriels performants, systèmes de chauffage et climatisation performants à cogénération,</text:p>
        </text:list-item>
        <text:list-item>
          <text:p text:style-name="P72">Investissements exemplaires, facteurs de réduction de gaz à effet de serre, de limitation de l’utilisation d’énergies carbonées, de préservation des ressources : appui aux mutations technologiques à haute performance énergétique, conception et mise en œuvre d’opérations de récupération d’énergie, substitution d’une énergie carbonée par une énergie renouvelable, conception et bâtiments (notamment constructions bois à partir d’essences régionales) à énergie positive, mise en œuvre de technologies propres et économes en ressources favorisant l’éco-conception, le recyclage, l’économie circulaire, s’appuyant sur une analyse de cycle de vie des produits,</text:p>
        </text:list-item>
        <text:list-item>
          <text:p text:style-name="P72">Actions en appui/complément des précédentes : capitalisation des expériences, animation et accompagnement-coordination des acteurs.</text:p>
        </text:list-item>
      </text:list>
      <text:p text:style-name="P57"><text:line-break/>Types de bénéficiaires : Collectivités territoriales, leurs groupements et leurs opérateurs publics et privés, réseaux d’entreprises, fédérations professionnelles, entreprises, établissements publics dont les Chambres consulaires, associations, instruments d’ingénierie financière.</text:p>
      <text:p text:style-name="P57"/>
      <text:p text:style-name="P58">3.3 OT 4c) En soutenant l’efficacité énergétique, la gestion intelligente de l’énergie et l’utilisation des énergies renouvelables dans les infrastructures publiques, y compris dans les bâtiments publics, et dans le secteur du logement</text:p>
      <text:p text:style-name="Text_20_body"><text:span text:style-name="Strong_20_Emphasis"><text:span text:style-name="T55">Changement attendu :</text:span></text:span><text:span text:style-name="Strong_20_Emphasis"><text:span text:style-name="T40"> </text:span></text:span><text:span text:style-name="T40">Réduction de la consommation d’énergie des parcs tertiaire public et résidentiel, comme facteur de réduction des émissions de GES.</text:span></text:p>
      <text:p text:style-name="P57"><text:soft-page-break/>Actions à financer : distinction entre</text:p>
      <text:list xml:id="list1095807740835415850" text:style-name="L23">
        <text:list-item>
          <text:p text:style-name="P73">bâtiments publics et le logement social (travaux et frais techniques rénovation énergétique et environnementale, construction neuve de bâtiments publics à énergie positive, dépenses d’investissement relatives à la conception, à la mise en place et au pilotage de systèmes intelligents de gestion de l’énergie et de micro-réseaux, etc., création d’outil(s) de financement innovant(s), analyses sur l’état énergétique et environnemental du bâti public et des réseaux d’énergie à l’échelle d’un territoire)</text:p>
        </text:list-item>
        <text:list-item>
          <text:p text:style-name="P73">parc de logements privés (création d’outil(s) de financement innovant(s), appui au fonctionnement d’outil(s) de financement innovant(s) durant la phase de démarrage, audits énergétiques et environnementaux avec un accompagnement social, etc.)</text:p>
        </text:list-item>
      </text:list>
      <text:p text:style-name="P57">Bénéficiaires cibles : Collectivités territoriales, leurs groupements et leurs opérateurs publics et privés, établissements publics dont les Chambres consulaires, bailleurs sociaux, gestionnaires d’équipements publics, établissements d’enseignement supérieur.</text:p>
      <text:p text:style-name="P12"/>
      <text:p text:style-name="P58">3.4 OT 4e) En favorisant des stratégies de développement a faible émission de carbone pour tous les types de territoires, en particulier les zones urbaines, y compris la promotion d’une mobilité urbaine multimodale durable et de mesures d’adaptation au changement climatique destinées a l’atténuer ;</text:p>
      <text:p text:style-name="P57">Changement(s)/résultat(s) attendu(s) : réduire les émissions des GES dans le secteur des transports + démonstration de la possibilité d’un changement de modèle urbain « Bas Carbone », généralisable à l’échelle régionale.</text:p>
      <text:p text:style-name="P57"/>
      <text:p text:style-name="P57">1. « Augmenter l’usage des transports durables, voyageurs et marchandises, dans une stratégie d’intermodalité et de réduction des pollutions » (investissements et études projets notamment relatifs aux infrastructures de TCSP et de transport à haut niveau de service inscrits dans une stratégie globale d’aménagement, travaux d’aménagement des Pôles d’échanges ferroviaires, dispositifs mutualisés de billetique unifiée, de tarification intégrée, d’information multimodale et d’aide à la décision et à l’exploitation pour les TC et les modes alternatifs, logistique urbaine, optimisation de l’approvisionnement en marchandises, y compris le volet TIC, etc.)</text:p>
      <text:p text:style-name="P57">2. Limiter l’impact écologique et accroître les modes de déplacements alternatifs à la voiture individuelle (investissements et frais techniques relatifs notamment au déploiement de bornes de recharges de véhicules électriques, gaz, méthane, hydrogène sur l’espace public dans le cadre d’une stratégie régionale d’éco-mobilité, opérations visant l’optimisation ou la limitation des déplacements ou de leurs impacts tels que covoiturage, auto partage, transport à la demande, plans de déplacements entreprises/administrations/scolaires (non réglementaires), démarches collectives d’éco-conduite, mutualisation d’espaces de travail et de télétravail, etc.)</text:p>
      <text:p text:style-name="Text_20_body"/>
      <text:p text:style-name="P64">3.5 OT 4f) EN FAVORISANT LA RECHERCHE ET L'INNOVATION CONCERNANT LES TECHNOLOGIES A FAIBLE EMISSION DE CARBONE ET L'ADOPTION DE TELLES TECHNOLOGIES</text:p>
      <text:p text:style-name="Text_20_body">Changement(s) attendu(s) : intensifier et qualifier l’offre de recherche et accroître les investissements des entreprises en R&amp;D et en innovation en réponse aux défis de la transition énergétique pour développer des produits innovants.</text:p>
      <text:p text:style-name="Text_20_body">Actions à financer :</text:p>
      <text:p text:style-name="Text_20_body">Les projets en lien avec la transition énergétique et la Troisième Révolution Industrielle, en particulier les projets les plus ambitieux contribuant aux DAS de la SRI-SI Transport, Énergie, <text:soft-page-break/>Chimie-Matériaux et Recyclage, ubiquitaire et internet des objets et actions transversales doivent « intégrer le plus en amont possible dans les réflexions, la problématique du développement durable et la nécessité d’un nouveau modèle de développement » et « Innover par et pour les services ».</text:p>
      <text:p text:style-name="Text_20_body">Divers projets au titre de la recherche, ou de la valorisation économique de la recherche, et de l’innovation</text:p>
      <text:p text:style-name="Text_20_body"><text:span text:style-name="Strong_20_Emphasis"/></text:p>
      <text:h text:style-name="P104" text:outline-level="1"><text:span text:style-name="Strong_20_Emphasis"><text:span text:style-name="T58">Les produits de la Banque Européenne d’investissement(</text:span></text:span></text:h>
      <text:p text:style-name="Text_20_body"><text:span text:style-name="Strong_20_Emphasis"><text:span text:style-name="T40"/></text:span></text:p>
      <text:p text:style-name="Text_20_body"><text:span text:style-name="Strong_20_Emphasis"><text:span text:style-name="T40">Prêts, panachage de ressources et prestation de conseils.</text:span></text:span></text:p>
      <text:p text:style-name="Text_20_body">Le principal outil de la BEI est celui des prêts (90 % du total des engagements financiers de la BEI). Ils sont destinés à des clients de toutes dimensions dans le but de soutenir la croissance durable et l'emploi et servent souvent de levier pour mobiliser d’autres investisseurs.</text:p>
      <text:p text:style-name="Text_20_body">La BEI dispose d’un large éventail d’outils élaborés pour aider ses clients à combiner prêts et <text:span text:style-name="T35">autres sources de financement. Elle fournit également des conseils qui contribuent à optimiser le rapport coûts-résultats.</text:span></text:p>
      <text:p text:style-name="Text_20_body"><text:a xlink:type="simple" xlink:href="http://www.eib.org/products/loans/index.htm"><text:span text:style-name="Strong_20_Emphasis"><text:span text:style-name="T37">Les prêts à l'appui de projets</text:span></text:span></text:a><text:span text:style-name="T37"> : pour les investissements de grande dimension dont le coût dépasse 25 millions d'EUR.</text:span></text:p>
      <text:p text:style-name="Text_20_body"><text:a xlink:type="simple" xlink:href="http://www.eib.org/products/intermediated/index.htm"><text:span text:style-name="Strong_20_Emphasis"><text:span text:style-name="T37">Les prêts intermédiés</text:span></text:span></text:a><text:span text:style-name="T37">, qui sont accordés par l'intermédiaire de banques locales.</text:span></text:p>
      <text:p text:style-name="Text_20_body"><text:a xlink:type="simple" xlink:href="http://www.eib.org/products/sff/index.htm"><text:span text:style-name="Strong_20_Emphasis"><text:span text:style-name="T37">Les financements structurés</text:span></text:span></text:a><text:span text:style-name="T37">, qui constituent un soutien supplémentaire pour les projets prioritaires.</text:span></text:p>
      <text:p text:style-name="Text_20_body"><text:a xlink:type="simple" xlink:href="http://www.eib.org/products/guarantees/index.htm"><text:span text:style-name="Strong_20_Emphasis"><text:span text:style-name="T37">Les garanties</text:span></text:span></text:a><text:span text:style-name="T37">, qui permettent d'attirer de nouveaux investisseurs pour les projets.</text:span></text:p>
      <text:p text:style-name="Text_20_body"><text:a xlink:type="simple" xlink:href="http://www.eib.org/products/project-bonds/index.htm"><text:span text:style-name="Strong_20_Emphasis"><text:span text:style-name="T37">Les obligations de projet</text:span></text:span></text:a><text:span text:style-name="T37"> : pour faciliter le financement des infrastructures.</text:span></text:p>
      <text:p text:style-name="Text_20_body"><text:a xlink:type="simple" xlink:href="http://www.eib.org/products/equity_funds/index.htm"><text:span text:style-name="Strong_20_Emphasis"><text:span text:style-name="T37">Les prises de participation et les opérations en faveur de fonds</text:span></text:span></text:a><text:span text:style-name="T37"> : pour renforcer encore l'activité.</text:span></text:p>
      <text:p text:style-name="Text_20_body"><text:a xlink:type="simple" xlink:href="http://www.eib.org/products/venture_capital/index.htm"><text:span text:style-name="Strong_20_Emphasis"><text:span text:style-name="T37">Le capital-risque</text:span></text:span></text:a><text:span text:style-name="T37"> : pour aider les gestionnaires de fonds à investir dans des PME de haute technologie ou à forte croissance.</text:span></text:p>
      <text:p text:style-name="Text_20_body"><text:a xlink:type="simple" xlink:href="http://www.eib.org/products/microfinance/index.htm"><text:span text:style-name="Strong_20_Emphasis"><text:span text:style-name="T37">La microfinance</text:span></text:span></text:a><text:span text:style-name="T37">, que la BEI soutient de longue date.</text:span></text:p>
      <text:p text:style-name="Text_20_body"><text:a xlink:type="simple" xlink:href="http://www.eib.org/products/innovfin/index.htm"><text:span text:style-name="Strong_20_Emphasis"><text:span text:style-name="T37">InnovFin</text:span></text:span></text:a><text:span text:style-name="T37"> – EU Finance for Innovators</text:span></text:p>
      <text:p text:style-name="Text_20_body"><text:a xlink:type="simple" xlink:href="http://www.eib.org/products/elena/index.htm"><text:span text:style-name="Strong_20_Emphasis"><text:span text:style-name="T37">Le mécanisme ELENA</text:span></text:span></text:a><text:span text:style-name="T37"> : pour maximiser les investissements dans une énergie durable.</text:span></text:p>
      <text:p text:style-name="Text_20_body"><text:a xlink:type="simple" xlink:href="http://www.eib.org/products/ner-300/index.htm"><text:span text:style-name="Strong_20_Emphasis"><text:span text:style-name="T37">Le soutien aux projets de démonstration dans le domaine des technologies propres</text:span></text:span></text:a><text:span text:style-name="T37"> (RNE 300).</text:span></text:p>
      <text:p text:style-name="Text_20_body"><text:a xlink:type="simple" xlink:href="http://www.eib.org/products/jaspers/index.htm"><text:span text:style-name="Strong_20_Emphasis"><text:span text:style-name="T37">La prestation de conseils pour les projets d'infrastructure</text:span></text:span></text:a><text:span text:style-name="T37">, destinée aux nouveaux États membres de l'UE (JASPERS).</text:span></text:p>
      <text:p text:style-name="Text_20_body"><text:a xlink:type="simple" xlink:href="http://www.eib.org/products/esif/index.htm"><text:span text:style-name="Strong_20_Emphasis"><text:span text:style-name="T38">European Structural and Investment Funds (ESIF)</text:span></text:span></text:a><text:span text:style-name="T37"> </text:span><text:span text:style-name="T38">Financial Instruments</text:span></text:p>
      <text:p text:style-name="Text_20_body"><text:a xlink:type="simple" xlink:href="http://www.eib.org/products/jessica/index.htm"><text:span text:style-name="Strong_20_Emphasis"><text:span text:style-name="T37">L'assistance technique pour l'aménagement urbain</text:span></text:span></text:a><text:span text:style-name="T37"> (JESSICA).</text:span></text:p>
      <text:p text:style-name="Text_20_body"><text:a xlink:type="simple" xlink:href="http://www.eib.org/products/lgtt/index.htm"><text:span text:style-name="Strong_20_Emphasis"><text:span text:style-name="T37">Les garanties pour les flux de trésorerie liés aux infrastructures de transport</text:span></text:span></text:a><text:span text:style-name="T37"> (LGTT).</text:span></text:p>
      <text:p text:style-name="Text_20_body"><text:a xlink:type="simple" xlink:href="http://www.eib.org/products/epec/index.htm"><text:span text:style-name="Strong_20_Emphasis"><text:span text:style-name="T37">L'optimisation des partenariats public-privé</text:span></text:span></text:a><text:span text:style-name="T37"> (EPEC).</text:span></text:p>
      <text:p text:style-name="Text_20_body"><text:a xlink:type="simple" xlink:href="http://www.eib.org/products/jeremie/index.htm"><text:span text:style-name="Strong_20_Emphasis"><text:span text:style-name="T37">Les financements souples pour les PME</text:span></text:span></text:a><text:span text:style-name="T37"> (JEREMIE). </text:span></text:p>
      <text:p text:style-name="P65"/>
      <text:p text:style-name="Text_20_body"><text:span text:style-name="T35">cf. </text:span><text:a xlink:type="simple" xlink:href="http://www.eib.org/products/loans/index.htm">http://www.eib.org/products/loans/index.htm</text:a></text:p>
      <text:p text:style-name="Text_20_body"/>
      <text:h text:style-name="P104" text:outline-level="1"><text:bookmark-start text:name="__DdeLink__3638_938680350"/><text:span text:style-name="Strong_20_Emphasis"><text:span text:style-name="T58">Sans oublier…</text:span></text:span><text:bookmark-end text:name="__DdeLink__3638_938680350"/></text:h>
      <text:p text:style-name="P37"><text:span text:style-name="Strong_20_Emphasis"><text:span text:style-name="T58"/></text:span></text:p>
      <text:h text:style-name="P106" text:outline-level="1"><text:span text:style-name="Strong_20_Emphasis"><text:span text:style-name="T58">Les autres aides nationales</text:span></text:span></text:h>
      <text:p text:style-name="Text_20_body"><text:span text:style-name="Strong_20_Emphasis"/></text:p>
      <text:p text:style-name="P17"><text:span text:style-name="Strong_20_Emphasis">- Les aides de l’ANAH dans le cadre de la rénovation énergétique</text:span></text:p>
      <text:p text:style-name="Text_20_body"><text:span text:style-name="Strong_20_Emphasis"><text:span text:style-name="T1">(rénovation et amélioration thermique en articulation avec </text:span></text:span>le traitement de l’<text:span text:style-name="Definition">habitat indigne</text:span> et l’adaptation des logements à la perte d’autonomie des personnes).</text:p>
      <text:p text:style-name="Text_20_body">L’Anah dispose d’un cadre d’intervention avec le Programme national “Habiter Mieux”, créé par l’État dans le cadre des Investissements d’avenir et géré par l’Agence.</text:p>
      <text:p text:style-name="Text_20_body"><text:span text:style-name="Strong_20_Emphasis"><text:span text:style-name="T1">Ce programme est destiné à aider les propriétaires et copropriétés avec un objectif de 300 000 logements traités d’ici à 2017.</text:span></text:span></text:p>
      <text:p text:style-name="Text_20_body"><text:span text:style-name="Strong_20_Emphasis"><text:span text:style-name="T1">cf. </text:span></text:span><text:a xlink:type="simple" xlink:href="http://www.anah.fr/habitermieux/"><text:span text:style-name="Strong_20_Emphasis"><text:span text:style-name="T1">http://www.anah.fr/habitermieux/</text:span></text:span></text:a></text:p>
      <text:p text:style-name="Text_20_body"><text:span text:style-name="Strong_20_Emphasis"/></text:p>
      <text:h text:style-name="P47" text:outline-level="2"><text:span text:style-name="Strong_20_Emphasis"><text:span text:style-name="T50">- Les tarifs d’achat de l’électricité produite par les énergies renouvelables et la cogénération</text:span></text:span></text:h>
      <text:p text:style-name="P17"><text:span text:style-name="T40">Les principes de l’obligation d’achat de l’électricité d’origine renouvelable figurent dans </text:span><text:a xlink:type="simple" xlink:href="http://www.legifrance.gouv.fr/texteconsolide/RIEAY.htm" office:target-frame-name="_blank" xlink:show="new"><text:span text:style-name="T40">l’article 10 de la loi n°2000-108 du 10 février 2000</text:span></text:a><text:span text:style-name="T40">. Il précise que les tarifs d’achat ont vocation à assurer une rentabilité normale aux investissements de production d’électricité d’origine renouvelable. Le niveau de prix auquel le distributeur d’énergie doit racheter l’électricité est ainsi fixé par arrêté à un niveau supérieur au niveau du prix de marché.</text:span></text:p>
      <text:p text:style-name="P18">Chaque filière fait l’objet d’un arrêté tarifaire spécifique pris par les ministres chargés de l’économie et de l’énergie, après avis du Conseil supérieur de l’énergie et de la Commission de régulation de l’énergie.</text:p>
      <text:p text:style-name="P18"/>
      <text:p text:style-name="P18">Les arrêtés tarifaires initiaux ont été pris en 2001, 2002 et 2003. De nouvelles conditions d’achat de l’électricité produite à partir d’énergies renouvelables ont été validées au cours des années 2006, 2007, 2009 et 2010 pour certaines filières.</text:p>
      <text:p text:style-name="P38"/>
      <text:h text:style-name="P48" text:outline-level="2"><text:span text:style-name="Strong_20_Emphasis"><text:span text:style-name="T23">- Les CEE <text:s/>Certificats d’économie d’énergie (entrée prochaine dans la 3</text:span></text:span><text:span text:style-name="Strong_20_Emphasis"><text:span text:style-name="T3">e</text:span></text:span><text:span text:style-name="Strong_20_Emphasis"><text:span text:style-name="T23"> période</text:span></text:span></text:h>
      <text:p text:style-name="P28">Le dispositif, créé par les articles 14 à 17 de la <text:a xlink:type="simple" xlink:href="http://www.legifrance.gouv.fr/affichTexte.do?cidTexte=JORFTEXT000000813253&amp;fastPos=1&amp;fastReqId=699481698&amp;categorieLien=cid&amp;oldAction=rechTexte" office:name="loi n° 2005-781 du 13 juillet 2005 de programme fixant les orientations de la politique énergétique (loi POPE)" office:target-frame-name="_blank" xlink:show="new">loi n° 2005-781 du 13 juillet 2005 de programme fixant les orientations de la politique énergétique (loi POPE)</text:a>, repose sur une obligation de réalisation d’économies d’énergie imposée par les pouvoirs publics aux vendeurs d’énergie appelés les « obligés » (électricité, gaz, chaleur, froid, fioul domestique et nouvellement les carburants pour automobiles). Ceux-ci sont ainsi incités à promouvoir activement l’efficacité énergétique auprès de leurs clients : ménages, collectivités territoriales ou professionnels.</text:p>
      <text:p text:style-name="P17"> </text:p>
      <text:p text:style-name="Text_20_body">Un objectif triennal est défini et réparti entre les opérateurs en fonction de leurs volumes de ventes. En fin de période, les vendeurs d’énergie obligés doivent justifier de l’accomplissement de leurs obligations par la détention d’un montant de certificats équivalent à ces obligations. Les certificats sont obtenus à la suite d’actions entreprises en propre par les opérateurs ou par l’achat à d’autres acteurs ayant mené des opérations d’économies d’énergie. En cas de non respect de leurs obligations, les obligés sont tenus de verser une pénalité libératoire de deux centimes d’euro par kWh manquant.</text:p>
      <text:p text:style-name="P18"><text:span text:style-name="Strong_20_Emphasis"><text:span text:style-name="T23"/></text:span></text:p>
      <text:p text:style-name="P37"><text:span text:style-name="Strong_20_Emphasis"><text:span text:style-name="T58"/></text:span></text:p>
      <text:p text:style-name="P37"><text:span text:style-name="Strong_20_Emphasis"><text:span text:style-name="T58"/></text:span></text:p>
      <text:h text:style-name="P106" text:outline-level="1"><text:soft-page-break/><text:span text:style-name="Strong_20_Emphasis"><text:span text:style-name="T58">Les aides régionales</text:span></text:span></text:h>
      <text:p text:style-name="P37"><text:span text:style-name="Strong_20_Emphasis"><text:span text:style-name="T58"/></text:span></text:p>
      <text:h text:style-name="P43" text:outline-level="3"><text:span text:style-name="Strong_20_Emphasis"><text:span text:style-name="T75">Les financements recensés dans le cadre de la TRI</text:span></text:span></text:h>
      <text:p text:style-name="Text_20_body"><text:span text:style-name="Strong_20_Emphasis">cf. le guide du financement des projets de la Troisième Révolution Industrielle en NPDC</text:span></text:p>
      <text:p text:style-name="Text_20_body"><text:a xlink:type="simple" xlink:href="http://www.latroisiemerevolutionindustrielleennordpasdecalais.fr/2014/06/02/guide-du-financement-paru/"><text:span text:style-name="Strong_20_Emphasis">http://www.latroisiemerevolutionindustrielleennordpasdecalais.fr/2014/06/02/guide-du-financement-paru/</text:span></text:a></text:p>
      <text:p text:style-name="Text_20_body"><text:span text:style-name="Strong_20_Emphasis"><text:span text:style-name="T1">- Aux côtés des financements </text:span></text:span><text:span text:style-name="T1">Ademe, Ba</text:span>nque Européenne d’investissement, Bpifrance, Caisse Des Dépôts, Cdc Climat, Certificats d’économie d’énergie, FEDER, PIA,</text:p>
      <text:p text:style-name="Text_20_body">- des acteurs tels que : Ambition Capital, Adie, Artois Investissement, Autonomie et Solidarité, Banques (Crédit Du Nord, Banque Populaire Du Nord, Crédit Mutuel, Cic Nord Ouest, Société Générale, Caisse D’épargne, Crédit Agricole Nord De France), Business Angels, Caisse Solidaire, Clubs Cigale, Cowfunding, Énergie Partagée Investissement, Finorpa, Finovam, Gimv, Groupe Ird, Isodev, Kiosk To Invest, Nef, Nord Actif, Nord France Amorcage, Pas De Calais Actif, Plateforme France Initiative, Réseau Entreprendre, Re-sources, Siparex</text:p>
      <text:p text:style-name="Text_20_body"/>
      <text:h text:style-name="P43" text:outline-level="3"><text:span text:style-name="Strong_20_Emphasis"><text:span text:style-name="T75">Les aides du Conseil Régional</text:span></text:span></text:h>
      <text:p text:style-name="Text_20_body"><text:span text:style-name="Strong_20_Emphasis">État / Région : le CPER avec un volet économie circulaire pour la nouvelle période</text:span></text:p>
      <text:p text:style-name="Text_20_body"><text:span text:style-name="Strong_20_Emphasis"/></text:p>
      <text:p text:style-name="Text_20_body"><text:span text:style-name="Strong_20_Emphasis">ADEME / Région : FRAMEE Fonds Régional d’Aide à la Maîtrise de l’Energie et de l’Environnement </text:span></text:p>
      <text:p text:style-name="Text_20_body"><text:span text:style-name="Strong_20_Emphasis"/></text:p>
      <text:p text:style-name="Text_20_body"><text:span text:style-name="Strong_20_Emphasis">Aides du Conseil Régional pour la création d’entreprises conditionnées par une approche RSE</text:span></text:p>
      <text:p text:style-name="Text_20_body"><text:span text:style-name="Strong_20_Emphasis"/></text:p>
      <text:p text:style-name="Text_20_body"><text:span text:style-name="Emphasis"><text:span text:style-name="T14">Fonds Régional d’Investissement pour le Climat (FORIC)</text:span></text:span></text:p>
      <text:p text:style-name="Text_20_body"><text:span text:style-name="Emphasis"><text:span text:style-name="T16">Aider les PME/PMI régionales à investir pour l’efficacité énergétique et les énergies renouvelables.<text:line-break/>Promouvoir le développement de produits et de technologies innovantes qui répondent à ces mêmes objectifs.</text:span></text:span></text:p>
      <text:p text:style-name="P30">Opérations éligibles</text:p>
      <text:p text:style-name="P69">- Projets d’investissements permettant de mieux maîtriser leur consommation d’énergie ou de matières premières non renouvelables, et de limiter les rejets atmosphériques polluants,<text:line-break/>- Conception et lancement sur le marché de produits ou de services innovants répondant à ces mêmes objectifs.</text:p>
      <text:p text:style-name="P69">ex. - Investissement en faveur d’économies d’énergie (procédés industriels performants, chauffage, ventilation et climatisation, éclairage intérieur, technologies d’efficacité énergétique éligibles aux CEE), en faveur de la cogénération à haut rendement, en faveur de l’exploitation des sources d’énergie renouvelable (méthanisation, chaufferies biomasse et filières d’approvisionnement, pompes à chaleur géothermales, cogénération, éolien, petite hydraulique, photovoltaïque, solaire thermique, technologies en énergies renouvelables éligibles aux CEE).<text:line-break/>- Autres technologies innovantes ou projets non énergétiques ayant un impact positif sur la <text:span text:style-name="T40">réduction des émissions de gaz à effet de serre.</text:span></text:p>
      <text:h text:style-name="P56" text:outline-level="3">Montant</text:h>
      <text:p text:style-name="P57">Avance remboursable intervenant en complément d’une intervention du groupe FINORPA.</text:p>
      <text:p text:style-name="P57"><text:soft-page-break/>Ex. pour un montant global de 300 K €, l'avance remboursable représentera 120 K € et le fonds FINORPA 180 K € 500 K € → 200 K € ; 1 000 K € → 400 K €).<text:line-break/><text:line-break/>Au-delà du montant plafond d’1 M €, un projet répondant aux objectifs environnementaux du FORIC pourra s’insérer dans un programme de développement plus large, auquel FINORPA pourra répondre dans le cadre de ses interventions courantes. </text:p>
      <text:h text:style-name="P56" text:outline-level="3">Condition d’attribution</text:h>
      <text:p text:style-name="P57">Pour les investissements en faveur des économies d’énergie, des énergies renouvelables, ou de la cogénération, 50 % au moins du bénéfice financier de l’opération doit venir des économies d’énergie et ou des énergies renouvelables.</text:p>
      <text:p text:style-name="Text_20_body"><text:span text:style-name="Emphasis"><text:span text:style-name="T17"/></text:span></text:p>
      <text:p text:style-name="Text_20_body"><text:bookmark-start text:name="__DdeLink__3647_938680350"/><text:span text:style-name="Strong_20_Emphasis"><text:span text:style-name="T59">Les aides de l’Agence de l’eau artois picardie</text:span></text:span><text:bookmark-end text:name="__DdeLink__3647_938680350"/></text:p>
      <text:p text:style-name="Text_20_body"><text:span text:style-name="Emphasis"><text:span text:style-name="T13">Programme 2013 - 2018 : Études préalables aux investissements de lutte contre la pollution ou d’économies d’eau.<text:line-break/>→ </text:span></text:span><text:a xlink:type="simple" xlink:href="http://www.aides-entreprises.fr/aides/show/14/136/84/6459"><text:span text:style-name="Emphasis"><text:span text:style-name="T13">http://www.aides-entreprises.fr/aides/show/14/136/84/6459</text:span></text:span></text:a></text:p>
      <text:p text:style-name="Text_20_body"><text:span text:style-name="Emphasis"><text:span text:style-name="T13">Programme 2013 - 2018 : Lutte contre les substances toxiques<text:line-break/>→ </text:span></text:span><text:a xlink:type="simple" xlink:href="http://www.aides-entreprises.fr/aides/show/14/136/84/6460"><text:span text:style-name="Emphasis"><text:span text:style-name="T13">http://www.aides-entreprises.fr/aides/show/14/136/84/6460</text:span></text:span></text:a></text:p>
      <text:p text:style-name="Text_20_body"><text:span text:style-name="Emphasis"><text:span text:style-name="T13">Programme 2013 - 2018 : Travaux de mise en place d'un dispositif de suivi des rejets<text:line-break/>→ </text:span></text:span><text:a xlink:type="simple" xlink:href="http://www.aides-entreprises.fr/aides/show/14/136/84/6461"><text:span text:style-name="Emphasis"><text:span text:style-name="T13">http://www.aides-entreprises.fr/aides/show/14/136/84/6461</text:span></text:span></text:a></text:p>
      <text:p text:style-name="Text_20_body"><text:span text:style-name="Emphasis"><text:span text:style-name="T13"/></text:span></text:p>
      <text:p text:style-name="Text_20_body"><text:span text:style-name="Strong_20_Emphasis"><text:span text:style-name="T61">L’appui de la CCI</text:span></text:span></text:p>
      <text:p text:style-name="Text_20_body"><text:span text:style-name="Strong_20_Emphasis">L’opération « Stratégie Energie »</text:span></text:p>
      <text:p text:style-name="Text_20_body">Pour répondre aux enjeux liés au changement climatique et aux enjeux économiques liés à la raréfaction des énergies fossiles, l’opération propose aux entreprises un accompagnement pas à pas dans leur démarche autour de l’énergie.</text:p>
      <text:p text:style-name="Text_20_body"><text:span text:style-name="T1">Le programme s’articule autour de plusieurs modules, permettant d’accompagner les entreprises selon leurs besoins : </text:span><text:span text:style-name="Strong_20_Emphasis"><text:span text:style-name="T1">Ateliers techniques</text:span></text:span><text:span text:style-name="T1"> (½ journées avec experts, gratuite, v</text:span><text:span text:style-name="Strong_20_Emphasis"><text:span text:style-name="T1">isite « énergie »</text:span></text:span><text:span text:style-name="T1"> (accompagnement sur la base de l’outil « Eval’Energie » d’évaluation et repérage des gisements potentiels d’économie, gratuit), é</text:span><text:span text:style-name="Strong_20_Emphasis"><text:span text:style-name="T1">tude de faisabilité technico-économique de solutions énergétiques</text:span></text:span><text:span text:style-name="T1"> (réalisée par un consultant expert, prestation « sur mesure » sur devis et acceptation du dossier), a</text:span><text:span text:style-name="Strong_20_Emphasis"><text:span text:style-name="T1">nimation d’événements régionaux autour de l’énergie</text:span></text:span><text:span text:style-name="T1"> (rencontre annuelle « Solution Energie Entreprise » à Lille), d</text:span><text:span text:style-name="Strong_20_Emphasis"><text:span text:style-name="T1">ispositifs de financement des projets d’investissement</text:span></text:span><text:span text:style-name="T1"> (conseil adapté peut être proposé à l’entreprise afin de faciliter la mise en œuvre de ses projets d’efficacité énergétique).</text:span></text:p>
      <text:p text:style-name="P66">L’opération « Stratégie Energie » est cofinancée par le Conseil Régional et l’ADEME, dans le cadre du FRAMEE et le réseau des CCI.</text:p>
      <text:h text:style-name="P109" text:outline-level="1"/>
      <text:h text:style-name="P108" text:outline-level="1"><text:span text:style-name="Strong_20_Emphasis"><text:span text:style-name="T59">Programmes et stratégies coordonnés et animés par NFID</text:span></text:span></text:h>
      <text:p text:style-name="P61">Nord France Innovation Développement : centre de ressources et d’appui à la mise en œuvre des politiques définies en concertation par l’État, le Conseil Régional, et les autres collectivités, qui visent à développer l’initiative, l’entrepreneuriat, la création, la transmission et plus particulièrement le développement d’activités économiques, l’innovation et la valorisation économique de la recherche en région Nord-Pas de Calais.</text:p>
      <text:h text:style-name="P42" text:outline-level="3"><text:soft-page-break/><text:span text:style-name="Emphasis"><text:span text:style-name="T32">Stratégies</text:span></text:span><text:span text:style-name="T25"> :</text:span></text:h>
      <text:p text:style-name="P7">– Stratégie de Recherche et d’Innovation pour une Spécialisation Intelligente (SRI-SI) </text:p>
      <text:p text:style-name="P7">– Stratégie Régionale Initiatives et Entrepreneuriat (SRIE)</text:p>
      <text:p text:style-name="P7">– Stratégie Régionale d’Intelligence Économique (SRIE)  </text:p>
      <text:p text:style-name="P8"/>
      <text:h text:style-name="P16" text:outline-level="3">Programmes :</text:h>
      <text:p text:style-name="P7">– Programme Régional pour la Création et la Transmission d’Entreprises (PRCTE)</text:p>
      <text:p text:style-name="P7">– Programme Régional de Développement de l’Économie Sociale et Solidaire (PRDESS)</text:p>
      <text:p text:style-name="P7">→ La mise en œuvre de ces programmes relève notamment des opérateurs régionaux des réseaux "J’innove en Nord-Pas de Calais " et "Je crée en Nord-Pas de Calais ".</text:p>
      <text:p text:style-name="P68"> </text:p>
      <text:h text:style-name="P44" text:outline-level="3">Offre de service : mutualisation des services de</text:h>
      <text:p text:style-name="P9">– promotion et la valorisation des actions des opérateurs membres des réseaux J'innove en Nord-Pas de Calais, et Je crée en Nord-Pas de Calais <text:line-break/>- portage  d'études stratégiques ;<text:line-break/>- professionnalisation des processus d'accompagnement (accompagnement de projets de création ou de développement d'activités);<text:line-break/>- mise en œuvre et suivi d'appels à projets ;<text:line-break/>- fourniture d'informations qualifiées grâce notamment à la gestion de bases de données (entreprises régionales ; compétences scientifiques et technologiques sur le territoire national et transfrontalier (TECHNEO)) ;<text:line-break/>- ouverture vers l'Europe (NFID est notamment membre d'EBN, d'ERRIN et d'EURADA) ;<text:line-break/>- portage et animation de la plateforme de travail collaboratif ASTRIDE ;</text:p>
      <text:p text:style-name="P9"/>
      <text:p text:style-name="P9">La gouvernance de NFID est composée de : l’État, la Région, les Conseils Généraux du Nord et du Pas de Calais, le MEDEF, la CGPME, la COMUE, la CCIR, la CMAR, la direction régionale Nord-Pas de Calais de Bpifrance, un représentant des Pôles de compétitivité et d'excellence, un représentant des centres techniques, un représentant des incubateurs, un représentant des structures d'appui à la création d'entreprises, un représentant de chacun des 4 grands territoires de la région et 2 dirigeants d'entreprises.</text:p>
      <text:h text:style-name="P112" text:outline-level="1"><draw:frame draw:style-name="fr2" draw:name="images2" text:anchor-type="paragraph" svg:x="0cm" svg:y="2.469cm" svg:width="25.7cm" svg:height="12.247cm" draw:z-index="1"><draw:image xlink:href="Pictures/2000000900007F8900003CC725B245F2.svm" xlink:type="simple" xlink:show="embed" xlink:actuate="onLoad"/></draw:frame><draw:frame text:anchor-type="paragraph" draw:z-index="2" draw:style-name="gr1" svg:width="9.173cm" svg:height="1.412cm" svg:x="8.264cm" svg:y="16.06cm"><draw:text-box><text:p>Plaquette CDC « Contribution à la ville durable »</text:p></draw:text-box></draw:frame><text:bookmark-end text:name="__DdeLink__3348_441921409"/><text:span text:style-name="Strong_20_Emphasis"><text:span text:style-name="T60">Annexe n°1</text:span></text:spa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Impact" svg:font-family="Impact" style:font-family-generic="swiss"/>
    <style:font-face style:name="Liberation Sans" svg:font-family="'Liberation Sans'" style:font-family-generic="swiss"/>
    <style:font-face style:name="Times New Roman" svg:font-family="'Times New Roman'" style:font-family-generic="roman" style:font-pitch="variable"/>
    <style:font-face style:name="Arial Unicode MS" svg:font-family="'Arial Unicode MS'" style:font-family-generic="swiss" style:font-pitch="variable"/>
    <style:font-face style:name="Liberation Sans1"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ans"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Liberation Sans"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text-properties fo:font-size="11pt" style:font-size-asian="10.5pt"/>
    </style:style>
    <style:style style:name="List" style:family="paragraph" style:parent-style-name="Text_20_body" style:class="list">
      <style:text-properties style:font-name="Liberation Sans" fo:font-family="'Liberation Sans'" style:font-family-generic="swis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style:font-name="Liberation Sans" fo:font-family="'Liberation Sans'" style:font-family-generic="swis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Liberation Sans" fo:font-family="'Liberation Sans'" style:font-family-generic="swis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text-properties style:font-name="Times New Roman" fo:font-family="'Times New Roman'" style:font-family-generic="roman" style:font-pitch="variable" fo:font-size="18pt" fo:font-weight="bold" style:font-name-asian="SimSun" style:font-family-asian="SimSun" style:font-family-generic-asian="system" style:font-pitch-asian="variable" style:font-size-asian="18pt" style:font-weight-asian="bold" style:font-name-complex="Mangal" style:font-family-complex="Mang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family="'Times New Roman'" style:font-family-generic="roman" style:font-pitch="variable" fo:font-size="12pt" fo:font-weight="bold" style:font-name-asian="SimSun" style:font-family-asian="SimSun" style:font-family-generic-asian="system" style:font-pitch-asian="variable" style:font-size-asian="12pt" style:font-weight-asian="bold" style:font-name-complex="Mangal" style:font-family-complex="Mangal" style:font-family-generic-complex="system" style:font-pitch-complex="variable" style:font-size-complex="12pt" style:font-weight-complex="bold"/>
    </style:style>
    <style:style style:name="Default" style:family="paragraph" style:default-outline-level="">
      <style:paragraph-properties fo:text-align="start" style:justify-single-word="false"/>
      <style:text-properties style:font-name="Impact" fo:font-family="Impact" style:font-family-generic="swiss" fo:font-size="12pt" style:font-size-asian="12pt"/>
    </style:style>
    <style:style style:name="Heading_20_5" style:display-name="Heading 5" style:family="paragraph" style:parent-style-name="Heading" style:next-style-name="Text_20_body" style:default-outline-level="5" style:list-style-name="" style:class="text">
      <style:text-properties style:font-name="Times New Roman" fo:font-family="'Times New Roman'" style:font-family-generic="roman" style:font-pitch="variable" fo:font-size="10pt" fo:font-weight="bold" style:font-name-asian="SimSun" style:font-family-asian="SimSun" style:font-family-generic-asian="system" style:font-pitch-asian="variable" style:font-size-asian="10pt" style:font-weight-asian="bold" style:font-name-complex="Mangal" style:font-family-complex="Mangal" style:font-family-generic-complex="system" style:font-pitch-complex="variable" style:font-size-complex="10pt" style:font-weight-complex="bold"/>
    </style:style>
    <style:style style:name="Normal_20__28_Web_29_" style:display-name="Normal (Web)" style:family="paragraph" style:parent-style-name="Standard">
      <style:paragraph-properties fo:margin-top="0.176cm" fo:margin-bottom="0.176cm" style: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subtitle" style:family="paragraph" style:parent-style-name="Standard">
      <style:paragraph-properties fo:margin-top="0.176cm" fo:margin-bottom="0.176cm" style: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Emphasis" style:family="text">
      <style:text-properties fo:font-style="italic" style:font-style-asian="italic" style:font-style-complex="italic"/>
    </style:style>
    <style:style style:name="Police_20_par_20_défaut" style:display-name="Police par défaut" style:family="text"/>
    <style:style style:name="ezstring-field" style:family="text" style:parent-style-name="Police_20_par_20_défaut"/>
    <style:style style:name="WW8Num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ootnote_20_Symbol" style:display-name="Footnote Symbol" style:family="text" style:parent-style-name="Police_20_par_20_défaut">
      <style:text-properties style:text-position="super 58%"/>
    </style:style>
    <style:style style:name="Footnote_20_anchor" style:display-name="Footnote anchor" style:family="text">
      <style:text-properties style:text-position="super 58%"/>
    </style:style>
    <style:style style:name="Numbering_20_Symbols" style:display-name="Numbering Symbols" style:family="text"/>
    <style:style style:name="Definition" style:family="text"/>
    <style:style style:name="ACRONYM" style:family="text"/>
    <style:style style:name="Frame" style:family="graphic">
      <style:graphic-properties text:anchor-type="as-char" svg:y="0cm" style:wrap="none" style:vertical-pos="middle" style:vertical-rel="li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953cm" fo:text-indent="-0.635cm" fo:margin-left="0.953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text-properties officeooo:rsid="001c913a" officeooo:paragraph-rsid="001c913a"/>
    </style:style>
    <style:style style:name="MP2" style:family="paragraph" style:parent-style-name="Footer">
      <style:text-properties officeooo:rsid="001c913a" officeooo:paragraph-rsid="001c913a"/>
    </style:style>
    <style:page-layout style:name="Mpm1">
      <style:page-layout-properties fo:page-width="21.001cm" fo:page-height="29.7cm" style:num-format="1" style:print-orientation="portrait" fo:margin-top="2cm" fo:margin-bottom="2cm" fo:margin-left="2cm" fo:margin-right="2cm" style:writing-mode="lr-tb"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9.7cm" fo:page-height="21.001cm" style:num-format="1" style:print-orientation="landscape"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
      </style:header>
      <style:header-first>
        <text:p text:style-name="MP1">DREAL Nord Pas de Calais<text:tab/><text:tab/>Décembre 2014</text:p>
      </style:header-first>
      <style:footer>
        <text:p text:style-name="MP2">Équipe projet TECV</text:p>
      </style:footer>
      <style:footer-first>
        <text:p text:style-name="MP2">Équipe projet TECV</text:p>
      </style:footer-first>
    </style:master-page>
    <style:master-page style:name="HTML" style:page-layout-name="Mpm2"/>
    <style:master-page style:name="Converted1" style:page-layout-name="Mpm3"/>
    <style:master-page style:name="Converted2" style:page-layout-name="Mpm3"/>
    <style:master-page style:name="Converted3" style:page-layout-name="Mpm3"/>
    <style:master-page style:name="Converted4" style:page-layout-name="Mpm3"/>
    <style:master-page style:name="Landscap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11-07T10:40:00</meta:creation-date>
    <dc:date>2014-12-18T18:11:32.020000000</dc:date>
    <meta:editing-duration>PT20H49M50S</meta:editing-duration>
    <meta:editing-cycles>117</meta:editing-cycles>
    <meta:generator>LibreOffice/4.1.5.3$Windows_x86 LibreOffice_project/1c1366bba2ba2b554cd2ca4d87c06da81c05d24</meta:generator>
    <dc:title>BPI</dc:title>
    <meta:initial-creator>BPI</meta:initial-creator>
    <dc:subject>BPI</dc:subject>
    <meta:print-date>2014-12-04T15:39:34.60</meta:print-date>
    <meta:document-statistic meta:table-count="0" meta:image-count="2" meta:object-count="0" meta:page-count="27" meta:paragraph-count="420" meta:word-count="9565" meta:character-count="66382" meta:non-whitespace-character-count="57096"/>
  </office:meta>
</office:document-meta>
</file>